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6190e96aad853470dd6d58475a5944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gent_based_model:landscape"/><text:bookmark-start text:name="__RefHeading___landscape_1"/><text:bookmark-start text:name="landscape"/>Landscape<text:bookmark-end text:name="__RefHeading___landscape_1"/><text:bookmark-end text:name="landscape"/></text:h>
      <text:p text:style-name="Text_20_body">In this model the landscape is represented by an image in which the pixel values are the amount of resources.<text:line-break/>
The landscape map is an input designed according to the study context. 
<text:line-break/>
<text:line-break/></text:p>
      <text:p text:style-name="Text_20_body"><draw:frame draw:style-name="mediacenter" draw:name="0" text:anchor-type="paragraph" draw:z-index="0" svg:width="15.531041666667cm" svg:height="10.530416666667cm"><draw:image xlink:href="Pictures/56190e96aad853470dd6d58475a59443.jpg" xlink:type="simple" xlink:show="embed" xlink:actuate="onLoad"/></draw:frame><text:line-break/></text:p>
      <text:p text:style-name="Text_20_body">In this map, for example, the resources are heterogeneously distributed and there are 3 places with higher resources concentration.</text:p>
      <text:p text:style-name="Text_20_body">The<text:span text:style-name="Emphasis"> maximum capacity of resources</text:span>  in the cell and the <text:span text:style-name="Emphasis">Recovery speed of the landscape</text:span> are attributes of the landscape. At each time step the landscape recovers itself according to <text:span text:style-name="Emphasis">Recovery speed of the landscape</text:span> considering its maximum capacity which is the initial cell value of the landscape map.</text:p>
      <text:p text:style-name="Text_20_body"><text:span text:style-name="Strong_20_Emphasis">Attribute value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nstants  </text:p>
          </table:table-cell>
          <table:table-cell office:value-type="string" table:style-name="tableheader">
            <text:p text:style-name="Table_20_Heading"> Values  </text:p>
          </table:table-cell>
        </table:table-row>
        <table:table-row>
          <table:table-cell office:value-type="string" table:style-name="tablecell">
            <text:p text:style-name="tablealignleft"> Recovery speed of the landscape  </text:p>
          </table:table-cell>
          <table:table-cell office:value-type="string" table:style-name="tablecell">
            <text:p text:style-name="tablealignleft"> 0,01  </text:p>
          </table:table-cell>
        </table:table-row>
      </table:table>
      <text:p text:style-name="Text_20_body"><text:a xlink:type="simple" xlink:href="https://csr.ufmg.br/dokuwiki/doku.php?id=agent_based_model:model_dynamics" text:style-name="Internet_20_link" text:visited-style-name="Visited_20_Internet_20_Link">Back to Model Dynamic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gent_based_model:landscape</dc:title>
  </office:meta>
</office:document-meta>
</file>