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model_dynamics"/><text:bookmark-start text:name="__RefHeading___model_dynamics_1"/><text:bookmark-start text:name="model_dynamics"/>Model Dynamics<text:bookmark-end text:name="__RefHeading___model_dynamics_1"/><text:bookmark-end text:name="model_dynamics"/></text:h>
      <text:p text:style-name="Text_20_body">The model is composed of agents distributed on a gridcell that interact with different amount of resources distributed heterogeneously on the landscape. Agents and environment coexist through a set of behavioral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2"/><text:bookmark-start text:name="overview"/>Overview<text:bookmark-end text:name="__RefHeading___overview_2"/><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line-break/></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 </text:p>
      <text:p text:style-name="Text_20_body">Here you can find more details on the agents and landscape attributes and how the model works:</text:p>
      <text:list text:style-name="List_20_1" text:continue-numbering="false">
        <text:list-item>
          <text:p text:style-name="LastListParagraph_List_20_1_Content_First"> <text:a xlink:type="simple" xlink:href="https://csr.ufmg.br/dokuwiki/doku.php?id=agent_based_model:agents" text:style-name="Internet_20_link" text:visited-style-name="Visited_20_Internet_20_Link">Agents</text:a><text:line-break/></text:p>
        </text:list-item>
      </text:list>
      <text:list text:style-name="List_20_1" text:continue-numbering="false">
        <text:list-item>
          <text:p text:style-name="LastListParagraph_List_20_1_Content_First"> <text:a xlink:type="simple" xlink:href="https://csr.ufmg.br/dokuwiki/doku.php?id=agent_based_model:landscape" text:style-name="Internet_20_link" text:visited-style-name="Visited_20_Internet_20_Link">Landscape</text:a><text:line-break/></text:p>
        </text:list-item>
      </text:list>
      <text:list text:style-name="List_20_1" text:continue-numbering="false">
        <text:list-item>
          <text:p text:style-name="LastListParagraph_List_20_1_Content_First"> <text:a xlink:type="simple" xlink:href="https://csr.ufmg.br/dokuwiki/doku.php?id=agent_based_model:processes" text:style-name="Internet_20_link" text:visited-style-name="Visited_20_Internet_20_Link"> Model Processes</text:a><text:line-break/></text:p>
        </text:list-item>
      </text:list>
      <text:p text:style-name="Text_20_body"><text:a xlink:type="simple" xlink:href="https://csr.ufmg.br/dokuwiki/doku.php?id=agent_based_model:start" text:style-name="Internet_20_link" text:visited-style-name="Visited_20_Internet_20_Link">Back to Home</text:a><text:line-break/></text:p>
      <text:p text:style-name="Text_20_body"><text:a xlink:type="simple" xlink:href="https://csr.ufmg.br/dokuwiki/doku.php?id=agent_based_model:scenarios" text:style-name="Internet_20_link" text:visited-style-name="Visited_20_Internet_20_Link">Next s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model_dynamics</dc:title>
  </office:meta>
</office:document-meta>
</file>