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4d60d0c55e6458ae2cc6a4df831a53f.jpg"/>
  <manifest:file-entry manifest:media-type="image/jpeg" manifest:full-path="Pictures/38756f653321767545a225afcb20b82e.jpg"/>
  <manifest:file-entry manifest:media-type="image/jpeg" manifest:full-path="Pictures/8daa428004d86af37f0ddf2ce5136030.jpg"/>
  <manifest:file-entry manifest:media-type="image/jpeg" manifest:full-path="Pictures/56190e96aad853470dd6d58475a59443.jpg"/>
  <manifest:file-entry manifest:media-type="image/jpeg" manifest:full-path="Pictures/70ff0ab1aeae5b21aa987a6ed7527c4a.jpg"/>
  <manifest:file-entry manifest:media-type="image/jpeg" manifest:full-path="Pictures/44e25b5a260fa82b6b697796c164f8ff.jpg"/>
  <manifest:file-entry manifest:media-type="image/jpeg" manifest:full-path="Pictures/00df3f3cdce36ffe44fabb961dd22344.jpg"/>
  <manifest:file-entry manifest:media-type="image/jpeg" manifest:full-path="Pictures/b7cb32c18db416e76185c421b84ddceb.jpg"/>
  <manifest:file-entry manifest:media-type="image/jpeg" manifest:full-path="Pictures/71b0ca31462f23cd592bbebfd5fb9141.jpg"/>
  <manifest:file-entry manifest:media-type="image/jpeg" manifest:full-path="Pictures/4e3df5291594e9f8dde669cce75c3e99.jpg"/>
  <manifest:file-entry manifest:media-type="image/jpeg" manifest:full-path="Pictures/413c8866dbeb51625da3a9d670e174b4.jpg"/>
  <manifest:file-entry manifest:media-type="image/jpeg" manifest:full-path="Pictures/0b7a702f66d7027850e8796f49053473.jpg"/>
  <manifest:file-entry manifest:media-type="image/jpeg" manifest:full-path="Pictures/cef5da45147d48fc308956f7833bb43c.jpg"/>
  <manifest:file-entry manifest:media-type="image/jpeg" manifest:full-path="Pictures/becda73dac5edca8c47d352cc65193f3.jpg"/>
  <manifest:file-entry manifest:media-type="image/jpeg" manifest:full-path="Pictures/3d9ee472385c9d4851d32f493e3a162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gent_based_model:start"/><text:bookmark-start text:name="__RefHeading___spatially_explicit_agent_based_model_of_rabbit_population_1"/><text:bookmark-start text:name="spatially_explicit_agent_based_model_of_rabbit_population"/>Spatially explicit agent based model of rabbit population<text:bookmark-end text:name="__RefHeading___spatially_explicit_agent_based_model_of_rabbit_population_1"/><text:bookmark-end text:name="spatially_explicit_agent_based_model_of_rabbit_population"/></text:h>
      <text:p text:style-name="Text_20_body"><text:line-break/>
<text:line-break/></text:p>
      <text:p text:style-name="Text_20_body">A spatially-explicit agent-based model was designed using Dinamica EGO to represent interactions between a rabbit population and the environment. The model simulates agents'movements, internal states, spatial distribution, and demographic features. Several scenarios were run to analyze the responses of agents to changes in their environment.<text:line-break/>
<text:line-break/>
<text:line-break/>
<text:line-break/></text:p>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Simulation models are designed to help understanding causal mechanisms and related processes of environmental system dynamics under different scenarios of socioeconomic, policies, and environmental contexts (Soares-Filho et al. 2007).</text:p>
      <text:p text:style-name="Text_20_body">Spatially explicit models (Parker et al. 2001), also known as landscape dynamics models (Soares-Filho et al., 2003), mimic environmental phenomena across space and time.</text:p>
      <text:p text:style-name="Text_20_body">Dynamic spatial models employ cell grids to represent set of input maps. Cellular automata (CA) computational approach is widely used to implement such models. Whereas CA models focus on landscapes patterns, agent-based models focus on individuals' behavior that produces the spatial patterns.</text:p>
      <text:p text:style-name="Text_20_body">Agent based models (ABM) attempts to reproduce individual processes of movement, behavior, birth, growth and death according to a set of information, such as genotype, history and location of agents. In these models the agents are the crucial components of the analysis.</text:p>
      <text:p text:style-name="Text_20_body">ABMs can be designed primarily as deliberative or reactive architecture systems (Carneiro, 2003). As deliberative systems, the agents have an internal model of the environment and the decisions are made through some type of logical reasoning. On the other hand, agent reactive architectures avoid these internal representations and action choices are made based on the occurrence of a set of conditions of the environment that are pre-programmed in the model.</text:p>
      <text:p text:style-name="Text_20_body">A great variety of entities are represented through ABM approach: atoms, cells, animals, people and organizations (Batty, 2005; Carneiro, 2003; Conte et al. 1997; Epstein and Axtell, 1996; Janssen and Jager, 2000; Scanlan et al., 2006; Weiss, 1999; McLane et al., 2011). ABMs have been applied to several studies involving natural resource management, human decisions (Bousquet and Le Page, 2004, An, 2012; Barbati et al., 2012; Sun and Muller, 2012), urban processes (Batty, 2005; Chen , 2012), and land-use change (Carneiro, 2003; Matthews et al., 2007). In ecology, ABMs focus on how species respond to a set of circumstances, modeling population dynamics, animal movements and behavior (DeAngelis and Mooij, 2005, Nathan et al., 2008; McLane, 2011).</text:p>
      <text:p text:style-name="Text_20_body">Some of these applications take advantage of the spatial dynamic representation of CA models. This possibility was explored particularly by Epstein and Axtell (1996) who developed an ABM of an artificial society, known as Sugarscape, for the study of social phenomena and human behavior.</text:p>
      <text:p text:style-name="Text_20_body">Here we describe a spatially explicit ABM developed using DINAMICA-EGO to represent the dynamics of a population of rabbits This model was developed as part of the modeling worshop class of the graduate course on Environmental Modeling at UFMG.<text:line-break/>
<text:line-break/>
<text:line-break/>
<text:line-break/></text:p>
      <text:h text:style-name="Heading_20_2" text:outline-level="2"><text:bookmark-start text:name="__RefHeading___model_dynamics_3"/><text:bookmark-start text:name="model_dynamics"/>Model Dynamics<text:bookmark-end text:name="__RefHeading___model_dynamics_3"/><text:bookmark-end text:name="model_dynamics"/></text:h>
      <text:p text:style-name="Text_20_body">The model is composed of agents distributed on a cell grid that interact with different amount of resources distributed heterogeneously on the landscape. Agents and environment coexist through a set of behavioral rules. <draw:frame draw:style-name="mediacenter" draw:name="0" text:anchor-type="paragraph" draw:z-index="0" svg:width="5.2916666666667cm" svg:height="6.7659618573798cm"><draw:image xlink:href="Pictures/74d60d0c55e6458ae2cc6a4df831a53f.jpg" xlink:type="simple" xlink:show="embed" xlink:actuate="onLoad"/></draw:frame></text:p>
      <text:h text:style-name="Heading_20_3" text:outline-level="3"><text:bookmark-start text:name="__RefHeading___overview_4"/><text:bookmark-start text:name="overview"/>Overview<text:bookmark-end text:name="__RefHeading___overview_4"/><text:bookmark-end text:name="overview"/></text:h>
      <text:p text:style-name="Text_20_body">The number of agents, calories of each individual, and the landscape resource can be seen as stocks of rabbits, energy, and resources, respectively.</text:p>
      <text:p text:style-name="Text_20_body">The number of agents increases with births and decreases with deaths. The landscape resource increases as a function of landscape recovery rate and decreases as it is consumed. The stock of calories of an agent increases with individual intake and decreases as individuals spend energy in metabolism and movement.</text:p>
      <text:p text:style-name="Text_20_body">The level of stock of landscape resources influences the birth process as well as the size of the rabbit population. The number of agents also influences directly the total consumption of the resources. Decrease in population is a function of the individual ages and stock of calories.<text:line-break/></text:p>
      <text:p text:style-name="Text_20_body"><draw:frame draw:style-name="mediacenter" draw:name="1" text:anchor-type="paragraph" draw:z-index="1" svg:width="15.08125cm" svg:height="7.9904166666667cm"><draw:image xlink:href="Pictures/38756f653321767545a225afcb20b82e.jpg" xlink:type="simple" xlink:show="embed" xlink:actuate="onLoad"/></draw:frame></text:p>
      <text:p text:style-name="Text_20_body">The agents have predefined genetic features (static attributes), such as vision and metabolism, which determine the capacity to locate resources and reach them. The agents have dynamic and individual states, such as location and health state.</text:p>
      <text:p text:style-name="Text_20_body">Below you can find more details on the agents and landscape attributes and how the model works:</text:p>
      <text:h text:style-name="Heading_20_3" text:outline-level="3"><text:bookmark-start text:name="__RefHeading___agents_5"/><text:bookmark-start text:name="agents"/>Agents<text:bookmark-end text:name="__RefHeading___agents_5"/><text:bookmark-end text:name="agents"/></text:h>
      <text:p text:style-name="Text_20_body">Agents are defined as entities embedded in an environment with which they interact; they are able to see it through sensors and act upon it through actuators (Russell and Norvig 1995).</text:p>
      <text:p text:style-name="Text_20_body">In the model the agents occupy cells that depict the agent identification.<text:line-break/>
<text:line-break/>
<text:line-break/>
<draw:frame draw:style-name="mediacenter" draw:name="2" text:anchor-type="paragraph" draw:z-index="2" svg:width="9.9747916666667cm" svg:height="9.9483333333333cm"><draw:image xlink:href="Pictures/8daa428004d86af37f0ddf2ce5136030.jpg" xlink:type="simple" xlink:show="embed" xlink:actuate="onLoad"/></draw:frame><text:line-break/></text:p>
      <text:p text:style-name="Text_20_body">Agents have the following attributes:</text:p>
      <text:list text:style-name="List_20_1" text:continue-numbering="false">
        <text:list-item>
          <text:p text:style-name="LastListParagraph_List_20_1_Content_First"> <text:span text:style-name="Emphasis">Vision</text:span>: (number of cells in the neighborhood) range of vision of the agent to search for resources on the landscape.</text:p>
        </text:list-item>
      </text:list>
      <text:list text:style-name="List_20_1" text:continue-numbering="false">
        <text:list-item>
          <text:p text:style-name="LastListParagraph_List_20_1_Content_First"> <text:span text:style-name="Emphasis">Energy spent to survive</text:span>: amount of calories necessary to survive at each model step.</text:p>
        </text:list-item>
      </text:list>
      <text:list text:style-name="List_20_1" text:continue-numbering="false">
        <text:list-item>
          <text:p text:style-name="LastListParagraph_List_20_1_Content_First"> <text:span text:style-name="Emphasis">Maximum absorption of energy</text:span>: maximum capacity for energy absorption of agent per model step.</text:p>
        </text:list-item>
      </text:list>
      <text:list text:style-name="List_20_1" text:continue-numbering="false">
        <text:list-item>
          <text:p text:style-name="LastListParagraph_List_20_1_Content_First"> <text:span text:style-name="Emphasis">Energy spent to move</text:span>: amount of calories an agent spends to move across a cell per  model step.</text:p>
        </text:list-item>
      </text:list>
      <text:list text:style-name="List_20_1" text:continue-numbering="false">
        <text:list-item>
          <text:p text:style-name="LastListParagraph_List_20_1_Content_First"> <text:span text:style-name="Emphasis">Average age</text:span>: average of a normal distribution that determines the likelyhood of agent death at a model time step.</text:p>
        </text:list-item>
      </text:list>
      <text:list text:style-name="List_20_1" text:continue-numbering="false">
        <text:list-item>
          <text:p text:style-name="LastListParagraph_List_20_1_Content_First"> <text:span text:style-name="Emphasis">Type</text:span>: group to which the agent belongs.</text:p>
        </text:list-item>
      </text:list>
      <text:p text:style-name="Text_20_body"><text:span text:style-name="Strong_20_Emphasis">Attribute values and Parameters</text:span></text:p>
      <table:table table:style-name="Table">
        <table:table-column/>
        <table:table-column/>
        <table:table-row>
          <table:table-cell office:value-type="string" table:style-name="tableheader">
            <text:p text:style-name="Table_20_Heading"> Constants  </text:p>
          </table:table-cell>
          <table:table-cell office:value-type="string" table:style-name="tableheader">
            <text:p text:style-name="Table_20_Heading"> Values  </text:p>
          </table:table-cell>
        </table:table-row>
        <table:table-row>
          <table:table-cell office:value-type="string" table:style-name="tablecell">
            <text:p text:style-name="tablealignleft"> Vision  </text:p>
          </table:table-cell>
          <table:table-cell office:value-type="string" table:style-name="tablecell">
            <text:p text:style-name="tablealignleft"> 3  </text:p>
          </table:table-cell>
        </table:table-row>
        <table:table-row>
          <table:table-cell office:value-type="string" table:style-name="tablecell">
            <text:p text:style-name="tablealignleft"> Maximum absorption of energy  </text:p>
          </table:table-cell>
          <table:table-cell office:value-type="string" table:style-name="tablecell">
            <text:p text:style-name="tablealignleft"> 17, 19, 22 e 25 (according to the type)  </text:p>
          </table:table-cell>
        </table:table-row>
        <table:table-row>
          <table:table-cell office:value-type="string" table:style-name="tablecell">
            <text:p text:style-name="tablealignleft"> Average lifespan </text:p>
          </table:table-cell>
          <table:table-cell office:value-type="string" table:style-name="tablecell">
            <text:p text:style-name="tablealignleft"> 36 </text:p>
          </table:table-cell>
        </table:table-row>
        <table:table-row>
          <table:table-cell office:value-type="string" table:style-name="tablecell">
            <text:p text:style-name="tablealignleft"> Energy spent to survive  </text:p>
          </table:table-cell>
          <table:table-cell office:value-type="string" table:style-name="tablecell">
            <text:p text:style-name="tablealignleft"> 10  </text:p>
          </table:table-cell>
        </table:table-row>
        <table:table-row>
          <table:table-cell office:value-type="string" table:style-name="tablecell">
            <text:p text:style-name="tablealignleft"> Energy spent to move  </text:p>
          </table:table-cell>
          <table:table-cell office:value-type="string" table:style-name="tablecell">
            <text:p text:style-name="tablealignleft"> 10  </text:p>
          </table:table-cell>
        </table:table-row>
        <table:table-row>
          <table:table-cell office:value-type="string" table:style-name="tablecell">
            <text:p text:style-name="tablealignleft"> Initial amount of calories  in agent’s stock   </text:p>
          </table:table-cell>
          <table:table-cell office:value-type="string" table:style-name="tablecell">
            <text:p text:style-name="tablealignleft"> 50 </text:p>
          </table:table-cell>
        </table:table-row>
        <table:table-row>
          <table:table-cell office:value-type="string" table:style-name="tablecell">
            <text:p text:style-name="tablealignleft"> Initial population of agents </text:p>
          </table:table-cell>
          <table:table-cell office:value-type="string" table:style-name="tablecell">
            <text:p text:style-name="tablealignleft"> 200  </text:p>
          </table:table-cell>
        </table:table-row>
        <table:table-row>
          <table:table-cell office:value-type="string" table:style-name="tablecell">
            <text:p text:style-name="tablealignleft"> Maximum Birth rate   </text:p>
          </table:table-cell>
          <table:table-cell office:value-type="string" table:style-name="tablecell">
            <text:p text:style-name="tablealignleft"> 0.0323 </text:p>
          </table:table-cell>
        </table:table-row>
      </table:table>
      <text:h text:style-name="Heading_20_3" text:outline-level="3"><text:bookmark-start text:name="__RefHeading___landscape_6"/><text:bookmark-start text:name="landscape"/>Landscape<text:bookmark-end text:name="__RefHeading___landscape_6"/><text:bookmark-end text:name="landscape"/></text:h>
      <text:p text:style-name="Text_20_body">The landscape is represented as a cell grid in which the cell values contain a certain amount of resource.<text:line-break/>
<text:line-break/>
<text:line-break/></text:p>
      <text:p text:style-name="Text_20_body"><draw:frame draw:style-name="mediacenter" draw:name="3" text:anchor-type="paragraph" draw:z-index="3" svg:width="15.531041666667cm" svg:height="10.530416666667cm"><draw:image xlink:href="Pictures/56190e96aad853470dd6d58475a59443.jpg" xlink:type="simple" xlink:show="embed" xlink:actuate="onLoad"/></draw:frame><text:line-break/></text:p>
      <text:p text:style-name="Text_20_body">In the example above, the resources are heterogeneously distributed and there are three places with higher resource concentration.</text:p>
      <text:p text:style-name="Text_20_body"><text:span text:style-name="Emphasis">The maximum capacity of resources</text:span> in the cell and the <text:span text:style-name="Emphasis">Recovery rate of the landscape</text:span> are attributes of the landscape. At each time step the landscape recovers its resources according to <text:span text:style-name="Emphasis">Recovery rate</text:span>. The maximum capacity is represented as the initial values on the landscape map.</text:p>
      <text:p text:style-name="Text_20_body"><text:span text:style-name="Strong_20_Emphasis">Attribute value</text:span></text:p>
      <table:table table:style-name="Table">
        <table:table-column/>
        <table:table-column/>
        <table:table-row>
          <table:table-cell office:value-type="string" table:style-name="tableheader">
            <text:p text:style-name="Table_20_Heading"> Constants  </text:p>
          </table:table-cell>
          <table:table-cell office:value-type="string" table:style-name="tableheader">
            <text:p text:style-name="Table_20_Heading"> Values  </text:p>
          </table:table-cell>
        </table:table-row>
        <table:table-row>
          <table:table-cell office:value-type="string" table:style-name="tablecell">
            <text:p text:style-name="tablealignleft"> Recovery rate of the landscape  </text:p>
          </table:table-cell>
          <table:table-cell office:value-type="string" table:style-name="tablecell">
            <text:p text:style-name="tablealignleft"> 0.01  </text:p>
          </table:table-cell>
        </table:table-row>
      </table:table>
      <text:h text:style-name="Heading_20_3" text:outline-level="3"><text:bookmark-start text:name="__RefHeading___processes_7"/><text:bookmark-start text:name="processes"/>Processes<text:bookmark-end text:name="__RefHeading___processes_7"/><text:bookmark-end text:name="processes"/></text:h>
      <text:p text:style-name="Text_20_body">The model iterates as follows:
<draw:frame draw:style-name="mediacenter" draw:name="4" text:anchor-type="paragraph" draw:z-index="4" svg:width="" svg:rel-width="100%" svg:height="0cm"><draw:image xlink:href="/var/lib/dokuwiki/data/media/agent_based_model/pop_landscape3.jpg" xlink:type="simple" xlink:show="embed" xlink:actuate="onLoad"/></draw:frame></text:p>
      <text:p text:style-name="Text_20_body"><text:span text:style-name="Strong_20_Emphasis">Births</text:span></text:p>
      <text:p text:style-name="Text_20_body">The number of births at a time step is determined by the amount of resources on the landscape. This rate multiplied by the number of rabbits defines the number of births. Agents are distributed in groups (types) according to the proportion of types in the population.<draw:frame draw:style-name="mediacenter" draw:name="5" text:anchor-type="paragraph" draw:z-index="5" svg:width="23.203958333333cm" style:rel-width="100%" svg:height="7.14375cm" style:rel-height="scale"><draw:image xlink:href="Pictures/70ff0ab1aeae5b21aa987a6ed7527c4a.jpg" xlink:type="simple" xlink:show="embed" xlink:actuate="onLoad"/></draw:frame><draw:frame draw:style-name="mediacenter" draw:name="6" text:anchor-type="paragraph" draw:z-index="6" svg:width="22.621875cm" style:rel-width="100%" svg:height="8.7047916666667cm" style:rel-height="scale"><draw:image xlink:href="Pictures/44e25b5a260fa82b6b697796c164f8ff.jpg" xlink:type="simple" xlink:show="embed" xlink:actuate="onLoad"/></draw:frame></text:p>
      <text:p text:style-name="Text_20_body"><text:span text:style-name="Strong_20_Emphasis">Movement</text:span></text:p>
      <text:p text:style-name="Text_20_body">The agent analyzes the amount of resources in the cells around it according to the their vision and attempts to move to cells not occupied by other agents. They always seek the cell with largest amount of resources. When agent moves to this cell the amount of resources given by the parameter attribute “Energy spent to move” is subtracted from the stock of calories.</text:p>
      <text:p text:style-name="Text_20_body"><text:span text:style-name="Strong_20_Emphasis">Intake</text:span></text:p>
      <text:p text:style-name="Text_20_body">After the movement, the agent consumes the amount of resources up to the limit of its absorptive capacity according to the parameter “Maximum resource absorption”. This value is subtracted from the corresponding cell in the map of resources and added as energy to the agent’s stock of calories.<text:line-break/></text:p>
      <text:p text:style-name="Text_20_body"><text:span text:style-name="Strong_20_Emphasis">Landscape recovery</text:span></text:p>
      <text:p text:style-name="Text_20_body">Recovery occurs every time step according to the current amount of resources in the cell and the maximum capacity of resources using a logistic function.<draw:frame draw:style-name="mediacenter" draw:name="7" text:anchor-type="paragraph" draw:z-index="7" svg:width="7.5141666666667cm" svg:height="2.4077083333333cm"><draw:image xlink:href="Pictures/00df3f3cdce36ffe44fabb961dd22344.jpg" xlink:type="simple" xlink:show="embed" xlink:actuate="onLoad"/></draw:frame><draw:frame draw:style-name="mediacenter" draw:name="8" text:anchor-type="paragraph" draw:z-index="8" svg:width="22.039791666667cm" style:rel-width="100%" svg:height="13.308541666667cm" style:rel-height="scale"><draw:image xlink:href="Pictures/b7cb32c18db416e76185c421b84ddceb.jpg" xlink:type="simple" xlink:show="embed" xlink:actuate="onLoad"/></draw:frame></text:p>
      <text:p text:style-name="Text_20_body"><text:span text:style-name="Strong_20_Emphasis">Death:</text:span>
There are two causes of death:<text:line-break/></text:p>
      <text:p text:style-name="Text_20_body"><text:span text:style-name="Strong_20_Emphasis">Starvation:</text:span> lack of enough energy to stay alive. It occurs when the agent's stock reaches zero calories.<text:line-break/></text:p>
      <text:p text:style-name="Text_20_body"><text:span text:style-name="Strong_20_Emphasis">Age:</text:span> the number of deaths in a time step is defined by the average of a normal distribution of the agent lifespan. The model uses a stochastic draw to determine whether the agent lives or dies.<text:line-break/>
<text:line-break/>
<text:line-break/>
<text:line-break/></text:p>
      <text:h text:style-name="Heading_20_2" text:outline-level="2"><text:bookmark-start text:name="__RefHeading___scenarios_8"/><text:bookmark-start text:name="scenarios"/>Scenarios<text:bookmark-end text:name="__RefHeading___scenarios_8"/><text:bookmark-end text:name="scenarios"/></text:h>
      <text:p text:style-name="Text_20_body">We ran the model under different scenarios represented as different landscape maps (100×100 raster). The amount and distribution of the resources were modified to analyze population dynamics, patterns resulting from agent movements, resource depletion, and population calorie inequality.</text:p>
      <text:h text:style-name="Heading_20_3" text:outline-level="3"><text:bookmark-start text:name="__RefHeading___homogeneous_100_9"/><text:bookmark-start text:name="homogeneous_100"/>Homogeneous 100<text:bookmark-end text:name="__RefHeading___homogeneous_100_9"/><text:bookmark-end text:name="homogeneous_100"/></text:h>
      <text:p text:style-name="Text_20_body">- This scenario represents a landscape where the resources are distributed equally across the space. In this way, every cell contains the same value: 100 - Totaling 1000000 units of resources, average cell value: 100 -<text:line-break/></text:p>
      <text:p text:style-name="Text_20_body"><draw:frame draw:style-name="mediacenter" draw:name="9" text:anchor-type="paragraph" draw:z-index="9" svg:width="15.531041666667cm" svg:height="10.530416666667cm"><draw:image xlink:href="Pictures/71b0ca31462f23cd592bbebfd5fb9141.jpg" xlink:type="simple" xlink:show="embed" xlink:actuate="onLoad"/></draw:frame><text:line-break/></text:p>
      <text:h text:style-name="Heading_20_3" text:outline-level="3"><text:bookmark-start text:name="__RefHeading___heterogeneous_100_10"/><text:bookmark-start text:name="heterogeneous_100"/>Heterogeneous 100<text:bookmark-end text:name="__RefHeading___heterogeneous_100_10"/><text:bookmark-end text:name="heterogeneous_100"/></text:h>
      <text:p text:style-name="Text_20_body">- This scenario represents a landscape where the resources are distributed heterogeneously across space. There are three points with the highest concentrations of resources and the resource decreases as a function of the distance to these peaks. In this way the cells contain different values: 0 to 147 - Totaling 1000000 units of resources, average cell value: 100 <text:line-break/></text:p>
      <text:p text:style-name="Text_20_body"><draw:frame draw:style-name="mediacenter" draw:name="10" text:anchor-type="paragraph" draw:z-index="10" svg:width="15.531041666667cm" svg:height="10.530416666667cm"><draw:image xlink:href="Pictures/56190e96aad853470dd6d58475a59443.jpg" xlink:type="simple" xlink:show="embed" xlink:actuate="onLoad"/></draw:frame><text:line-break/></text:p>
      <text:h text:style-name="Heading_20_3" text:outline-level="3"><text:bookmark-start text:name="__RefHeading___heterogeneous_50_11"/><text:bookmark-start text:name="heterogeneous_50"/>Heterogeneous 50<text:bookmark-end text:name="__RefHeading___heterogeneous_50_11"/><text:bookmark-end text:name="heterogeneous_50"/></text:h>
      <text:p text:style-name="Text_20_body">- This scenario represents a landscape where the resources are distributed heterogeneously across space. There are three points with the highest concentrations of resources and the resource decreases as a function of the distance to these peaks. In this way the cells contain different values: 0 to 73 - Totaling 500000 units of resources, average cell cell value: 50. <text:line-break/></text:p>
      <text:p text:style-name="Text_20_body"><draw:frame draw:style-name="mediacenter" draw:name="11" text:anchor-type="paragraph" draw:z-index="11" svg:width="15.531041666667cm" svg:height="10.530416666667cm"><draw:image xlink:href="Pictures/4e3df5291594e9f8dde669cce75c3e99.jpg" xlink:type="simple" xlink:show="embed" xlink:actuate="onLoad"/></draw:frame><text:line-break/>
<text:line-break/>
<text:line-break/>
<text:line-break/></text:p>
      <text:h text:style-name="Heading_20_2" text:outline-level="2"><text:bookmark-start text:name="__RefHeading___results_and_conclusions_12"/><text:bookmark-start text:name="results_and_conclusions"/>Results and Conclusions<text:bookmark-end text:name="__RefHeading___results_and_conclusions_12"/><text:bookmark-end text:name="results_and_conclusions"/></text:h>
      <text:h text:style-name="Heading_20_3" text:outline-level="3"><text:bookmark-start text:name="__RefHeading___gini_coefficient_13"/><text:bookmark-start text:name="gini_coefficient"/>GINI coefficient<text:bookmark-end text:name="__RefHeading___gini_coefficient_13"/><text:bookmark-end text:name="gini_coefficient"/></text:h>
      <text:p text:style-name="Text_20_body">It is a measure of inequality developed by the Italian statistician Corrado Gini and published in 1912. It varies from 0 to 1; 0 corresponds to complete equality and 1 corresponds to complete inequality. We use the GINI index to measure the inequality in the rabbit calorie distribution.</text:p>
      <text:p text:style-name="Text_20_body">-Gini coefficient was higher for the heterogeneous landscapes, demonstrating that unequal distribution of resources increases competition among rabbits leading to inequality.<text:line-break/></text:p>
      <text:p text:style-name="Text_20_body"><draw:frame draw:style-name="mediacenter" draw:name="12" text:anchor-type="paragraph" draw:z-index="12" svg:width="15.531041666667cm" svg:height="9.2604166666667cm"><draw:image xlink:href="Pictures/413c8866dbeb51625da3a9d670e174b4.jpg" xlink:type="simple" xlink:show="embed" xlink:actuate="onLoad"/></draw:frame>
Gini Coefficient in three different landscapes: Hom 100- with resources distributed homogeneously, Het 100-with the same amount of resources distributed heterogeneously and Het 50-with half of resources amount distributed heterogeneously </text:p>
      <text:h text:style-name="Heading_20_3" text:outline-level="3"><text:bookmark-start text:name="__RefHeading___population_14"/><text:bookmark-start text:name="population"/>Population<text:bookmark-end text:name="__RefHeading___population_14"/><text:bookmark-end text:name="population"/></text:h>
      <text:p text:style-name="Text_20_body">-The agent population stabilizes regardless of the distribution of resources on the landscape and the amount of resources consumed by each agent according to the group to which it  belongs.</text:p>
      <text:p text:style-name="Text_20_body"><draw:frame draw:style-name="mediacenter" draw:name="13" text:anchor-type="paragraph" draw:z-index="13" svg:width="14.790208333333cm" svg:height="8.810625cm"><draw:image xlink:href="Pictures/0b7a702f66d7027850e8796f49053473.jpg" xlink:type="simple" xlink:show="embed" xlink:actuate="onLoad"/></draw:frame>
Number of agents in three different landscapes: Hom 100- with resources distributed homogeneously, Het 100-with the same amount of resources distributed heterogeneously and Het 50-with half of resources amount distributed heterogeneously.<text:line-break/>
The graph shows that in the three scenarios there is a rapid growth in the first steps of the model followed by a decrease in amount of agents when the first 200 rabbits die almost at the same time because of their same age. Thus the three populations stabilize in different ways.<text:line-break/>
<text:line-break/>
<text:line-break/></text:p>
      <text:p text:style-name="Text_20_body"><draw:frame draw:style-name="mediacenter" draw:name="14" text:anchor-type="paragraph" draw:z-index="14" svg:width="13.943541666667cm" svg:height="7.5670833333333cm"><draw:image xlink:href="Pictures/cef5da45147d48fc308956f7833bb43c.jpg" xlink:type="simple" xlink:show="embed" xlink:actuate="onLoad"/></draw:frame>
Number of agents, using Hetererogeneous 100 landscape map, divided by different  <text:span text:style-name="Emphasis">Maximum absorption capacity of resources</text:span> according to the groups to which each agent belongs. In this case: Type 1 (17 calories), type 2 (19 calories), type 3 (22 calories) and type 4 (25 calories).<text:line-break/>
Only type 1 group that eats much less than needed to survive had its population extinct from starvation, considering that it had exhausted its calorie stock to survive in few steps. Type 2 group also eats less than it needs to survive has to use its stock to survive. But the depletion of its stock was not enough to cause its death from starvation before “natural” age death. The other two groups eat more than they need to survive and accumulate calories, but the model doesn't have any rule that favors rabbits with bigger stocks of calories in the birth process. Hence the populations of all groups grow differentially based only on their death rates.<text:line-break/>
<text:line-break/>
<text:line-break/></text:p>
      <text:p text:style-name="Text_20_body">-There are many more deaths from starvation on heterogeneous landsacapes and this number is higher in scenarios with less amount of resources.</text:p>
      <text:p text:style-name="Text_20_body"><draw:frame draw:style-name="mediacenter" draw:name="15" text:anchor-type="paragraph" draw:z-index="15" svg:width="14.790208333333cm" svg:height="8.810625cm"><draw:image xlink:href="Pictures/becda73dac5edca8c47d352cc65193f3.jpg" xlink:type="simple" xlink:show="embed" xlink:actuate="onLoad"/></draw:frame>
In the three scenarios, there are many deaths in the first steps of the model. This is due to the deaths of Type 1 rabbits, which eat much less than they need to survive. After the step, there are no deaths from starvation in homogeneous scenario and most of the deaths occur on the heterogeneous landscape scenario with half amount of resources. This is due many to rabbits that are born in areas with few resources, hence they cannot accumulate energy and waste their stock and thus die from starvation.</text:p>
      <text:h text:style-name="Heading_20_3" text:outline-level="3"><text:bookmark-start text:name="__RefHeading___landscape_15"/><text:bookmark-start text:name="landscape1"/>Landscape<text:bookmark-end text:name="__RefHeading___landscape_15"/><text:bookmark-end text:name="landscape1"/></text:h>
      <text:p text:style-name="Text_20_body">-The amount of resources available stabilizes as the population also stabilizes leading the amount of resources consumed to a dynamic equilibrium.</text:p>
      <text:p text:style-name="Text_20_body"><draw:frame draw:style-name="mediacenter" draw:name="16" text:anchor-type="paragraph" draw:z-index="16" svg:width="13.917083333333cm" svg:height="9.3133333333333cm"><draw:image xlink:href="Pictures/3d9ee472385c9d4851d32f493e3a1623.jpg" xlink:type="simple" xlink:show="embed" xlink:actuate="onLoad"/></draw:frame></text:p>
      <text:h text:style-name="Heading_20_3" text:outline-level="3"><text:bookmark-start text:name="__RefHeading___agents_movement_and_landscape_dynamics_16"/><text:bookmark-start text:name="agents_movement_and_landscape_dynamics"/>Agents movement and landscape dynamics<text:bookmark-end text:name="__RefHeading___agents_movement_and_landscape_dynamics_16"/><text:bookmark-end text:name="agents_movement_and_landscape_dynamics"/></text:h>
      <text:p text:style-name="Text_20_body">Videos show rabbits position map and landscape maps under the three different scenarios</text:p>
      <text:p text:style-name="Text_20_body">The black points are the agents moving across the landscape that is represented using color scale according to the amount of resources.  Red represents larger amount of resources, and blue otherwise.<text:line-break/></text:p>
      <text:p text:style-name="Text_20_body"><text:span text:style-name="Strong_20_Emphasis">Homogeneous scenario: every cell has the same value in this map: 100 -  average cell value: 100 -</text:span></text:p>
      <text:p text:style-name="Text_20_body"><text:span text:style-name="Source_20_Text">&lt;iframe width="420" height="315" src="http://www.youtube.com/embed/_bGHgmhAFqM" frameborder="0" allowfullscreen&gt;&lt;/iframe&gt;</text:span></text:p>
      <text:p text:style-name="Text_20_body"><text:span text:style-name="Strong_20_Emphasis">Heterogeneous scenario: cells have values from 0 to 147 - average cell value: 100 -</text:span></text:p>
      <text:p text:style-name="Text_20_body"><text:span text:style-name="Source_20_Text">&lt;iframe width="420" height="315" src="http://www.youtube.com/embed/SK80UU8QwHw?rel=0" frameborder="0" allowfullscreen&gt;&lt;/iframe&gt;</text:span></text:p>
      <text:p text:style-name="Text_20_body"><text:span text:style-name="Strong_20_Emphasis">Heterogeneous scenario: cells have values from 0 to 73 - average cell value: 50 -</text:span></text:p>
      <text:p text:style-name="Text_20_body"><text:span text:style-name="Source_20_Text">&lt;iframe width="420" height="315" src="http://www.youtube.com/embed/ayTFM5yKmaU?rel=0" frameborder="0" allowfullscreen&gt;&lt;/iframe&gt;</text:span></text:p>
      <text:p text:style-name="Text_20_body">On heterogeneous landscapes, the agents move to locations with larger concentration of resources. As a result, this areas are depleted in first place.</text:p>
      <text:h text:style-name="Heading_20_3" text:outline-level="3"><text:bookmark-start text:name="__RefHeading___conclusions_17"/><text:bookmark-start text:name="conclusions"/>Conclusions<text:bookmark-end text:name="__RefHeading___conclusions_17"/><text:bookmark-end text:name="conclusions"/></text:h>
      <text:p text:style-name="Text_20_body">ABM of population dynamics can provide insights about how individuals are affected by the characteristics of the matrix in which they are inserted (Nathan et al., 2008; McLane et al., 2011).</text:p>
      <text:p text:style-name="Text_20_body">ABM highlights the causal relationships among movement, individual attributes and internal state, demographic and the environment. Analyses of these interactions help understanding the emergence of patterns such inequality due to greater competition resulting from paucity of resources.<text:line-break/>
<text:line-break/>
<text:line-break/>
<text:line-break/></text:p>
      <text:h text:style-name="Heading_20_2" text:outline-level="2"><text:bookmark-start text:name="__RefHeading___download_-_model_and_inputs_18"/><text:bookmark-start text:name="download_-_model_and_inputs"/>Download - Model and Inputs<text:bookmark-end text:name="__RefHeading___download_-_model_and_inputs_18"/><text:bookmark-end text:name="download_-_model_and_inputs"/></text:h>
      <text:h text:style-name="Heading_20_3" text:outline-level="3"><text:bookmark-start text:name="__RefHeading___download_our_amb_model_and_run_it_yourself_19"/><text:bookmark-start text:name="download_our_amb_model_and_run_it_yourself"/>Download our AMB model and run it yourself.<text:bookmark-end text:name="__RefHeading___download_our_amb_model_and_run_it_yourself_19"/><text:bookmark-end text:name="download_our_amb_model_and_run_it_yourself"/></text:h>
      <text:p text:style-name="Text_20_body"><text:a xlink:type="simple" xlink:href="http://csr.ufmg.br/~bruno/Rabbit_population_ABM.zip" text:style-name="Internet_20_link" text:visited-style-name="Visited_20_Internet_20_Link">Download model</text:a> ( with Gini Coefficient Submodel included)</text:p>
      <text:h text:style-name="Heading_20_3" text:outline-level="3"><text:bookmark-start text:name="__RefHeading___download_model_inputs_20"/><text:bookmark-start text:name="download_model_inputs"/>Download model inputs<text:bookmark-end text:name="__RefHeading___download_model_inputs_20"/><text:bookmark-end text:name="download_model_inputs"/></text:h>
      <text:p text:style-name="Text_20_body"><text:a xlink:type="simple" xlink:href="http://www.csr.ufmg.br/wiki/recurso_coelhos_homogeneo.tif" text:style-name="Internet_20_link" text:visited-style-name="Visited_20_Internet_20_Link"> Homogeneous Landscape 100 ( Hom 100)</text:a><text:line-break/></text:p>
      <text:p text:style-name="Text_20_body"><text:a xlink:type="simple" xlink:href="http://www.csr.ufmg.br/wiki/recurso_coelhos_heterog_media_100.tif" text:style-name="Internet_20_link" text:visited-style-name="Visited_20_Internet_20_Link"> Heterogeneous Landscape 100 ( Het 100)</text:a><text:line-break/></text:p>
      <text:p text:style-name="Text_20_body"><text:a xlink:type="simple" xlink:href="http://www.csr.ufmg.br/wiki/recurso_coelhos_heterogeneo_50.tif" text:style-name="Internet_20_link" text:visited-style-name="Visited_20_Internet_20_Link"> Heterogeneous Landscape 50 ( Het 50)</text:a><text:line-break/></text:p>
      <text:h text:style-name="Heading_20_3" text:outline-level="3"><text:bookmark-start text:name="__RefHeading___download_gini_coefficient_21"/><text:bookmark-start text:name="download_gini_coefficient"/>Download GINI coefficient<text:bookmark-end text:name="__RefHeading___download_gini_coefficient_21"/><text:bookmark-end text:name="download_gini_coefficient"/></text:h>
      <text:p text:style-name="Text_20_body">It is a measure of inequality developed by the Italian statistician Corrado Gini and published in 1912. It varies from 0 to 1; 0 corresponds to complete equality and 1 corresponds to complete inequality. We use the GINI index to measure the inequality in the rabbit calorie distribution.</text:p>
      <text:p text:style-name="Text_20_body"><text:a xlink:type="simple" xlink:href="https://csr.ufmg.br/dokuwiki/doku.php?id=agent_based_model:gini_calculation" text:style-name="Internet_20_link" text:visited-style-name="Visited_20_Internet_20_Link">Gini Coefficient Calculation</text:a></text:p>
      <text:p text:style-name="Text_20_body">Here you can download Gini Coefficient Submodel separately and and to open it with the ABM you can follow the  <text:a xlink:type="simple" xlink:href="https://csr.ufmg.br/dokuwiki/doku.php?id=submodels#sharing" text:style-name="Internet_20_link" text:visited-style-name="Visited_20_Internet_20_Link">instructions here</text:a>.</text:p>
      <text:p text:style-name="Text_20_body"><text:a xlink:type="simple" xlink:href="http://csr.ufmg.br/~bruno/Gini_Coefficient.ego" text:style-name="Internet_20_link" text:visited-style-name="Visited_20_Internet_20_Link">Download Gini Coefficient submodel</text:a><text:line-break/>
<text:line-break/>
<text:line-break/>
<text:line-break/></text:p>
      <text:h text:style-name="Heading_20_2" text:outline-level="2"><text:bookmark-start text:name="__RefHeading___references_22"/><text:bookmark-start text:name="references"/>References<text:bookmark-end text:name="__RefHeading___references_22"/><text:bookmark-end text:name="references"/></text:h>
      <text:p text:style-name="Text_20_body">An, Li. Modeling human decisions in coupled human and natural systems: Review of agent-based models. <text:span text:style-name="Emphasis">Ecological Modelling</text:span> v.229, p.221-236. 2012</text:p>
      <text:p text:style-name="Text_20_body">Barbati, M., Bruno, G., Genovese, A. Applications of agent-based models for optimization problems: A literature review. <text:span text:style-name="Emphasis">Expert Systems with Applications</text:span>. V.39, p.6020-6028. 2012</text:p>
      <text:p text:style-name="Text_20_body">Batty, M., Torrens, P.M. Modelling and prediction in a complex world. <text:span text:style-name="Emphasis">Futures</text:span>. v.37, p.745 – 766. 2005</text:p>
      <text:p text:style-name="Text_20_body">Bousquet, F., C. Le Page. Multi-agent simulations and ecosystem management: a review. <text:span text:style-name="Emphasis">Ecological Modelling</text:span> v.76, p.313-332. 2004</text:p>
      <text:p text:style-name="Text_20_body">Carneiro, T. G. D. P. <text:span text:style-name="Emphasis">Nested-CA: a foundation for multiscale modeling of land use and land change</text:span>. São José dos Campos: Inpe, 2003.</text:p>
      <text:p text:style-name="Text_20_body">Chen, L. Agent-based modeling in urban and architectural research: A brief literature review. <text:span text:style-name="Emphasis">Frontiers of Architectural Research</text:span> v.1, p.166-177. 2012</text:p>
      <text:p text:style-name="Text_20_body">Conte, R., Hegelmann, R., and Terna, P., (eds.), 1997, <text:span text:style-name="Emphasis">Simulating Social Phenomena</text:span>. Springer, Berlin</text:p>
      <text:p text:style-name="Text_20_body">DeAngelis, D.L., Mooij, W.M. Individual-based modeling of ecological and evolutionary processes. <text:span text:style-name="Emphasis">Annual Review of Ecology, Evolution, and Systematics</text:span>. v.36, p.147–168. 2005</text:p>
      <text:p text:style-name="Text_20_body">Epstein, J. M., and R. Axtell. <text:span text:style-name="Emphasis">Growing Artificial Societies: Social Science from the Ground Up</text:span>. Brookings Institution Press, Washington, 1996</text:p>
      <text:p text:style-name="Text_20_body">Janssen, M. A., and W. Jager. The human actor in ecological economic models.<text:span text:style-name="Emphasis"> Ecological Economics</text:span>. v.35, p.307-310. 2000</text:p>
      <text:p text:style-name="Text_20_body">Matthews, R.B., Gilbert, N.G., Roach, A., Polhill, J.G., Gotts, N.M. Agent-based land-use models: a review of applications. <text:span text:style-name="Emphasis">Landscape Ecology</text:span>. v.22, p.1447-1459. 2007</text:p>
      <text:p text:style-name="Text_20_body">McLane, A.J., Semeniuk, C., McDermid, G.J., Marceau, D.J. The role of agent-based models in wildlife ecology and management. <text:span text:style-name="Emphasis">Ecological Modelling</text:span> v.222, p.1544-1556. 2011</text:p>
      <text:p text:style-name="Text_20_body">Nathan, R., Wayne M. Getz, W. M., Revilla E., Holyoak M., Kadmon R., Saltz D., Smouse, P. E. A. Movement ecology paradigm for unifying organismal movement research.<text:span text:style-name="Emphasis"> PNAS</text:span>. v105, p. 19052-19059. 2008</text:p>
      <text:p text:style-name="Text_20_body">Parker, D.C., Berger, T., Manson, S.M.<text:span text:style-name="Emphasis"> Meeting the Challenge of Complexity</text:span>. Report and Review of an International Workshop, California, USA, Report No. 6, LUCC Report Series. 2001</text:p>
      <text:p text:style-name="Text_20_body">Russel, S. J., Norvig, P. <text:span text:style-name="Emphasis">Artificial intelligence – a modern approach</text:span>. Nova Jersey: Prentice Hall, 1995.</text:p>
      <text:p text:style-name="Text_20_body">Scanlan, J.C., Berman, D.M., Grant, W.E. Population dynamics of the European rabbit (Oryctolagus cuniculus) in north eastern Australia: Simulated responses to control. <text:span text:style-name="Emphasis">Ecological Modelling</text:span>. v.196, p.221-236. 2006</text:p>
      <text:p text:style-name="Text_20_body">Soares-Filho, B. S.; Cerqueira, G. C.Araújo, W. L. Modelagem de dinâmica de paisagem: concepção e potencial de aplicação de modelos de simulação baseados em autômato celular. In: Albernaz, A. L.;Silva, J. M. C. D.Valeriano, D. (org.). <text:span text:style-name="Emphasis">Ferramentas para modelagem da distribuição de espécies em ambientes tropicais</text:span>. Belém: Ed Museu Paraense Emílio Goeldi 1 ed., v.1, 2003</text:p>
      <text:p text:style-name="Text_20_body">Soares-Filho, B.S.; Rodrigues, H.O.; Costa, W.L.S. DINAMICA-EGO, uma plataforma para modelagem de sistemas ambientais. In: Simpósio Brasileiro de Sensoriamento Remoto (SBSR), 13, 2007, Florianópolis. <text:span text:style-name="Emphasis">Anais XIII Simpósio Brasileiro de Sensoriamento Remoto</text:span>. São José dos Campos: INPE, 2007. Artigos, p. 3089-3096.  Disponível em: &lt; <text:a xlink:type="simple" xlink:href="http://marte.dpi.inpe.br/col/dpi.inpe.br/sbsr@80/2006/11.06.17.59/doc/3089-3096.pdf" text:style-name="Internet_20_link" text:visited-style-name="Visited_20_Internet_20_Link">http://marte.dpi.inpe.br/col/dpi.inpe.br/sbsr@80/2006/11.06.17.59/doc/3089-3096.pdf</text:a> &gt;. Acesso em: 29 jul. 2012.</text:p>
      <text:p text:style-name="Text_20_body">Sun, Z., Muller, D. A framework for modeling payments for ecosystem services with agent-based models, Bayesian belief networks and opinion dynamics models. <text:span text:style-name="Emphasis">Environmental Modelling &amp; Software</text:span>. In Press, p.1-14. 2012</text:p>
      <text:p text:style-name="Text_20_body">Weiss, G. <text:span text:style-name="Emphasis">Multiagent Systems: A Modern Approach to Distributed Artificial Intelligence</text:span>. MIT Press, Cambridge. 1999</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agent_based_model:start</dc:title>
  </office:meta>
</office:document-meta>
</file>