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9f03b5aed5d1c314c26ef627ef66a1.png"/>
  <manifest:file-entry manifest:media-type="image/png" manifest:full-path="Pictures/ca7fcefb347d294dab8a590d6aa0ed3d.png"/>
  <manifest:file-entry manifest:media-type="image/png" manifest:full-path="Pictures/5bd4083f6e07ed43dcdaba569e3a3b41.png"/>
  <manifest:file-entry manifest:media-type="image/png" manifest:full-path="Pictures/5d5b413120ae7dda22d8d3305d5e661f.png"/>
  <manifest:file-entry manifest:media-type="image/png" manifest:full-path="Pictures/d7b86908606e06826d4b94ec711b94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table-cell-properties fo:padding="0.3cm" fo:border="0.002cm solid #000000"/>
    </style:style>
    <style:style style:name="PluginODTAutoStyle_Paragraph_7" style:family="paragraph">
      <style:paragraph-properties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5" style:family="text">
      <style:text-properties fo:color="#008000" fo:font-family="Consolas" fo:font-size="10.5pt" fo:font-style="normal" fo:border="0pt none"/>
    </style:style>
    <style:style style:name="highlight_kw4" style:family="text">
      <style:text-properties fo:color="#993333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r_expression"/><text:bookmark-start text:name="__RefHeading___calculate_r_expression_1"/><text:bookmark-start text:name="calculate_r_expression"/>Calculate R Expression<text:bookmark-end text:name="__RefHeading___calculate_r_expression_1"/><text:bookmark-end text:name="calculate_r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functor 'Calculate R Expression' allows Dinamica EGO to call R externally and process the script outputs as if they were part of Dinamica itself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expression that will run on R.  </text:p>
          </table:table-cell>
        </table:table-row>
        <table:table-row>
          <table:table-cell office:value-type="string" table:style-name="tablecell">
            <text:p text:style-name="tablealignleft"> Treat Warning As Error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Warnings on R script will be considered erro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A struct containing the output values generated by the express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re are two ways to setup the 'Calculate R Expression' functor:</text:p>
      <text:h text:style-name="Heading_20_4" text:outline-level="4"><text:bookmark-start text:name="__RefHeading___dinamica_ego_enhancement_plugin_8"/><text:bookmark-start text:name="dinamica_ego_enhancement_plugin"/>Dinamica EGO Enhancement Plugin<text:bookmark-end text:name="__RefHeading___dinamica_ego_enhancement_plugin_8"/><text:bookmark-end text:name="dinamica_ego_enhancement_plugin"/></text:h>
      <text:p text:style-name="Text_20_body">Simply download and install the <text:a xlink:type="simple" xlink:href="https://csr.ufmg.br/dokuwiki/doku.php?id=dinamica_ego_enhancement_plugin" text:style-name="Internet_20_link" text:visited-style-name="Visited_20_Internet_20_Link">plugins_4</text:a>. It contains everything you need to run R scripts inside Dinamica EGO.</text:p>
      <text:h text:style-name="Heading_20_4" text:outline-level="4"><text:bookmark-start text:name="__RefHeading___local_r_installation_9"/><text:bookmark-start text:name="local_r_installation"/>Local R Installation<text:bookmark-end text:name="__RefHeading___local_r_installation_9"/><text:bookmark-end text:name="local_r_installation"/></text:h>
      <text:p text:style-name="Text_20_body">Additionally, users can specify and use their own local R installation for execution. The pre-requisites are:</text:p>
      <text:p text:style-name="Text_20_body"> * R needs to be at least at the <text:span text:style-name="Strong_20_Emphasis">3.3.1</text:span> version.</text:p>
      <text:p text:style-name="Text_20_body"> * <text:span text:style-name="Strong_20_Emphasis">Rscript.exe</text:span> must be valid and located at the 'installation folder\\bin' sub-folder.</text:p>
      <text:p text:style-name="Text_20_body"> * <text:a xlink:type="simple" xlink:href="https://csr.ufmg.br/dokuwiki/doku.php?id=external_communication" text:style-name="Internet_20_link" text:visited-style-name="Visited_20_Internet_20_Link">Dinamica package</text:a> for R must be installed and at the latest version.</text:p>
      <text:p text:style-name="Text_20_body">To specify your custom R installation, go to Tools -&gt; Options -&gt; Integration tab and select 'Use alternative R installation for Calculate R Expression':</text:p>
      <text:p text:style-name="Text_20_body"><draw:frame draw:style-name="media" draw:name="0" text:anchor-type="as-char" draw:z-index="0" svg:width="13.255625cm" svg:height="2.8839583333333cm"><draw:image xlink:href="Pictures/d29f03b5aed5d1c314c26ef627ef66a1.png" xlink:type="simple" xlink:show="embed" xlink:actuate="onLoad"/></draw:frame></text:p>
      <text:h text:style-name="Heading_20_3" text:outline-level="3"><text:bookmark-start text:name="__RefHeading___usage_10"/><text:bookmark-start text:name="usage"/>Usage<text:bookmark-end text:name="__RefHeading___usage_10"/><text:bookmark-end text:name="usage"/></text:h>
      <text:p text:style-name="Text_20_body">The functor is available under the 'Integration' tab at the library.</text:p>
      <text:h text:style-name="Heading_20_4" text:outline-level="4"><text:bookmark-start text:name="__RefHeading___r_script_inputs_11"/><text:bookmark-start text:name="r_script_inputs"/>R Script Inputs<text:bookmark-end text:name="__RefHeading___r_script_inputs_11"/><text:bookmark-end text:name="r_script_inputs"/></text:h>
      <text:p text:style-name="Text_20_body">To pass input parameters from Dinamica EGO to R, hooks must be placed to collect data. You can use the 'Create a hook' button on the selected functor bar or drag the hooks individually. The valid hook types are:</text:p>
      <text:p text:style-name="Text_20_body"> * <text:a xlink:type="simple" xlink:href="https://csr.ufmg.br/dokuwiki/doku.php?id=number_table" text:style-name="Internet_20_link" text:visited-style-name="Visited_20_Internet_20_Link">Number Table</text:a></text:p>
      <text:p text:style-name="Text_20_body"> * <text:a xlink:type="simple" xlink:href="https://csr.ufmg.br/dokuwiki/doku.php?id=number_value" text:style-name="Internet_20_link" text:visited-style-name="Visited_20_Internet_20_Link">Number Value</text:a></text:p>
      <text:p text:style-name="Text_20_body"> * <text:a xlink:type="simple" xlink:href="https://csr.ufmg.br/dokuwiki/doku.php?id=number_string" text:style-name="Internet_20_link" text:visited-style-name="Visited_20_Internet_20_Link">Number String</text:a></text:p>
      <text:p text:style-name="Text_20_body">To access the passed inputs on your R script, follow Dinamica EGO naming conventions and use <text:span text:style-name="Strong_20_Emphasis">t[0-99]</text:span>, <text:span text:style-name="Strong_20_Emphasis">v[0-99]</text:span>, <text:span text:style-name="Strong_20_Emphasis">s[0-99]</text:span> for each type respectively. For example:</text:p>
      <table:table table:style-name="Table">
        <table:table-column table:style-name="odt_auto_style_table_column_3_1"/>
        <table:table-row>
          <table:table-cell office:value-type="string" table:style-name="PluginODTAutoStyle_TableCell_1">
            <text:p text:style-name="Preformatted_20_Text"><text:span text:style-name="highlight_co1"># Will store the 5th key from the passed LookupTable in the variable 'testing'</text:span><text:line-break/>testing <text:span text:style-name="highlight_sy0">&lt;-</text:span> t1$Keys<text:span text:style-name="highlight_br0">[</text:span> <text:span text:style-name="highlight_nu0">5</text:span> <text:span text:style-name="highlight_br0">]</text:span><text:span text:style-name="highlight_sy0">;</text:span><text:line-break/> <text:line-break/><text:span text:style-name="highlight_co1"># Store the second passed String.</text:span><text:line-break/>secondString <text:span text:style-name="highlight_sy0">&lt;-</text:span> s2<text:span text:style-name="highlight_sy0">;</text:span><text:line-break/> <text:line-break/><text:span text:style-name="highlight_co1"># Store the 10th passed Value.</text:span><text:line-break/>tempNumber <text:span text:style-name="highlight_sy0">&lt;-</text:span> v10<text:span text:style-name="highlight_sy0">;</text:span></text:p>
          </table:table-cell>
        </table:table-row>
      </table:table>
      <text:h text:style-name="Heading_20_4" text:outline-level="4"><text:bookmark-start text:name="__RefHeading___r_script_outputs_12"/><text:bookmark-start text:name="r_script_outputs"/>R Script Outputs<text:bookmark-end text:name="__RefHeading___r_script_outputs_12"/><text:bookmark-end text:name="r_script_outputs"/></text:h>
      <text:p text:style-name="Text_20_body">To output data back to Dinamica EGO, the user must call a set of functions designed for this functionality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unction name  </text:p>
          </table:table-cell>
          <table:table-cell office:value-type="string" table:style-name="tableheader">
            <text:p text:style-name="Table_20_Heading"> Output Data Type  </text:p>
          </table:table-cell>
          <table:table-cell office:value-type="string" table:style-name="tableheader">
            <text:p text:style-name="Table_20_Heading"> Usage Example  </text:p>
          </table:table-cell>
        </table:table-row>
        <table:table-row>
          <table:table-cell office:value-type="string" table:style-name="tablecell">
            <text:p text:style-name="tablealignleft"> outputDouble()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outputDouble( “myDouble”, 3.14 )  </text:p>
          </table:table-cell>
        </table:table-row>
        <table:table-row>
          <table:table-cell office:value-type="string" table:style-name="tablecell">
            <text:p text:style-name="tablealignleft"> outputNumberVector()  </text:p>
          </table:table-cell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outputNumberVector( “myTuple”, c(1:10) )  </text:p>
          </table:table-cell>
        </table:table-row>
        <table:table-row>
          <table:table-cell office:value-type="string" table:style-name="tablecell">
            <text:p text:style-name="tablealignleft"> outputString()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outputString( “myString”, “This is a string” )  </text:p>
          </table:table-cell>
        </table:table-row>
        <table:table-row>
          <table:table-cell office:value-type="string" table:style-name="tablecell">
            <text:p text:style-name="tablealignleft"> outputLookupTable()  </text:p>
          </table:table-cell>
          <table:table-cell office:value-type="string" table:style-name="tablecell">
            <text:p text:style-name="tablealignleft"> LookupTable  </text:p>
          </table:table-cell>
          <table:table-cell office:value-type="string" table:style-name="tablecell">
            <text:p text:style-name="tablealignleft"> outputLookupTable( “myLUT”, c(1:10), c(1:10) * 10 )  </text:p>
          </table:table-cell>
        </table:table-row>
        <table:table-row>
          <table:table-cell office:value-type="string" table:style-name="tablecell">
            <text:p text:style-name="tablealignleft"> outputTable()  </text:p>
          </table:table-cell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outputTable( “myTable”, anyTable, 4 )  </text:p>
          </table:table-cell>
        </table:table-row>
      </table:table>
      <text:p text:style-name="Text_20_body">In the examples above, data was constructed inside the calling functions. You can also specify variables as parameters.</text:p>
      <table:table table:style-name="PluginODTAutoStyle_Table_3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All output functions require an identifier as the first parameter, that's the name Dinamica uses for retrieving the correct data.</text:p>
          </table:table-cell>
        </table:table-row>
      </table:table>
      <text:p text:style-name="Text_20_body">Keep in mind:</text:p>
      <text:list text:style-name="List_20_1" text:continue-numbering="false">
        <text:list-item>
          <text:p text:style-name="LastListParagraph_List_20_1_Content_First"> You can pass any kind of numeric value on the outputDouble function.</text:p>
        </text:list-item>
      </text:list>
      <text:list text:style-name="List_20_1" text:continue-numbering="false">
        <text:list-item>
          <text:p text:style-name="LastListParagraph_List_20_1_Content_First"> Collections of numbers are valid Number Vector's.</text:p>
        </text:list-item>
      </text:list>
      <text:list text:style-name="List_20_1" text:continue-numbering="false">
        <text:list-item>
          <text:p text:style-name="LastListParagraph_List_20_1_Content_First"> A LookupTable requires <text:span text:style-name="Strong_20_Emphasis">2</text:span> number vectors, one for the Keys and another for the Values. Both vectors must have the same number of elements.</text:p>
        </text:list-item>
      </text:list>
      <text:h text:style-name="Heading_20_5" text:outline-level="5"><text:bookmark-start text:name="__RefHeading___tables_lookup_tables_13"/><text:bookmark-start text:name="tables_lookup_tables"/>Tables / Lookup Tables<text:bookmark-end text:name="__RefHeading___tables_lookup_tables_13"/><text:bookmark-end text:name="tables_lookup_tables"/></text:h>
      <text:p text:style-name="Text_20_body"><text:a xlink:type="simple" xlink:href="https://csr.ufmg.br/dokuwiki/doku.php?id=tables" text:style-name="Internet_20_link" text:visited-style-name="Visited_20_Internet_20_Link">Table Type</text:a> or <text:a xlink:type="simple" xlink:href="https://csr.ufmg.br/dokuwiki/doku.php?id=lookup_tables" text:style-name="Internet_20_link" text:visited-style-name="Visited_20_Internet_20_Link">Lookup Table Type</text:a> can be transferred to R using the <text:a xlink:type="simple" xlink:href="https://csr.ufmg.br/dokuwiki/doku.php?id=number_table" text:style-name="Internet_20_link" text:visited-style-name="Visited_20_Internet_20_Link">Number Table</text:a> functor. When dealing with each of these types extra caution must be taken:</text:p>
      <text:h text:style-name="Heading_20_5" text:outline-level="5"><text:bookmark-start text:name="__RefHeading___lookup_tables_14"/><text:bookmark-start text:name="lookup_tables"/>Lookup Tables<text:bookmark-end text:name="__RefHeading___lookup_tables_14"/><text:bookmark-end text:name="lookup_tables"/></text:h>
      <text:p text:style-name="Text_20_body">Lookup Tables are transferred to R as a <text:span text:style-name="Strong_20_Emphasis">List</text:span> with two columns, “Keys” and “Values”.</text:p>
      <text:p text:style-name="Text_20_body">Each column can be individually accessed by using the <text:span text:style-name="Strong_20_Emphasis">$</text:span> operator, for example:</text:p>
      <text:list text:style-name="List_20_1" text:continue-numbering="false">
        <text:list-item>
          <text:p text:style-name="LastListParagraph_List_20_1_Content_First"> t1<text:span text:style-name="Strong_20_Emphasis">$</text:span>Keys[ 1 ] will access the first key of the LookupTable <text:span text:style-name="Strong_20_Emphasis">t1</text:span>. </text:p>
        </text:list-item>
      </text:list>
      <text:list text:style-name="List_20_1" text:continue-numbering="false">
        <text:list-item>
          <text:p text:style-name="LastListParagraph_List_20_1_Content_First"> t2<text:span text:style-name="Strong_20_Emphasis">$</text:span>Values[ 2 ] will access the second value of the LookupTable <text:span text:style-name="Strong_20_Emphasis">t2</text:span></text:p>
        </text:list-item>
      </text:list>
      <text:h text:style-name="Heading_20_5" text:outline-level="5"><text:bookmark-start text:name="__RefHeading___tables_15"/><text:bookmark-start text:name="tables"/>Tables<text:bookmark-end text:name="__RefHeading___tables_15"/><text:bookmark-end text:name="tables"/></text:h>
      <text:p text:style-name="Text_20_body">Tables are transferred to R as a <text:span text:style-name="Strong_20_Emphasis">DataFrame</text:span> type variable. Each column can be individually accessed by using the <text:span text:style-name="Strong_20_Emphasis">$</text:span> operator, just like LookupTables. Please check <text:a xlink:type="simple" xlink:href="https://csr.ufmg.br/dokuwiki/doku.php?id=external_communication#table" text:style-name="Internet_20_link" text:visited-style-name="Visited_20_Internet_20_Link">this page</text:a> for more information on how to deal with <text:span text:style-name="Strong_20_Emphasis">Tables</text:span>. The rules for them in <text:span text:style-name="Strong_20_Emphasis">Calculate R Expression</text:span> are the same as sending and receiving through <text:span text:style-name="Strong_20_Emphasis">External Communication</text:span>.</text:p>
      <text:h text:style-name="Heading_20_4" text:outline-level="4"><text:bookmark-start text:name="__RefHeading___example_scripts_16"/><text:bookmark-start text:name="example_scripts"/>Example Scripts<text:bookmark-end text:name="__RefHeading___example_scripts_16"/><text:bookmark-end text:name="example_scripts"/></text:h>
      <text:p text:style-name="Text_20_body"> * Multiply each value of the passed LookupTable by itself</text:p>
      <text:p text:style-name="Text_20_body"><draw:frame draw:style-name="mediacenter" draw:name="2" text:anchor-type="paragraph" draw:z-index="2" svg:width="16.430625cm" svg:height="7.223125cm"><draw:image xlink:href="Pictures/5bd4083f6e07ed43dcdaba569e3a3b41.png" xlink:type="simple" xlink:show="embed" xlink:actuate="onLoad"/></draw:frame></text:p>
      <text:p text:style-name="Text_20_body">Expression:</text:p>
      <table:table table:style-name="Table">
        <table:table-column table:style-name="odt_auto_style_table_column_6_1"/>
        <table:table-row>
          <table:table-cell office:value-type="string" table:style-name="PluginODTAutoStyle_TableCell_8">
            <text:p text:style-name="Preformatted_20_Text"><text:a xlink:type="simple" xlink:href="http://stat.ethz.ch/R-manual/R-devel/library/base/html/for.html" text:style-name="Internet_20_link" text:visited-style-name="Visited_20_Internet_20_Link"><text:span text:style-name="highlight_kw2">for</text:span></text:a> <text:span text:style-name="highlight_br0">(</text:span> i <text:span text:style-name="highlight_kw1">in</text:span> <text:span text:style-name="highlight_nu0">1</text:span><text:span text:style-name="highlight_sy0">:</text:span><text:a xlink:type="simple" xlink:href="http://stat.ethz.ch/R-manual/R-devel/library/base/html/length.html" text:style-name="Internet_20_link" text:visited-style-name="Visited_20_Internet_20_Link"><text:span text:style-name="highlight_kw2">length</text:span></text:a><text:span text:style-name="highlight_br0">(</text:span> t1$Values <text:span text:style-name="highlight_br0">)</text:span> <text:span text:style-name="highlight_br0">)</text:span> <text:span text:style-name="highlight_br0">{</text:span><text:line-break/><text:s text:c="2"/>tempValue <text:span text:style-name="highlight_sy0">&lt;-</text:span> t1$Values<text:span text:style-name="highlight_br0">[</text:span> i <text:span text:style-name="highlight_br0">]</text:span><text:span text:style-name="highlight_sy0">;</text:span><text:line-break/><text:s text:c="2"/>t1$Values<text:span text:style-name="highlight_br0">[</text:span> i <text:span text:style-name="highlight_br0">]</text:span> <text:span text:style-name="highlight_sy0">=</text:span> tempValue <text:span text:style-name="highlight_sy0">*</text:span> tempValue<text:span text:style-name="highlight_sy0">;</text:span><text:line-break/><text:span text:style-name="highlight_br0">}</text:span><text:line-break/> <text:line-break/>outputLookupTable<text:span text:style-name="highlight_br0">(</text:span> <text:span text:style-name="highlight_st0">"poweredTable"</text:span>, t1$Keys, t1$Values <text:span text:style-name="highlight_br0">)</text:span><text:span text:style-name="highlight_sy0">;</text:span></text:p>
          </table:table-cell>
        </table:table-row>
      </table:table>
      <text:p text:style-name="Text_20_body"> * Extract the mean of passed LookupTable values</text:p>
      <text:p text:style-name="Text_20_body"><draw:frame draw:style-name="mediacenter" draw:name="3" text:anchor-type="paragraph" draw:z-index="3" svg:width="14.790208333333cm" svg:height="7.0908333333333cm"><draw:image xlink:href="Pictures/5d5b413120ae7dda22d8d3305d5e661f.png" xlink:type="simple" xlink:show="embed" xlink:actuate="onLoad"/></draw:frame></text:p>
      <text:p text:style-name="Text_20_body">Expression:</text:p>
      <table:table table:style-name="Table">
        <table:table-column table:style-name="odt_auto_style_table_column_7_1"/>
        <table:table-row>
          <table:table-cell office:value-type="string" table:style-name="PluginODTAutoStyle_TableCell_10">
            <text:p text:style-name="Preformatted_20_Text">table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 t1$Values <text:span text:style-name="highlight_br0">)</text:span><text:span text:style-name="highlight_sy0">;</text:span><text:line-break/><text:a xlink:type="simple" xlink:href="http://stat.ethz.ch/R-manual/R-devel/library/base/html/print.html" text:style-name="Internet_20_link" text:visited-style-name="Visited_20_Internet_20_Link"><text:span text:style-name="highlight_kw2">print</text:span></text:a><text:span text:style-name="highlight_br0">(</text:span> <text:a xlink:type="simple" xlink:href="http://stat.ethz.ch/R-manual/R-devel/library/base/html/paste.html" text:style-name="Internet_20_link" text:visited-style-name="Visited_20_Internet_20_Link"><text:span text:style-name="highlight_kw2">paste</text:span></text:a><text:span text:style-name="highlight_br0">(</text:span> <text:span text:style-name="highlight_st0">"Mean is"</text:span>, tableMean <text:span text:style-name="highlight_br0">)</text:span> <text:span text:style-name="highlight_br0">)</text:span><text:span text:style-name="highlight_sy0">;</text:span><text:line-break/>outputDouble<text:span text:style-name="highlight_br0">(</text:span> <text:span text:style-name="highlight_st0">"mean"</text:span>, tableMean <text:span text:style-name="highlight_br0">)</text:span><text:span text:style-name="highlight_sy0">;</text:span></text:p>
          </table:table-cell>
        </table:table-row>
      </table:table>
      <text:p text:style-name="Text_20_body">Noticed the <text:span text:style-name="Strong_20_Emphasis">print()</text:span> statement? Dinamica EGO's Message Log will show output messages from the R script.</text:p>
      <text:p text:style-name="Text_20_body"> * Plot passed LookupTable to an image on the path specified by passed String</text:p>
      <text:p text:style-name="Text_20_body"><draw:frame draw:style-name="mediacenter" draw:name="4" text:anchor-type="paragraph" draw:z-index="4" svg:width="13.440833333333cm" svg:height="9.128125cm"><draw:image xlink:href="Pictures/d7b86908606e06826d4b94ec711b94c9.png" xlink:type="simple" xlink:show="embed" xlink:actuate="onLoad"/></draw:frame></text:p>
      <text:p text:style-name="Text_20_body">Expression:</text:p>
      <table:table table:style-name="Table">
        <table:table-column table:style-name="odt_auto_style_table_column_8_1"/>
        <table:table-row>
          <table:table-cell office:value-type="string" table:style-name="PluginODTAutoStyle_TableCell_12">
            <text:p text:style-name="Preformatted_20_Text">outputFile<text:s text:c="2"/><text:span text:style-name="highlight_sy0">&lt;-</text:span> s1<text:span text:style-name="highlight_sy0">;</text:span><text:line-break/><text:a xlink:type="simple" xlink:href="http://stat.ethz.ch/R-manual/R-devel/library/base/html/print.html" text:style-name="Internet_20_link" text:visited-style-name="Visited_20_Internet_20_Link"><text:span text:style-name="highlight_kw2">print</text:span></text:a><text:span text:style-name="highlight_br0">(</text:span> <text:a xlink:type="simple" xlink:href="http://stat.ethz.ch/R-manual/R-devel/library/base/html/paste.html" text:style-name="Internet_20_link" text:visited-style-name="Visited_20_Internet_20_Link"><text:span text:style-name="highlight_kw2">paste</text:span></text:a><text:span text:style-name="highlight_br0">(</text:span> <text:span text:style-name="highlight_st0">"Plotting to"</text:span>, outputFile <text:span text:style-name="highlight_br0">)</text:span> <text:span text:style-name="highlight_br0">)</text:span><text:span text:style-name="highlight_sy0">;</text:span><text:line-break/><text:a xlink:type="simple" xlink:href="http://stat.ethz.ch/R-manual/R-devel/library/grDevices/html/jpeg.html" text:style-name="Internet_20_link" text:visited-style-name="Visited_20_Internet_20_Link"><text:span text:style-name="highlight_kw5">jpeg</text:span></text:a><text:span text:style-name="highlight_br0">(</text:span> outputFile, quality<text:span text:style-name="highlight_sy0">=</text:span><text:span text:style-name="highlight_nu0">100</text:span> <text:span text:style-name="highlight_br0">)</text:span><text:span text:style-name="highlight_sy0">;</text:span><text:line-break/><text:a xlink:type="simple" xlink:href="http://stat.ethz.ch/R-manual/R-devel/library/graphics/html/plot.html" text:style-name="Internet_20_link" text:visited-style-name="Visited_20_Internet_20_Link"><text:span text:style-name="highlight_kw4">plot</text:span></text:a><text:span text:style-name="highlight_br0">(</text:span> t1 <text:span text:style-name="highlight_br0">)</text:span><text:span text:style-name="highlight_sy0">;</text:span><text:line-break/><text:a xlink:type="simple" xlink:href="http://stat.ethz.ch/R-manual/R-devel/library/grDevices/html/dev.off.html" text:style-name="Internet_20_link" text:visited-style-name="Visited_20_Internet_20_Link"><text:span text:style-name="highlight_kw5">dev.<text:span text:style-name="highlight_me1">off</text:span></text:span></text:a><text:span text:style-name="highlight_br0">(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internal_name_17"/><text:bookmark-start text:name="internal_name"/>Internal Name<text:bookmark-end text:name="__RefHeading___internal_name_17"/><text:bookmark-end text:name="internal_name"/></text:h>
      <text:p text:style-name="Text_20_body">CalculateR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table-cell-properties fo:padding="0.3cm" fo:border="0.002cm solid #000000"/>
    </style:style>
    <style:style style:name="PluginODTAutoStyle_Paragraph_7" style:family="paragraph">
      <style:paragraph-properties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5" style:family="text">
      <style:text-properties fo:color="#008000" fo:font-family="Consolas" fo:font-size="10.5pt" fo:font-style="normal" fo:border="0pt none"/>
    </style:style>
    <style:style style:name="highlight_kw4" style:family="text">
      <style:text-properties fo:color="#993333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r_expression</dc:title>
  </office:meta>
</office:document-meta>
</file>