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b4796dabf21016d7f65614893f1490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namica_linux_faq"/><text:bookmark-start text:name="__RefHeading___dinamica_gnu_linux_-_frequently_asked_questions_1"/><text:bookmark-start text:name="dinamica_gnu_linux_-_frequently_asked_questions"/>Dinamica GNU/Linux - Frequently Asked Questions<text:bookmark-end text:name="__RefHeading___dinamica_gnu_linux_-_frequently_asked_questions_1"/><text:bookmark-end text:name="dinamica_gnu_linux_-_frequently_asked_questions"/></text:h>
      <text:p text:style-name="Text_20_body">In case Dinamica EGO crashes, fails to run or gives any other problems, you can check this FAQ for more information.
<text:line-break/></text:p>
      <text:h text:style-name="Heading_20_1" text:outline-level="1"><text:bookmark-start text:name="__RefHeading___segmentation_fault_2"/><text:bookmark-start text:name="segmentation_fault"/>Segmentation Fault<text:bookmark-end text:name="__RefHeading___segmentation_fault_2"/><text:bookmark-end text:name="segmentation_fault"/></text:h>
      <text:p text:style-name="Text_20_body">Dinamica EGO shows “Segmentation Fault” when running, how should I proceed? When the messages shows just before running the application, it means your system is not supported. We advise Linux users to stick with supported distributions. Please refer to <text:a xlink:type="simple" xlink:href="http://csr.ufmg.br/dinamica/download-stable-linux/" text:style-name="Internet_20_link" text:visited-style-name="Visited_20_Internet_20_Link">This page</text:a> for a list of supported distributions.</text:p>
      <text:h text:style-name="Heading_20_1" text:outline-level="1"><text:bookmark-start text:name="__RefHeading___wayland_support_3"/><text:bookmark-start text:name="wayland_support"/>Wayland Support<text:bookmark-end text:name="__RefHeading___wayland_support_3"/><text:bookmark-end text:name="wayland_support"/></text:h>
      <text:p text:style-name="Text_20_body">Wayland is a new protocol that replaces X.org in Ubuntu from 17.10 and newer versions. Wayland does not support Java yet and because of that, it doesn't support Dinamica EGO either.
To continue using Dinamica EGO with distributions that support Wayland by default, users must log in their sessions using the Xorg option.
On the login screen, there is a little cogwheel next to the login button. If you click that cogwheel, you will be able to select <text:span text:style-name="Strong_20_Emphasis">Ubuntu on Xorg</text:span> instead of Wayland.</text:p>
      <text:p text:style-name="Text_20_body"><draw:frame draw:style-name="media" draw:name="0" text:anchor-type="as-char" draw:z-index="0" svg:width="7.4347916666667cm" svg:height="4.524375cm"><draw:image xlink:href="Pictures/6b4796dabf21016d7f65614893f14903.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inamica_linux_faq</dc:title>
  </office:meta>
</office:document-meta>
</file>