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hancement_plugin_4"/><text:bookmark-start text:name="__RefHeading___mingw_plugin_for_dinamica_ego_4_1"/><text:bookmark-start text:name="mingw_plugin_for_dinamica_ego_4"/>MinGW Plugin for Dinamica EGO 4<text:bookmark-end text:name="__RefHeading___mingw_plugin_for_dinamica_ego_4_1"/><text:bookmark-end text:name="mingw_plugin_for_dinamica_ego_4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4 is a experimental version of Dinamica EGO and should not be used in production</text:p>
          </table:table-cell>
        </table:table-row>
      </table:table>
      <text:p text:style-name="Text_20_body">The Enhancement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 It also allows R scripts to be used as part of Dinamica EGO model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345" text:style-name="Internet_20_link" text:visited-style-name="Visited_20_Internet_20_Link">Click here to download Enhancement Plugin for Dinamica EGO 4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3"/><text:bookmark-start text:name="debug_info_for_dinamica_ego"/>Debug Info for Dinamica EGO<text:bookmark-end text:name="__RefHeading___debug_info_for_dinamica_ego_3"/><text:bookmark-end text:name="debug_info_for_dinamica_ego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633/" text:style-name="Internet_20_link" text:visited-style-name="Visited_20_Internet_20_Link">Click here to download Dinamica EGO Debug Info Plugin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hancement_plugin_4</dc:title>
  </office:meta>
</office:document-meta>
</file>