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  <manifest:file-entry manifest:media-type="image/png" manifest:full-path="Pictures/2a6433bfdc5e3c2216281d6dafe6a981.png"/>
  <manifest:file-entry manifest:media-type="image/png" manifest:full-path="Pictures/0032dd70cebfbb7687a3c08be932b6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4680572349859cm"><draw:image xlink:href="Pictures/24c79bdf8b0572fca16f5279badb0bb9.jpg" xlink:type="simple" xlink:show="embed" xlink:actuate="onLoad"/></draw:frame>
<text:line-break/></text:p>
      <text:h text:style-name="Heading_20_2" text:outline-level="2"><text:bookmark text:name="lesson_13"/><text:bookmark-start text:name="__RefHeading___lesson_13loop_structures_on_dinamica_ego_1"/><text:bookmark-start text:name="lesson_13loop_structures_on_dinamica_ego"/>LESSON 13: Loop structures on Dinamica EGO<text:bookmark-end text:name="__RefHeading___lesson_13loop_structures_on_dinamica_ego_1"/><text:bookmark-end text:name="lesson_13loop_structures_on_dinamica_ego"/></text:h>
      <text:p text:style-name="Text_20_body"><text:line-break/>
<text:line-break/>
Dinamica EGO has several looping structures that can be used for various applications. <text:line-break/><text:line-break/>
Loops are handy, if you want to run the same code over and over again, each time with a different value. Loops can execute a block of code a number of times.
<text:line-break/></text:p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astListParagraph_List_20_1_Content_First"> Different Kinds of Loops on Dinamica EGO and how to work with Repetition structures.</text:p>
        </text:list-item>
      </text:list>
      <text:p text:style-name="Text_20_body"><text:line-break/>
<text:line-break/></text:p>
      <text:h text:style-name="Heading_20_5" text:outline-level="5"><text:bookmark-start text:name="__RefHeading___container_operators_that_repeat_the_functions_within_them_3"/><text:bookmark-start text:name="container_operators_that_repeat_the_functions_within_them"/>Container operators that repeat the functions within them:<text:bookmark-end text:name="__RefHeading___container_operators_that_repeat_the_functions_within_them_3"/><text:bookmark-end text:name="container_operators_that_repeat_the_functions_within_them"/></text:h>
      <text:p text:style-name="Text_20_body"><text:line-break/>
<text:line-break/>
<draw:frame draw:style-name="mediacenter" draw:name="1" text:anchor-type="paragraph" draw:z-index="1" svg:width="15.875cm" svg:height="4.494555353902cm"><draw:image xlink:href="Pictures/2a6433bfdc5e3c2216281d6dafe6a981.png" xlink:type="simple" xlink:show="embed" xlink:actuate="onLoad"/></draw:frame>
<text:line-break/>
<text:line-break/>
<text:span text:style-name="Strong_20_Emphasis">Repeat:</text:span> This container makes a set of functors, linked in a dataflow chain, iterate a number of times
<text:line-break/>
<text:line-break/>
<text:span text:style-name="Strong_20_Emphasis">For:</text:span> This container makes a set of functors, linked in a dataflow chain, iterate a number of times.
<text:line-break/>
<text:line-break/>
<text:span text:style-name="Strong_20_Emphasis">For each:</text:span> This container executes the contained functors once per each element of a given lookup table.
<text:line-break/>
<text:line-break/>
<text:span text:style-name="Strong_20_Emphasis">For each category:</text:span>This container executes the contained functors once per each class or category of a categorical map specified as input.
<text:line-break/>
<text:line-break/>
<text:span text:style-name="Strong_20_Emphasis">For each region:</text:span>This container creates and manages regions identified by a categorical map, whose classes represent regions. It manages both the processes of splitting a map into several maps, each one comprising a region, and the subsequent merging of all regional maps in a mosaic, that is a new map. The container also calls the functors inside it to each region.
<text:line-break/>
<text:line-break/></text:p>
      <text:h text:style-name="Heading_20_5" text:outline-level="5"><text:bookmark-start text:name="__RefHeading___auxiliary_operators_to_control_iterations_4"/><text:bookmark-start text:name="auxiliary_operators_to_control_iterations"/>Auxiliary operators to control iterations:<text:bookmark-end text:name="__RefHeading___auxiliary_operators_to_control_iterations_4"/><text:bookmark-end text:name="auxiliary_operators_to_control_iterations"/></text:h>
      <text:p text:style-name="Text_20_body"><text:line-break/>
<text:line-break/>
<draw:frame draw:style-name="mediacenter" draw:name="2" text:anchor-type="paragraph" draw:z-index="2" svg:width="15.875cm" svg:height="2.4655994550409cm"><draw:image xlink:href="Pictures/0032dd70cebfbb7687a3c08be932b68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13</dc:title>
  </office:meta>
</office:document-meta>
</file>