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jpeg" manifest:full-path="Pictures/b16a6f8a2d14293413381990c8653a3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
<text:line-break/>
<text:line-break/></text:p>
      <text:h text:style-name="Heading_20_3" text:outline-level="3"><text:bookmark text:name="lesson_16"/><text:bookmark-start text:name="__RefHeading___lesson_16calculating_landscape_metrics_on_dinamica_ego_1"/><text:bookmark-start text:name="lesson_16calculating_landscape_metrics_on_dinamica_ego"/>LESSON 16: Calculating Landscape metrics on Dinamica EGO<text:bookmark-end text:name="__RefHeading___lesson_16calculating_landscape_metrics_on_dinamica_ego_1"/><text:bookmark-end text:name="lesson_16calculating_landscape_metrics_on_dinamica_ego"/></text:h>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Calculate landscape metrics </text:p>
        </text:list-item>
        <text:list-item>
          <text:p text:style-name="List_20_1_Content"> Mean patch size</text:p>
        </text:list-item>
        <text:list-item>
          <text:p text:style-name="List_20_1_Content"> Mean patch edge length</text:p>
        </text:list-item>
        <text:list-item>
          <text:p text:style-name="List_20_1_Content_Last"> Fractal dimension</text:p>
        </text:list-item>
      </text:list>
      <text:p text:style-name="Text_20_body">Landscape metrics <text:a xlink:type="simple" xlink:href="http://www.treesearch.fs.fed.us/pubs/3064" text:style-name="Internet_20_link" text:visited-style-name="Visited_20_Internet_20_Link">(McGarigal and Marks, 1995)</text:a> can be useful tools to assess the quality of habitats when extensive biodiversity inventories or ecological data are not available or are difficult to obtain, as landscape metrics are strongly related to biodiversity indicators <text:a xlink:type="simple" xlink:href="http://www.pantanalecoturismo.tur.br/fotos/arquivos/854.pdf" text:style-name="Internet_20_link" text:visited-style-name="Visited_20_Internet_20_Link">(Metzger, 2006)</text:a>. For example, landscape metrics can be applied to identify the best landscape configuration for forest species conservation -independently of the perceptions of individual species-, which is hypothetically  a landscape with: i) a high forest cover; ii) a small number of forest fragments; iii) a high largest forest patch index that can support stable populations and be a source for small patches; iv) a large mean forest patch area; and v) a high mean forest proximity index  <text:a xlink:type="simple" xlink:href="http://dx.doi.org/10.1016/j.foreco.2008.10.011" text:style-name="Internet_20_link" text:visited-style-name="Visited_20_Internet_20_Link">(Teixeira et al., 2009)</text:a>. Therefore, the application of these metrics consists of a powerful tool to describe the consequences of land-use and land-cover dynamics on the conservation of biodiversity. In this context, we introduce here a series of models designed in Dinamica EGO to calculate landscape metrics. Instead of providing a black box solution, all these metrics are developed using Dinamica EGO modeling language, thus they serve as templates to derive a wide variety of metrics.</text:p>
      <text:p text:style-name="Text_20_body">Load the model <text:span text:style-name="Source_20_Text">calc_mean_patch_sizes_and_standard_deviations.ego</text:span> from Examples\landscape_metrics\calc_mean_patch_sizes_and_standard_deviations</text:p>
      <text:p text:style-name="Text_20_body"><draw:frame draw:style-name="mediacenter" draw:name="1" text:anchor-type="paragraph" draw:z-index="1" svg:width="19.737916666667cm" style:rel-width="100%" svg:height="9.128125cm" style:rel-height="scale"><draw:image xlink:href="Pictures/b16a6f8a2d14293413381990c8653a3e.jpg" xlink:type="simple" xlink:show="embed" xlink:actuate="onLoad"/></draw:frame></text:p>
      <text:p text:style-name="Text_20_body">The Calc Mean Patch Sizes and Standard Deviations is a <text:a xlink:type="simple" xlink:href="https://csr.ufmg.br/dokuwiki/doku.php?id=submodels" text:style-name="Internet_20_link" text:visited-style-name="Visited_20_Internet_20_Link">submodel</text:a> that calculates the size of each patch of a landscape class and for each class the mean patch size and patch size standard deviation. A table is output for each metric. </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Remember: a <text:a xlink:type="simple" xlink:href="https://csr.ufmg.br/dokuwiki/doku.php?id=submodels" text:style-name="Internet_20_link" text:visited-style-name="Visited_20_Internet_20_Link">submodel</text:a> is a set of other functors (a model) combined to perform specific operations.</text:p></table:table-cell></table:table-row></table:table></draw:text-box></draw:frame>Load now the model <text:span text:style-name="Source_20_Text">calc_mean_patch_edges_and_standard_deviations.ego</text:span> from <text:span text:style-name="Source_20_Text">Examples\landscape_metrics\ calc_mean_patch_edges_and_standard_deviations</text:span>.</text:p>
      <text:p text:style-name="Text_20_body">This model calculates the edge length of each patch of a landscape class and for each class the mean patch edge length and patch edge length standard deviation. </text:p>
      <text:p text:style-name="Text_20_body">These two set of metrics are input for more complex metrics, such as fractal dimension and largest patch index.  For example, fractal dimension for a landscape class can be estimated using the perimeter-area relationship, so If sufficient data are available, the slope of the line obtained by regressing log(P), patch edge lengths, on log(A), patch areas, is equal to 2/D (Burrough, 1986). Check other landscape metrics models, such as mean patch distance, largest patch index, in Examples\landscape_metrics.
<text:line-break/>
<text:line-break/>
Congratulations, you have successfully completed this lesson! Now let’s move to the <text:span text:style-name="Strong_20_Emphasis">next lesson:</text:span> <text:a xlink:type="simple" xlink:href="https://csr.ufmg.br/dokuwiki/doku.php?id=lesson_17" text:style-name="Internet_20_link" text:visited-style-name="Visited_20_Internet_20_Link">LESSON 17: Calculating accumulated cost surface and least-cost pathway on Dinamica EGO</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16</dc:title>
  </office:meta>
</office:document-meta>
</file>