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8b73e2d74dde9d734ad0fd38ea88f1ea.png"/>
  <manifest:file-entry manifest:media-type="image/png" manifest:full-path="Pictures/ed3f31b5289aac2b4cdc7b790ac221de.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file-entry manifest:media-type="image/png" manifest:full-path="Pictures/ddf1b670286f9af60b427c3ab2d48809.png"/>
  <manifest:file-entry manifest:media-type="image/png" manifest:full-path="Pictures/472c877172280d4041e073c5d8137b90.png"/>
  <manifest:file-entry manifest:media-type="image/png" manifest:full-path="Pictures/d36506889c8fc2ebe7b90e38b57fb5ff.png"/>
  <manifest:file-entry manifest:media-type="image/png" manifest:full-path="Pictures/883806644c8796e0923d6cf0e664c2e0.png"/>
  <manifest:file-entry manifest:media-type="image/png" manifest:full-path="Pictures/c39ead9da4f21e20f0b9d4a5050f368d.png"/>
  <manifest:file-entry manifest:media-type="image/png" manifest:full-path="Pictures/606ba911597fd9194b439401dc830757.png"/>
  <manifest:file-entry manifest:media-type="image/png" manifest:full-path="Pictures/c54639fdf634f35d39832eb9520e1f1a.png"/>
  <manifest:file-entry manifest:media-type="image/png" manifest:full-path="Pictures/3af4918e69f0e25756fbc341ab16b3de.png"/>
  <manifest:file-entry manifest:media-type="image/png" manifest:full-path="Pictures/3f11c795f55797bd1e167486c1a3ffec.png"/>
  <manifest:file-entry manifest:media-type="image/png" manifest:full-path="Pictures/a00d0124e3e58fb73ab4e013d073c173.png"/>
  <manifest:file-entry manifest:media-type="image/png" manifest:full-path="Pictures/9bd6bd27d576d7a0a41a7256be5d237e.png"/>
  <manifest:file-entry manifest:media-type="image/png" manifest:full-path="Pictures/cb8b4cbd7184b71598226374f0505662.png"/>
  <manifest:file-entry manifest:media-type="image/png" manifest:full-path="Pictures/e77ca5a2fe7963239e1386830d1d5060.png"/>
  <manifest:file-entry manifest:media-type="image/png" manifest:full-path="Pictures/b86ab6f1ff9e2feabaf80eb17d8103c1.png"/>
  <manifest:file-entry manifest:media-type="image/png" manifest:full-path="Pictures/aceb4e22d05e926659c89bb5eef4adb5.png"/>
  <manifest:file-entry manifest:media-type="image/png" manifest:full-path="Pictures/e9e1d4f53c6a2fec0c721e355dd27476.png"/>
  <manifest:file-entry manifest:media-type="image/png" manifest:full-path="Pictures/3a34061a452a38be21fb21920209809f.png"/>
  <manifest:file-entry manifest:media-type="image/png" manifest:full-path="Pictures/1a1c22a1aa63d38444ef5cf97607539a.png"/>
  <manifest:file-entry manifest:media-type="image/png" manifest:full-path="Pictures/2ab523b56253b2ac613a132b7baf18b2.png"/>
  <manifest:file-entry manifest:media-type="image/png" manifest:full-path="Pictures/0e7337c13f9949d37b35fe827ad8df80.png"/>
  <manifest:file-entry manifest:media-type="image/png" manifest:full-path="Pictures/05b4d9f17a1610a45d46d2aa02152a8d.png"/>
  <manifest:file-entry manifest:media-type="image/png" manifest:full-path="Pictures/1b1548758145eaf6616932a6806c4f8f.png"/>
  <manifest:file-entry manifest:media-type="image/png" manifest:full-path="Pictures/2b62ad7dda9d0e917a6c5bf956ddbedb.png"/>
  <manifest:file-entry manifest:media-type="image/png" manifest:full-path="Pictures/31d887db14b880f400fd4aa0305bdf9a.png"/>
  <manifest:file-entry manifest:media-type="image/png" manifest:full-path="Pictures/0d55e0111a947df2656ab057931c96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9"/><text:bookmark-start text:name="__RefHeading___lesson_19the_wizard_editor_in_dinamica_ego_1"/><text:bookmark-start text:name="lesson_19the_wizard_editor_in_dinamica_ego"/>LESSON 19: The wizard editor in Dinamica EGO<text:bookmark-end text:name="__RefHeading___lesson_19the_wizard_editor_in_dinamica_ego_1"/><text:bookmark-end text:name="lesson_19the_wizard_editor_in_dinamica_ego"/></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Dinamica EGO wizard tools</text:p>
        </text:list-item>
        <text:list-item>
          <text:p text:style-name="List_20_1_Content"> Creating Wizards</text:p>
        </text:list-item>
        <text:list-item>
          <text:p text:style-name="List_20_1_Content_Last"> Formatting Wizards </text:p>
        </text:list-item>
      </text:list>
      <text:p text:style-name="Text_20_body"><text:line-break/></text:p>
      <text:h text:style-name="Heading_20_1" text:outline-level="1"><text:bookmark-start text:name="__RefHeading___wizards_3"/><text:bookmark-start text:name="wizards"/>Wizards<text:bookmark-end text:name="__RefHeading___wizards_3"/><text:bookmark-end text:name="wizards"/></text:h>
      <text:h text:style-name="Heading_20_2" text:outline-level="2"><text:bookmark-start text:name="__RefHeading___what_is_4"/><text:bookmark-start text:name="what_is"/>What is<text:bookmark-end text:name="__RefHeading___what_is_4"/><text:bookmark-end text:name="what_is"/></text:h>
      <text:p text:style-name="Text_20_body">A Wizard is an easy way to create a presentation for a model developed in Dinamica EGO with formatted 
text, images and other graphical features. In a Wizard it is also possible alter the models'inputs to run an easy simulation without an advanced understanding of the Dinamica GUI and its functors.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text:p>
      <text:p text:style-name="Text_20_body">A model author creates their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p>
      <text:p text:style-name="Text_20_body"><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1" svg:width="18.520833333333cm" style:rel-width="100%" svg:height="12.013513513514cm" style:rel-height="scale"><draw:image xlink:href="Pictures/8b73e2d74dde9d734ad0fd38ea88f1ea.png" xlink:type="simple" xlink:show="embed" xlink:actuate="onLoad"/></draw:frame>Wizard editor in use</text:p></draw:text-box></draw:frame></text:p>
      <text:p text:style-name="Text_20_body">So, if you are a model author, it is a good idea to create a wizard to make it easier for other users to understand
and run your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A Wizard example can be found within the Dinamica EGO examples files. They are usually installed in
the directory:C:\Documents and Settings\User Name\My Documents\Dinamica EGO\Dataset\Examples\run_lucc_northern_mato_grosso\run_roads_wizard</text:p>
          </table:table-cell>
        </table:table-row>
      </table:table>
      <text:h text:style-name="Heading_20_2" text:outline-level="2"><text:bookmark-start text:name="__RefHeading___the_tool_5"/><text:bookmark-start text:name="the_tool"/>The Tool<text:bookmark-end text:name="__RefHeading___the_tool_5"/><text:bookmark-end text:name="the_tool"/></text:h>
      <text:p text:style-name="Text_20_body">It is important to present a extant hierarchy in a tutorial that guides the user through the model. The Wizard
should be a logical sequence of pages, each using a graphical area to convey information and possibly ports linked to the model. This is a very clear idea that can be seen in the wizard editor. The following videos provide directions on using the wizard tool:</text:p>
      <text:p text:style-name="Text_20_body">Here is how to run a Wizard in the current interface:</text:p>
      <text:p text:style-name="Text_20_body">To open Wizart tool click on the edit bar in the menu:</text:p>
      <text:p text:style-name="Text_20_body"><draw:frame draw:style-name="media" draw:name="Editor button in menu Legend" text:anchor-type="as-char" draw:z-index="0" svg:width="10.31875cm"><draw:text-box><text:p text:style-name="legendcenter"><draw:frame draw:style-name="media" draw:name="Editor button in menu" text:anchor-type="as-char" draw:z-index="3" svg:width="10.31875cm" svg:height="7.62cm"><draw:image xlink:href="Pictures/86ef137a314e341dedacd265fb12fee2.png" xlink:type="simple" xlink:show="embed" xlink:actuate="onLoad"/></draw:frame>Editor button in menu</text:p></draw:text-box></draw:frame></text:p>
      <text:p text:style-name="Text_20_body">It has an intuitive interface that we are going to learn how to use through the examples.</text:p>
      <text:p text:style-name="Text_20_body"><draw:frame draw:style-name="media" draw:name="Wizard editor intuitive interface Legend" text:anchor-type="as-char" draw:z-index="0" svg:width="3.9158333333333cm"><draw:text-box><text:p text:style-name="legendcenter"><draw:frame draw:style-name="media" draw:name="Wizard editor intuitive interface" text:anchor-type="as-char" draw:z-index="4" svg:width="3.9158333333333cm" svg:height="5.1858333333333cm"><draw:image xlink:href="Pictures/0c8339e9336334f2e07aad6822d648f9.png" xlink:type="simple" xlink:show="embed" xlink:actuate="onLoad"/></draw:frame>Wizard editor intuitive interface</text:p></draw:text-box></draw:frame></text:p>
      <text:h text:style-name="Heading_20_2" text:outline-level="2"><text:bookmark-start text:name="__RefHeading___examples_6"/><text:bookmark-start text:name="examples"/>Examples<text:bookmark-end text:name="__RefHeading___examples_6"/><text:bookmark-end text:name="examples"/></text:h>
      <text:h text:style-name="Heading_20_3" text:outline-level="3"><text:bookmark-start text:name="__RefHeading___simple_wizard_7"/><text:bookmark-start text:name="simple_wizard"/>Simple Wizard<text:bookmark-end text:name="__RefHeading___simple_wizard_7"/><text:bookmark-end text:name="simple_wizard"/></text:h>
      <text:p text:style-name="Text_20_body">Lets start with a quick example where we create a wizard for a script that performs only a simple map
algebra operation.</text:p>
      <text:p text:style-name="Text_20_body">We are going to need the functors:</text:p>
      <text:list text:style-name="List_20_1" text:continue-numbering="false">
        <text:list-item>
          <text:p text:style-name="List_20_1_Content_First"> <text:a xlink:type="simple" xlink:href="https://csr.ufmg.br/dokuwiki/doku.php?id=load_map" text:style-name="Internet_20_link" text:visited-style-name="Visited_20_Internet_20_Link">Load Map</text:a></text:p>
        </text:list-item>
        <text:list-item>
          <text:p text:style-name="List_20_1_Content"> <text:a xlink:type="simple" xlink:href="https://csr.ufmg.br/dokuwiki/doku.php?id=calculate_map" text:style-name="Internet_20_link" text:visited-style-name="Visited_20_Internet_20_Link">Calculate Map</text:a></text:p>
        </text:list-item>
        <text:list-item>
          <text:p text:style-name="List_20_1_Content"> <text:a xlink:type="simple" xlink:href="https://csr.ufmg.br/dokuwiki/doku.php?id=number_map" text:style-name="Internet_20_link" text:visited-style-name="Visited_20_Internet_20_Link">Number Map</text:a></text:p>
        </text:list-item>
        <text:list-item>
          <text:p text:style-name="List_20_1_Content_Last"> <text:a xlink:type="simple" xlink:href="https://csr.ufmg.br/dokuwiki/doku.php?id=save_map" text:style-name="Internet_20_link" text:visited-style-name="Visited_20_Internet_20_Link">Save Map</text:a></text:p>
        </text:list-item>
      </text:list>
      <text:h text:style-name="Heading_20_4" text:outline-level="4"><text:bookmark-start text:name="__RefHeading___building_the_model_8"/><text:bookmark-start text:name="building_the_model"/>Building the model<text:bookmark-end text:name="__RefHeading___building_the_model_8"/><text:bookmark-end text:name="building_the_model"/></text:h>
      <text:p text:style-name="Text_20_body">How we build the model:</text:p>
      <text:p text:style-name="Text_20_body"><draw:frame draw:style-name="media" draw:name="Simple model Legend" text:anchor-type="as-char" draw:z-index="0" svg:width="10.107083333333cm"><draw:text-box><text:p text:style-name="legendcenter"><draw:frame draw:style-name="media" draw:name="Simple model" text:anchor-type="as-char" draw:z-index="5" svg:width="10.107083333333cm" svg:height="4.3127083333333cm"><draw:image xlink:href="Pictures/8f8e984962af4b7ffcaf7914bab53481.png" xlink:type="simple" xlink:show="embed" xlink:actuate="onLoad"/></draw:frame>Simple model</text:p></draw:text-box></draw:frame></text:p>
      <text:p text:style-name="Text_20_body">In the <text:a xlink:type="simple" xlink:href="https://csr.ufmg.br/dokuwiki/doku.php?id=calculate_map" text:style-name="Internet_20_link" text:visited-style-name="Visited_20_Internet_20_Link">Calculate Map</text:a> we are going to perform a simple operation with the input that is filter the
values equals to <text:span text:style-name="Strong_20_Emphasis">null</text:span>, set them to <text:span text:style-name="Strong_20_Emphasis">1</text:span> and set <text:span text:style-name="Strong_20_Emphasis">0</text:span> to the others.</text:p>
      <text:p text:style-name="Text_20_body"><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6" svg:width="10.080625cm" svg:height="13.520208333333cm"><draw:image xlink:href="Pictures/e1bb09665752f886981442ff22572c26.png" xlink:type="simple" xlink:show="embed" xlink:actuate="onLoad"/></draw:frame>Expression used to filter the input map null values</text:p></draw:text-box></draw:frame></text:p>
      <text:h text:style-name="Heading_20_4" text:outline-level="4"><text:bookmark-start text:name="__RefHeading___creating_the_wizard_9"/><text:bookmark-start text:name="creating_the_wizard"/>Creating the Wizard<text:bookmark-end text:name="__RefHeading___creating_the_wizard_9"/><text:bookmark-end text:name="creating_the_wizard"/></text:h>
      <text:p text:style-name="Text_20_body">To create a wizard o need first to save your model. Save it with XML extension and open the wizard
editor. </text:p>
      <text:h text:style-name="Heading_20_5" text:outline-level="5"><text:bookmark-start text:name="__RefHeading___wizard_pages_10"/><text:bookmark-start text:name="wizard_pages"/>Wizard Pages<text:bookmark-end text:name="__RefHeading___wizard_pages_10"/><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7"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8"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9" text:anchor-type="as-char" draw:z-index="9"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10"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1"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11"/><text:bookmark-start text:name="formatting"/>Formatting<text:bookmark-end text:name="__RefHeading___formatting_11"/><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2"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3" text:anchor-type="as-char" draw:z-index="13"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2"/><text:bookmark-start text:name="another_page"/>Another Page<text:bookmark-end text:name="__RefHeading___another_page_12"/><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4"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5" text:anchor-type="as-char" draw:z-index="15" svg:width="23.8125cm" style:rel-width="100%" svg:height="8.4311058174524cm" style:rel-height="scale"><draw:image xlink:href="Pictures/56392d407416bb1a42373059fb531918.png" xlink:type="simple" xlink:show="embed" xlink:actuate="onLoad"/></draw:frame> <draw:frame draw:style-name="media" draw:name="16" text:anchor-type="as-char" draw:z-index="16"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3"/><text:bookmark-start text:name="adding_inputs"/>Adding Inputs<text:bookmark-end text:name="__RefHeading___adding_inputs_13"/><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7"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csr.ufmg.br/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8"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9" text:anchor-type="as-char" draw:z-index="19"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20"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1"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2"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3"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4"/><text:bookmark-start text:name="testing_the_wizard"/>Testing the Wizard<text:bookmark-end text:name="__RefHeading___testing_the_wizard_14"/><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4"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5" text:anchor-type="as-char" draw:z-index="25"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6" text:anchor-type="as-char" draw:z-index="26"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5"/><text:bookmark-start text:name="a_third_page"/>A third page<text:bookmark-end text:name="__RefHeading___a_third_page_15"/><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csr.ufmg.br/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7"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8"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csr.ufmg.br/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29" text:anchor-type="as-char" draw:z-index="29" svg:width="14.525625cm" svg:height="3.4660416666667cm"><draw:image xlink:href="Pictures/c25b3598e4b3570e6345156167622814.png" xlink:type="simple" xlink:show="embed" xlink:actuate="onLoad"/></draw:frame> <draw:frame draw:style-name="media" draw:name="30" text:anchor-type="as-char" draw:z-index="30"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1" text:anchor-type="as-char" draw:z-index="31"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2"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3"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6"/><text:bookmark-start text:name="finishing_the_simple_wizard"/>Finishing the Simple Wizard<text:bookmark-end text:name="__RefHeading___finishing_the_simple_wizard_16"/><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4"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5" svg:width="5.5297916666667cm" svg:height="5.0535416666667cm"><draw:image xlink:href="Pictures/e7d2e49650c70b9df6370f9d81407e76.png" xlink:type="simple" xlink:show="embed" xlink:actuate="onLoad"/></draw:frame>Run wizard button in tool bar</text:p></draw:text-box></draw:frame></text:p>
      <text:h text:style-name="Heading_20_3" text:outline-level="3"><text:bookmark-start text:name="__RefHeading___conway_s_game_of_life_wizard_17"/><text:bookmark-start text:name="conway_s_game_of_life_wizard"/>Conway's Game of Life Wizard<text:bookmark-end text:name="__RefHeading___conway_s_game_of_life_wizard_17"/><text:bookmark-end text:name="conway_s_game_of_life_wizard"/></text:h>
      <text:p text:style-name="Text_20_body">The <text:a xlink:type="simple" xlink:href="https://en.wikipedia.org/wiki/Conway&amp;#39;s Game of Life" text:style-name="Internet_20_link" text:visited-style-name="Visited_20_Internet_20_Link">Conway's Game of Life</text:a> is a cellular automaton zero-player game where a initial state is
defined and interactions between the cells results in a new state for each game iteration. Some simple
rules are used to decide if a cell will born, stay alive or die. This automaton was a base for many
studies in <text:a xlink:type="simple" xlink:href="https://en.wikipedia.org/wiki/Artificial Life" text:style-name="Internet_20_link" text:visited-style-name="Visited_20_Internet_20_Link">Artificial Life</text:a>.</text:p>
      <text:p text:style-name="Text_20_body">A Dinamica EGO implementation for this game is available in the installation directories:</text:p>
      <text:p text:style-name="Text_20_body">C:\Documents and Settings\User Name\My Documents\Dinamica EGO\Dataset\Examples\game_of_life</text:p>
      <text:p text:style-name="Text_20_body">To create a Wizard Tutorial for this model, stay tuned with the concepts discussed in this tutorial 
until now. We are going to be faster now.</text:p>
      <text:h text:style-name="Heading_20_3" text:outline-level="3"><text:bookmark-start text:name="__RefHeading___open_the_model_18"/><text:bookmark-start text:name="open_the_model"/>Open the model<text:bookmark-end text:name="__RefHeading___open_the_model_18"/><text:bookmark-end text:name="open_the_model"/></text:h>
      <text:p text:style-name="Text_20_body">Open the model</text:p>
      <text:p text:style-name="Text_20_body">C:\Documents and Settings\User Name\My Documents\Dinamica EGO\Dataset\Examples\game_of_life\Run\game_of_life.xml</text:p>
      <text:p text:style-name="Text_20_body">in the Dinamica EGO interface. Take a look at the functors, the comments inside it and understand what
each one is doing there.</text:p>
      <text:p text:style-name="Text_20_body"><draw:frame draw:style-name="media" draw:name="Game of life Dinamica EGO model Legend" text:anchor-type="as-char" draw:z-index="0" svg:width="22.992291666667cm" style:rel-width="100%"><draw:text-box><text:p text:style-name="legendcenter"><draw:frame draw:style-name="media" draw:name="Game of life Dinamica EGO model" text:anchor-type="as-char" draw:z-index="36" svg:width="22.992291666667cm" style:rel-width="100%" svg:height="6.8527083333333cm" style:rel-height="scale"><draw:image xlink:href="Pictures/ddf1b670286f9af60b427c3ab2d48809.png" xlink:type="simple" xlink:show="embed" xlink:actuate="onLoad"/></draw:frame>Game of life Dinamica EGO model</text:p></draw:text-box></draw:frame></text:p>
      <text:h text:style-name="Heading_20_5" text:outline-level="5"><text:bookmark-start text:name="__RefHeading___the_wizard_19"/><text:bookmark-start text:name="the_wizard"/>The Wizard<text:bookmark-end text:name="__RefHeading___the_wizard_19"/><text:bookmark-end text:name="the_wizard"/></text:h>
      <text:p text:style-name="Text_20_body">Open the wizard editor and create a page. Take a look at the Wikipedia's page for the 
<text:a xlink:type="simple" xlink:href="https://en.wikipedia.org/wiki/Conway&amp;#39;s Game of Life" text:style-name="Internet_20_link" text:visited-style-name="Visited_20_Internet_20_Link">Conway's Game of Life</text:a> copy some information from there and paste it in the page.</text:p>
      <text:p text:style-name="Text_20_body"><draw:frame draw:style-name="media" draw:name="Game of Life wizard first page Legend" text:anchor-type="as-char" draw:z-index="0" svg:width="26.484791666667cm" style:rel-width="100%"><draw:text-box><text:p text:style-name="legendcenter"><draw:frame draw:style-name="media" draw:name="Game of Life wizard first page" text:anchor-type="as-char" draw:z-index="37" svg:width="26.484791666667cm" style:rel-width="100%" svg:height="9.36625cm" style:rel-height="scale"><draw:image xlink:href="Pictures/472c877172280d4041e073c5d8137b90.png" xlink:type="simple" xlink:show="embed" xlink:actuate="onLoad"/></draw:frame>Game of Life wizard first page</text:p></draw:text-box></draw:frame></text:p>
      <text:p text:style-name="Text_20_body">Now, import the wizard in a file within the model. In the directory <text:span text:style-name="Strong_20_Emphasis">game_of_life</text:span>, create a directory called 
<text:span text:style-name="Strong_20_Emphasis">wizard</text:span> and save the file <text:span text:style-name="Strong_20_Emphasis">wizard_gof.egow</text:span>. </text:p>
      <text:p text:style-name="Text_20_body"><draw:frame draw:style-name="media" draw:name="38" text:anchor-type="as-char" draw:z-index="38" svg:width="18.494375cm" style:rel-width="100%" svg:height="10.927291666667cm" style:rel-height="scale"><draw:image xlink:href="Pictures/d36506889c8fc2ebe7b90e38b57fb5ff.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9" text:anchor-type="as-char" draw:z-index="39"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Always save the wizard after some modification and before closing the Wizard Editor. </text:p>
          </table:table-cell>
        </table:table-row>
      </table:table>
      <text:h text:style-name="Heading_20_5" text:outline-level="5"><text:bookmark-start text:name="__RefHeading___using_images_20"/><text:bookmark-start text:name="using_images"/>Using Images<text:bookmark-end text:name="__RefHeading___using_images_20"/><text:bookmark-end text:name="using_images"/></text:h>
      <text:p text:style-name="Text_20_body">Lets add an image in this firts page to illustrate the game in action. Wikipedia offers a good example in the
following URL:</text:p>
      <text:p text:style-name="Text_20_body"><text:a xlink:type="simple" xlink:href="http://upload.wikimedia.org/wikipedia/commons/e/e5/Gospers_glider_gun.gif" text:style-name="Internet_20_link" text:visited-style-name="Visited_20_Internet_20_Link">http://upload.wikimedia.org/wikipedia/commons/e/e5/Gospers_glider_gun.gif</text:a></text:p>
      <text:p text:style-name="Text_20_body">Lets download that image to use it in our wizard. I usually right click the image and select the <text:span text:style-name="Emphasis">Save image as...</text:span>
option. It is very important to save the images used in a subdirectory whithin the wizard file. This way 
portability is easier. Create a folder called <text:span text:style-name="Strong_20_Emphasis">images</text:span> inside the <text:span text:style-name="Strong_20_Emphasis">wizard</text:span> folder and put your images there.</text:p>
      <text:p text:style-name="Text_20_body"><draw:frame draw:style-name="media" draw:name="Folder for images Legend" text:anchor-type="as-char" draw:z-index="0" svg:width="11.879791666667cm"><draw:text-box><text:p text:style-name="legendcenter"><draw:frame draw:style-name="media" draw:name="Folder for images" text:anchor-type="as-char" draw:z-index="40" svg:width="11.879791666667cm" svg:height="7.77875cm"><draw:image xlink:href="Pictures/883806644c8796e0923d6cf0e664c2e0.png" xlink:type="simple" xlink:show="embed" xlink:actuate="onLoad"/></draw:frame>Folder for images</text:p></draw:text-box></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1" text:anchor-type="as-char" draw:z-index="41" svg:width="1.27cm" svg:height="1.27cm"><draw:image xlink:href="Pictures/c39ead9da4f21e20f0b9d4a5050f368d.png" xlink:type="simple" xlink:show="embed" xlink:actuate="onLoad"/></draw:frame></text:p>
          </table:table-cell>
          <table:table-cell office:value-type="string" table:style-name="PluginODTAutoStyle_TableCell_24">
            <text:p text:style-name="PluginODTAutoStyle_Paragraph_25">Save the images used in your wizard in a folder whithin the wizard file to facilitate portability.</text:p>
          </table:table-cell>
        </table:table-row>
      </table:table>
      <text:h text:style-name="Heading_20_5" text:outline-level="5"><text:bookmark-start text:name="__RefHeading___inserting_images_21"/><text:bookmark-start text:name="inserting_images"/>Inserting Images<text:bookmark-end text:name="__RefHeading___inserting_images_21"/><text:bookmark-end text:name="inserting_images"/></text:h>
      <text:p text:style-name="Text_20_body">It is easy to add an image to a wizard page. In the Page Editor you can find an icon for it:</text:p>
      <text:p text:style-name="Text_20_body"><draw:frame draw:style-name="media" draw:name="Insert image icon Legend" text:anchor-type="as-char" draw:z-index="0" svg:width="26.431875cm" style:rel-width="100%"><draw:text-box><text:p text:style-name="legendcenter"><draw:frame draw:style-name="media" draw:name="Insert image icon" text:anchor-type="as-char" draw:z-index="42" svg:width="26.431875cm" style:rel-width="100%" svg:height="9.36625cm" style:rel-height="scale"><draw:image xlink:href="Pictures/606ba911597fd9194b439401dc830757.png" xlink:type="simple" xlink:show="embed" xlink:actuate="onLoad"/></draw:frame>Insert image icon</text:p></draw:text-box></draw:frame></text:p>
      <text:p text:style-name="Text_20_body">An interface to set the image properties will open up. If you have some trouble to fully visualize it you can resize
the Page Editor window.</text:p>
      <text:p text:style-name="Text_20_body"><draw:frame draw:style-name="media" draw:name="Image properties window Legend" text:anchor-type="as-char" draw:z-index="0" svg:width="11.324166666667cm"><draw:text-box><text:p text:style-name="legendcenter"><draw:frame draw:style-name="media" draw:name="Image properties window" text:anchor-type="as-char" draw:z-index="43" svg:width="11.324166666667cm" svg:height="9.286875cm"><draw:image xlink:href="Pictures/c54639fdf634f35d39832eb9520e1f1a.png" xlink:type="simple" xlink:show="embed" xlink:actuate="onLoad"/></draw:frame>Image properties window</text:p></draw:text-box></draw:frame></text:p>
      <text:p text:style-name="Text_20_body">As you can see, there are two tabs of properties: <text:span text:style-name="Strong_20_Emphasis">General</text:span>  and <text:span text:style-name="Strong_20_Emphasis">Apperance</text:span>. In the <text:span text:style-name="Strong_20_Emphasis">General</text:span>
tab there is a field for the image <text:span text:style-name="Strong_20_Emphasis">URL</text:span>. You should insert there the <text:span text:style-name="Emphasis">absolute</text:span> path to the image file in you
computer. In this example the absolute path is:</text:p>
      <text:p text:style-name="Text_20_body">C:\Documents and Settings\Administrador\Meus documentos\Dinamica EGO\Dataset\Examples\game_of_life\wizard\images\Gospers_glider_gun.gif</text:p>
      <text:p text:style-name="Text_20_body">This is why it is important to keep the images in a file within the wizard file. Dinamica Wizard automatically find the 
image even if you change computers since you keep that directory structure.</text:p>
      <text:p text:style-name="Text_20_body">You can change the image size in the <text:span text:style-name="Strong_20_Emphasis">Width</text:span> and <text:span text:style-name="Strong_20_Emphasis">Height</text:span> fields or set a tooltip in the <text:span text:style-name="Strong_20_Emphasis">Alternative Text</text:span>
field. In the <text:span text:style-name="Strong_20_Emphasis">Link</text:span> tab you can set an URL to redirect the user when he clicks the image.</text:p>
      <text:p text:style-name="Text_20_body">In then Page Editor we have centralized the image.</text:p>
      <text:p text:style-name="Text_20_body"><draw:frame draw:style-name="media" draw:name="Image added Legend" text:anchor-type="as-char" draw:z-index="0" svg:width="26.458333333333cm" style:rel-width="100%"><draw:text-box><text:p text:style-name="legendcenter"><draw:frame draw:style-name="media" draw:name="Image added" text:anchor-type="as-char" draw:z-index="44" svg:width="26.458333333333cm" style:rel-width="100%" svg:height="9.3927083333333cm" style:rel-height="scale"><draw:image xlink:href="Pictures/3af4918e69f0e25756fbc341ab16b3de.png" xlink:type="simple" xlink:show="embed" xlink:actuate="onLoad"/></draw:frame>Image added</text:p></draw:text-box></draw:frame></text:p>
      <text:h text:style-name="Heading_20_5" text:outline-level="5"><text:bookmark-start text:name="__RefHeading___a_second_page_22"/><text:bookmark-start text:name="a_second_page"/>A Second Page<text:bookmark-end text:name="__RefHeading___a_second_page_22"/><text:bookmark-end text:name="a_second_page"/></text:h>
      <text:p text:style-name="Text_20_body">Now that we have a very good first page, lets create a second one to explain the game rules. I will user the information
in <text:a xlink:type="simple" xlink:href="http://en.wikipedia.org/wiki/Conway%27s_Game_of_Life#Rules" text:style-name="Internet_20_link" text:visited-style-name="Visited_20_Internet_20_Link">http://en.wikipedia.org/wiki/Conway%27s_Game_of_Life#Rules</text:a> to create a table that relates number of neighbours and
cell state.</text:p>
      <text:h text:style-name="Heading_20_5" text:outline-level="5"><text:bookmark-start text:name="__RefHeading___tables_23"/><text:bookmark-start text:name="tables"/>Tables<text:bookmark-end text:name="__RefHeading___tables_23"/><text:bookmark-end text:name="tables"/></text:h>
      <text:p text:style-name="Text_20_body">You can create a table through the table icon in the Page Editor:</text:p>
      <text:p text:style-name="Text_20_body"><draw:frame draw:style-name="media" draw:name="Table icon Legend" text:anchor-type="as-char" draw:z-index="0" svg:width="26.431875cm" style:rel-width="100%"><draw:text-box><text:p text:style-name="legendcenter"><draw:frame draw:style-name="media" draw:name="Table icon" text:anchor-type="as-char" draw:z-index="45" svg:width="26.431875cm" style:rel-width="100%" svg:height="7.9904166666667cm" style:rel-height="scale"><draw:image xlink:href="Pictures/3f11c795f55797bd1e167486c1a3ffec.png" xlink:type="simple" xlink:show="embed" xlink:actuate="onLoad"/></draw:frame>Table icon</text:p></draw:text-box></draw:frame></text:p>
      <text:p text:style-name="Text_20_body">You can choose rows and columns of your design table.</text:p>
      <text:p text:style-name="Text_20_body"><draw:frame draw:style-name="media" draw:name="Table properties window Legend" text:anchor-type="as-char" draw:z-index="0" svg:width="26.405416666667cm" style:rel-width="100%"><draw:text-box><text:p text:style-name="legendcenter"><draw:frame draw:style-name="media" draw:name="Table properties window" text:anchor-type="as-char" draw:z-index="46" svg:width="26.405416666667cm" style:rel-width="100%" svg:height="9.3397916666667cm" style:rel-height="scale"><draw:image xlink:href="Pictures/a00d0124e3e58fb73ab4e013d073c173.png" xlink:type="simple" xlink:show="embed" xlink:actuate="onLoad"/></draw:frame>Table properties window</text:p></draw:text-box></draw:frame></text:p>
      <text:p text:style-name="Text_20_body">These fields are very intuitive. We are going to create a table with 5 rows and 3 columns to write down the game rules.</text:p>
      <text:p text:style-name="Text_20_body"><draw:frame draw:style-name="media" draw:name="A blank 5x3 table Legend" text:anchor-type="as-char" draw:z-index="0" svg:width="26.431875cm" style:rel-width="100%"><draw:text-box><text:p text:style-name="legendcenter"><draw:frame draw:style-name="media" draw:name="A blank 5x3 table" text:anchor-type="as-char" draw:z-index="47" svg:width="26.431875cm" style:rel-width="100%" svg:height="9.2339583333333cm" style:rel-height="scale"><draw:image xlink:href="Pictures/9bd6bd27d576d7a0a41a7256be5d237e.png" xlink:type="simple" xlink:show="embed" xlink:actuate="onLoad"/></draw:frame>A blank 5x3 table</text:p></draw:text-box></draw:frame></text:p>
      <text:p text:style-name="Text_20_body">I have divided the rules in number of neighbours, cell state and reason. After creating a table you can write and format
the text on it.</text:p>
      <text:p text:style-name="Text_20_body"><draw:frame draw:style-name="media" draw:name="Second page Legend" text:anchor-type="as-char" draw:z-index="0" svg:width="26.431875cm" style:rel-width="100%"><draw:text-box><text:p text:style-name="legendcenter"><draw:frame draw:style-name="media" draw:name="Second page" text:anchor-type="as-char" draw:z-index="48" svg:width="26.431875cm" style:rel-width="100%" svg:height="9.286875cm" style:rel-height="scale"><draw:image xlink:href="Pictures/cb8b4cbd7184b71598226374f0505662.png" xlink:type="simple" xlink:show="embed" xlink:actuate="onLoad"/></draw:frame>Second page</text:p></draw:text-box></draw:frame></text:p>
      <text:h text:style-name="Heading_20_5" text:outline-level="5"><text:bookmark-start text:name="__RefHeading___a_little_modification_24"/><text:bookmark-start text:name="a_little_modification"/>A Little Modification<text:bookmark-end text:name="__RefHeading___a_little_modification_24"/><text:bookmark-end text:name="a_little_modification"/></text:h>
      <text:p text:style-name="Text_20_body">Remember to save you wizard often. Close the Wizard Editor after save and lets make a little modification in the model.
In the first <text:a xlink:type="simple" xlink:href="https://csr.ufmg.br/dokuwiki/doku.php?id=calculate_map" text:style-name="Internet_20_link" text:visited-style-name="Visited_20_Internet_20_Link">Calculate Map</text:a> that <text:span text:style-name="Emphasis">generates the initial 'seed'</text:span>, add a <text:a xlink:type="simple" xlink:href="https://csr.ufmg.br/dokuwiki/doku.php?id=number_value" text:style-name="Internet_20_link" text:visited-style-name="Visited_20_Internet_20_Link">Number Value</text:a> and link a <text:a xlink:type="simple" xlink:href="https://csr.ufmg.br/dokuwiki/doku.php?id=real_value" text:style-name="Internet_20_link" text:visited-style-name="Visited_20_Internet_20_Link">Real value</text:a> to
its <text:span text:style-name="Strong_20_Emphasis">Value</text:span> port and set the <text:span text:style-name="Strong_20_Emphasis">Value Number</text:span> to <text:span text:style-name="Strong_20_Emphasis">1</text:span>. Edit the Real value alias, using the “Comment Editor” editor, and
change it to “Percentage of living cells”.</text:p>
      <text:p text:style-name="Text_20_body"><draw:frame draw:style-name="media" draw:name="49" text:anchor-type="as-char" draw:z-index="49" svg:width="23.8125cm" style:rel-width="100%" svg:height="7.7192369385885cm" style:rel-height="scale"><draw:image xlink:href="Pictures/e77ca5a2fe7963239e1386830d1d5060.png" xlink:type="simple" xlink:show="embed" xlink:actuate="onLoad"/></draw:frame></text:p>
      <text:p text:style-name="Text_20_body">Edit this <text:span text:style-name="Strong_20_Emphasis">Calculate Map</text:span> expression to set a cell as alive based on the <text:span text:style-name="Strong_20_Emphasis">v1</text:span> value and not by <text:span text:style-name="Strong_20_Emphasis">0.3</text:span>.</text:p>
      <text:p text:style-name="Text_20_body"><draw:frame draw:style-name="media" draw:name="New expression Legend" text:anchor-type="as-char" draw:z-index="0" svg:width="9.9747916666667cm"><draw:text-box><text:p text:style-name="legendcenter"><draw:frame draw:style-name="media" draw:name="New expression" text:anchor-type="as-char" draw:z-index="50" svg:width="9.9747916666667cm" svg:height="13.387916666667cm"><draw:image xlink:href="Pictures/b86ab6f1ff9e2feabaf80eb17d8103c1.png" xlink:type="simple" xlink:show="embed" xlink:actuate="onLoad"/></draw:frame>New expression</text:p></draw:text-box></draw:frame></text:p>
      <text:p text:style-name="Text_20_body">Now we can control the percentage of living cells in the initial state through the value in the <text:a xlink:type="simple" xlink:href="https://csr.ufmg.br/dokuwiki/doku.php?id=real_value" text:style-name="Internet_20_link" text:visited-style-name="Visited_20_Internet_20_Link">Real value</text:a> functor.</text:p>
      <text:h text:style-name="Heading_20_5" text:outline-level="5"><text:bookmark-start text:name="__RefHeading___the_wizard_inputs_25"/><text:bookmark-start text:name="the_wizard_inputs"/>The Wizard Inputs<text:bookmark-end text:name="__RefHeading___the_wizard_inputs_25"/><text:bookmark-end text:name="the_wizard_inputs"/></text:h>
      <text:p text:style-name="Text_20_body">In the Wizard Editor, create a third page to receive the inputs and add the Real value.</text:p>
      <text:p text:style-name="Text_20_body"><draw:frame draw:style-name="media" draw:name="Third page Legend" text:anchor-type="as-char" draw:z-index="0" svg:width="18.520833333333cm" style:rel-width="100%"><draw:text-box><text:p text:style-name="legendcenter"><draw:frame draw:style-name="media" draw:name="Third page" text:anchor-type="as-char" draw:z-index="51" svg:width="18.520833333333cm" style:rel-width="100%" svg:height="12.959021521522cm" style:rel-height="scale"><draw:image xlink:href="Pictures/aceb4e22d05e926659c89bb5eef4adb5.png" xlink:type="simple" xlink:show="embed" xlink:actuate="onLoad"/></draw:frame>Third page</text:p></draw:text-box></draw:frame></text:p>
      <text:p text:style-name="Text_20_body">Set an intuitive title and description.</text:p>
      <text:p text:style-name="Text_20_body"><draw:frame draw:style-name="media" draw:name="Percent title and description Legend" text:anchor-type="as-char" draw:z-index="0" svg:width="10.63625cm"><draw:text-box><text:p text:style-name="legendcenter"><draw:frame draw:style-name="media" draw:name="Percent title and description" text:anchor-type="as-char" draw:z-index="52" svg:width="10.63625cm" svg:height="8.016875cm"><draw:image xlink:href="Pictures/e9e1d4f53c6a2fec0c721e355dd27476.png" xlink:type="simple" xlink:show="embed" xlink:actuate="onLoad"/></draw:frame>Percent title and description</text:p></draw:text-box></draw:frame></text:p>
      <text:p text:style-name="Text_20_body">Now the user will be able to set this parameter through the wizard.</text:p>
      <text:p text:style-name="Text_20_body"><draw:frame draw:style-name="media" draw:name="Third page visualization Legend" text:anchor-type="as-char" draw:z-index="0" svg:width="18.89125cm" style:rel-width="100%"><draw:text-box><text:p text:style-name="legendcenter"><draw:frame draw:style-name="media" draw:name="Third page visualization" text:anchor-type="as-char" draw:z-index="53" svg:width="18.89125cm" style:rel-width="100%" svg:height="12.117916666667cm" style:rel-height="scale"><draw:image xlink:href="Pictures/3a34061a452a38be21fb21920209809f.png" xlink:type="simple" xlink:show="embed" xlink:actuate="onLoad"/></draw:frame>Third page visualization</text:p></draw:text-box></draw:frame></text:p>
      <text:p text:style-name="Text_20_body">Try to add more inputs.</text:p>
      <text:h text:style-name="Heading_20_5" text:outline-level="5"><text:bookmark-start text:name="__RefHeading___finishing_26"/><text:bookmark-start text:name="finishing"/>Finishing<text:bookmark-end text:name="__RefHeading___finishing_26"/><text:bookmark-end text:name="finishing"/></text:h>
      <text:p text:style-name="Text_20_body">Run the wizard and the model.</text:p>
      <text:p text:style-name="Text_20_body"><draw:frame draw:style-name="media" draw:name="Testing the wizard Legend" text:anchor-type="as-char" draw:z-index="0" svg:width="18.520833333333cm" style:rel-width="100%"><draw:text-box><text:p text:style-name="legendcenter"><draw:frame draw:style-name="media" draw:name="Testing the wizard" text:anchor-type="as-char" draw:z-index="54" svg:width="18.520833333333cm" style:rel-width="100%" svg:height="12.737376084263cm" style:rel-height="scale"><draw:image xlink:href="Pictures/1a1c22a1aa63d38444ef5cf97607539a.png" xlink:type="simple" xlink:show="embed" xlink:actuate="onLoad"/></draw:frame>Testing the wizard</text:p></draw:text-box></draw:frame> <draw:frame draw:style-name="media" draw:name="55" text:anchor-type="as-char" draw:z-index="55" svg:width="18.520833333333cm" style:rel-width="100%" svg:height="12.767455651815cm" style:rel-height="scale"><draw:image xlink:href="Pictures/2ab523b56253b2ac613a132b7baf18b2.png" xlink:type="simple" xlink:show="embed" xlink:actuate="onLoad"/></draw:frame></text:p>
      <text:p text:style-name="Text_20_body">You have finished the wizard construction for the Conway's Game of Life model! You learned some new features and
are ready to create your own wizard tutorials for your models.</text:p>
      <text:h text:style-name="Heading_20_2" text:outline-level="2"><text:bookmark-start text:name="__RefHeading___other_features_27"/><text:bookmark-start text:name="other_features"/>Other Features<text:bookmark-end text:name="__RefHeading___other_features_27"/><text:bookmark-end text:name="other_features"/></text:h>
      <text:h text:style-name="Heading_20_3" text:outline-level="3"><text:bookmark-start text:name="__RefHeading___youtube_videos_28"/><text:bookmark-start text:name="youtube_videos"/>Youtube videos<text:bookmark-end text:name="__RefHeading___youtube_videos_28"/><text:bookmark-end text:name="youtube_videos"/></text:h>
      <text:p text:style-name="Text_20_body">It is easy to embed Youtube videos in your wizard. Go to <text:a xlink:type="simple" xlink:href="http://www.youtube.com" text:style-name="Internet_20_link" text:visited-style-name="Visited_20_Internet_20_Link">Youtube's</text:a> page and choose a video.
I have choosed this one:</text:p>
      <text:p text:style-name="Text_20_body"><text:a xlink:type="simple" xlink:href="https://youtu.be/uUtQZ41LSLk" text:style-name="Internet_20_link" text:visited-style-name="Visited_20_Internet_20_Link">https://youtu.be/uUtQZ41LSLk</text:a></text:p>
      <text:p text:style-name="Text_20_body">Click on the <text:span text:style-name="Strong_20_Emphasis">Share</text:span> button.</text:p>
      <text:p text:style-name="Text_20_body"><draw:frame draw:style-name="media" draw:name="Youtube video share button Legend" text:anchor-type="as-char" draw:z-index="0" svg:width="22.595416666667cm" style:rel-width="100%"><draw:text-box><text:p text:style-name="legendcenter"><draw:frame draw:style-name="media" draw:name="Youtube video share button" text:anchor-type="as-char" draw:z-index="56" svg:width="22.595416666667cm" style:rel-width="100%" svg:height="7.9639583333333cm" style:rel-height="scale"><draw:image xlink:href="Pictures/0e7337c13f9949d37b35fe827ad8df80.png" xlink:type="simple" xlink:show="embed" xlink:actuate="onLoad"/></draw:frame>Youtube video share button</text:p></draw:text-box></draw:frame></text:p>
      <text:p text:style-name="Text_20_body">Click on the embed button: <draw:frame draw:style-name="media" draw:name="Embed Legend" text:anchor-type="as-char" draw:z-index="0" svg:width="1.74625cm"><draw:text-box><text:p text:style-name="legendcenter"><draw:frame draw:style-name="media" draw:name="Embed" text:anchor-type="as-char" draw:z-index="57" svg:width="1.74625cm" svg:height="1.031875cm"><draw:image xlink:href="Pictures/05b4d9f17a1610a45d46d2aa02152a8d.png" xlink:type="simple" xlink:show="embed" xlink:actuate="onLoad"/></draw:frame>Embed</text:p></draw:text-box></draw:frame></text:p>
      <text:p text:style-name="Text_20_body">Select and copy the code in the text box.</text:p>
      <text:p text:style-name="Text_20_body"><draw:frame draw:style-name="media" draw:name="Selected code Legend" text:anchor-type="as-char" draw:z-index="0" svg:width="22.70125cm" style:rel-width="100%"><draw:text-box><text:p text:style-name="legendcenter"><draw:frame draw:style-name="media" draw:name="Selected code" text:anchor-type="as-char" draw:z-index="58" svg:width="22.70125cm" style:rel-width="100%" svg:height="18.123958333333cm" style:rel-height="scale"><draw:image xlink:href="Pictures/1b1548758145eaf6616932a6806c4f8f.png" xlink:type="simple" xlink:show="embed" xlink:actuate="onLoad"/></draw:frame>Selected code</text:p></draw:text-box></draw:frame></text:p>
      <text:p text:style-name="Text_20_body">Edit the page you want to put the video and click the <text:span text:style-name="Strong_20_Emphasis"> HTML Source</text:span> button.</text:p>
      <text:p text:style-name="Text_20_body"><draw:frame draw:style-name="media" draw:name="59" text:anchor-type="as-char" draw:z-index="59" svg:width="18.520833333333cm" style:rel-width="100%" svg:height="17.019144144144cm" style:rel-height="scale"><draw:image xlink:href="Pictures/2b62ad7dda9d0e917a6c5bf956ddbedb.png" xlink:type="simple" xlink:show="embed" xlink:actuate="onLoad"/></draw:frame></text:p>
      <text:p text:style-name="Text_20_body">Paste the code you have copied in the body of the text.</text:p>
      <text:p text:style-name="Text_20_body"><draw:frame draw:style-name="media" draw:name="Code pasted Legend" text:anchor-type="as-char" draw:z-index="0" svg:width="20.081875cm" style:rel-width="100%"><draw:text-box><text:p text:style-name="legendcenter"><draw:frame draw:style-name="media" draw:name="Code pasted" text:anchor-type="as-char" draw:z-index="60" svg:width="20.081875cm" style:rel-width="100%" svg:height="14.366875cm" style:rel-height="scale"><draw:image xlink:href="Pictures/31d887db14b880f400fd4aa0305bdf9a.png" xlink:type="simple" xlink:show="embed" xlink:actuate="onLoad"/></draw:frame>Code pasted</text:p></draw:text-box></draw:frame></text:p>
      <text:p text:style-name="Text_20_body">Clicking ok and testing the wizard you can see the video there.</text:p>
      <text:p text:style-name="Text_20_body"><draw:frame draw:style-name="media" draw:name="Test video Legend" text:anchor-type="as-char" draw:z-index="0" svg:width="18.520833333333cm" style:rel-width="100%"><draw:text-box><text:p text:style-name="legendcenter"><draw:frame draw:style-name="media" draw:name="Test video" text:anchor-type="as-char" draw:z-index="61" svg:width="18.520833333333cm" style:rel-width="100%" svg:height="13.538272597356cm" style:rel-height="scale"><draw:image xlink:href="Pictures/0d55e0111a947df2656ab057931c964a.png" xlink:type="simple" xlink:show="embed" xlink:actuate="onLoad"/></draw:frame>Test video</text:p></draw:text-box></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2" text:anchor-type="as-char" draw:z-index="62" svg:width="1.27cm" svg:height="1.27cm"><draw:image xlink:href="Pictures/ca7fcefb347d294dab8a590d6aa0ed3d.png" xlink:type="simple" xlink:show="embed" xlink:actuate="onLoad"/></draw:frame></text:p>
          </table:table-cell>
          <table:table-cell office:value-type="string" table:style-name="PluginODTAutoStyle_TableCell_29">
            <text:p text:style-name="PluginODTAutoStyle_Paragraph_30">Internet connection is required to watch youtube videos in a wizard.</text:p>
          </table:table-cell>
        </table:table-row>
      </table:table>
      <text:p text:style-name="Text_20_body"><text:line-break/>
<text:line-break/>
Congratulations, you have successfully completed this lesson! Now let’s move to the <text:span text:style-name="Strong_20_Emphasis">next lesson:</text:span> <text:a xlink:type="simple" xlink:href="https://csr.ufmg.br/dokuwiki/doku.php?id=lesson_20" text:style-name="Internet_20_link" text:visited-style-name="Visited_20_Internet_20_Link">LESSON 20: Dinamica EGO and R Coupl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9</dc:title>
  </office:meta>
</office:document-meta>
</file>