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a_map"/><text:bookmark-start text:name="__RefHeading___load_a_map_1"/><text:bookmark-start text:name="load_a_map"/>Load a map<text:bookmark-end text:name="__RefHeading___load_a_map_1"/><text:bookmark-end text:name="load_a_map"/></text:h>
      <text:p text:style-name="Text_20_body">Using map viewer, there are actually four ways you can load a map (or a group of maps, by using the CTRL key on file selection dialog):<text:line-break/>
<text:line-break/>
<draw:frame draw:style-name="mediacenter" draw:name="0" text:anchor-type="paragraph" draw:z-index="0" svg:width="" svg:rel-width="100%" svg:height="0cm"><draw:image xlink:href="/var/lib/dokuwiki/data/media/load_menu.png" xlink:type="simple" xlink:show="embed" xlink:actuate="onLoad"/></draw:frame><text:line-break/>
Load map (cleaning map list).</text:p>
      <text:p text:style-name="Preformatted_20_Text">Will erase the current map stack (label "Maps" on main dialog).</text:p>
      <text:p text:style-name="Text_20_body"><text:line-break/>
Load map (keeping map list).</text:p>
      <text:p text:style-name="Preformatted_20_Text">Will *NOT* change current map stack, the new loaded map will be on top of the stack and *visible*.<text:line-break/>Every incompatible map (different number of lines or columns) will be turned off (invisible).<text:line-break/>Keep in mind that if you open a incompatible map, the current transformation will be erased and the <text:line-break/>default transformation (which renders to full screen) restored.</text:p>
      <text:p text:style-name="Text_20_body"><text:line-break/>
Load map on selection</text:p>
      <text:p text:style-name="Preformatted_20_Text">Will load the new map replacing the selected map. This option is only available if there is a map loaded.<text:line-break/>All transformations (histogram, palette, pan, zoom) will be untouched. The new map will try to match the<text:line-break/>active map layer selection.</text:p>
      <text:p text:style-name="Text_20_body"><text:line-break/>
Load viewer state</text:p>
      <text:p text:style-name="Preformatted_20_Text">Will load a entirely new viewer state, replacing the map stack, the background color, loaded palettes, histogram<text:line-break/>transformations and everything else.</text:p>
      <text:p text:style-name="Text_20_body"><text:line-break/>
<text:line-break/></text:p>
      <text:p text:style-name="Horizontal_20_Line"/>
      <text:h text:style-name="Heading_20_3" text:outline-level="3"><text:bookmark-start text:name="__RefHeading___map_loaded_so_what_2"/><text:bookmark-start text:name="map_loaded_so_what"/>Map loaded, so what?<text:bookmark-end text:name="__RefHeading___map_loaded_so_what_2"/><text:bookmark-end text:name="map_loaded_so_what"/></text:h>
      <text:p text:style-name="Text_20_body">After your map is loaded, you can see it on the “Maps” stack on the right.<text:line-break/>
<text:line-break/>
<draw:frame draw:style-name="mediacenter" draw:name="1" text:anchor-type="paragraph" draw:z-index="1" svg:width="" svg:rel-width="100%" svg:height="0cm"><draw:image xlink:href="/var/lib/dokuwiki/data/media/loaded_map.png" xlink:type="simple" xlink:show="embed" xlink:actuate="onLoad"/></draw:frame><text:line-break/>
Initially, your map will be loaded <text:span text:style-name="Strong_20_Emphasis">Collapsed</text:span>. We do this because the functionality of <text:span text:style-name="Strong_20_Emphasis">each</text:span> map
is contained inside its “row” in the map stack. To expand, just click on the expand arrow.<text:line-break/>
<draw:frame draw:style-name="mediacenter" draw:name="2" text:anchor-type="paragraph" draw:z-index="2" svg:width="" svg:rel-width="100%" svg:height="0cm"><draw:image xlink:href="/var/lib/dokuwiki/data/media/map_arrow_expand.png" xlink:type="simple" xlink:show="embed" xlink:actuate="onLoad"/></draw:frame><text:line-break/>
<text:line-break/>
After expanding, your map will look like this on the map stack:<text:line-break/>
<draw:frame draw:style-name="mediacenter" draw:name="3" text:anchor-type="paragraph" draw:z-index="3" svg:width="" svg:rel-width="100%" svg:height="0cm"><draw:image xlink:href="/var/lib/dokuwiki/data/media/loaded_map_expanded.png" xlink:type="simple" xlink:show="embed" xlink:actuate="onLoad"/></draw:frame><text:line-break/>
For maps with category information bundled, it will look like this.<text:line-break/>
<draw:frame draw:style-name="mediacenter" draw:name="4" text:anchor-type="paragraph" draw:z-index="4" svg:width="" svg:rel-width="100%" svg:height="0cm"><draw:image xlink:href="/var/lib/dokuwiki/data/media/loaded_map_category.png" xlink:type="simple" xlink:show="embed" xlink:actuate="onLoad"/></draw:frame><text:line-break/>
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
<text:line-break/>
<text:line-break/></text:p>
      <text:p text:style-name="Horizontal_20_Line"/>
      <text:h text:style-name="Heading_20_3" text:outline-level="3"><text:bookmark-start text:name="__RefHeading___map_information_3"/><text:bookmark-start text:name="map_information"/>Map information<text:bookmark-end text:name="__RefHeading___map_information_3"/><text:bookmark-end text:name="map_information"/></text:h>
      <text:p text:style-name="Text_20_body">You can retrieve map information by clicking on the icon <draw:frame draw:style-name="media" draw:name="5" text:anchor-type="as-char" draw:z-index="5" svg:width="" svg:rel-width="100%" svg:height="0cm"><draw:image xlink:href="/var/lib/dokuwiki/data/media/info_icon.png" xlink:type="simple" xlink:show="embed" xlink:actuate="onLoad"/></draw:frame><text:line-break/>
<text:line-break/>
<draw:frame draw:style-name="mediacenter" draw:name="6" text:anchor-type="paragraph" draw:z-index="6" svg:width="" svg:rel-width="100%" svg:height="0cm"><draw:image xlink:href="/var/lib/dokuwiki/data/media/map_info.png" xlink:type="simple" xlink:show="embed" xlink:actuate="onLoad"/></draw:frame><text:line-break/>
<text:line-break/>
This information comes from Dinamica EGO itself, the available rows can vary from map to map.<text:line-break/>
<text:line-break/>
<text:line-break/></text:p>
      <text:p text:style-name="Horizontal_20_Line"/>
      <text:h text:style-name="Heading_20_3" text:outline-level="3"><text:bookmark-start text:name="__RefHeading___map_functions_4"/><text:bookmark-start text:name="map_functions"/>Map functions<text:bookmark-end text:name="__RefHeading___map_functions_4"/><text:bookmark-end text:name="map_functions"/></text:h>
      <text:p text:style-name="Text_20_body">The functions you have for <text:span text:style-name="Strong_20_Emphasis">each</text:span> map are described below:<text:line-break/>
<text:line-break/>
<draw:frame draw:style-name="medialeft" draw:name="7" text:anchor-type="paragraph" draw:z-index="7" svg:width="" svg:rel-width="100%" svg:height="0cm"><draw:image xlink:href="/var/lib/dokuwiki/data/media/loaded_map_buttons.png" xlink:type="simple" xlink:show="embed" xlink:actuate="onLoad"/></draw:frame>
1) Change map layer. If your map has many layers, you can select the active layer to be shown. Only one layer can be use at time.<text:line-break/>
2) Change map palette.<text:line-break/>
3) Opacity (by default, viewer show opaque maps, but you can set a transparency threshold and adjust stack to combine maps).<text:line-break/>
4) Image Expression (calculate expression - just like calculate map on Dinamica EGO - for map values).<text:line-break/>
5) Histogram.<text:line-break/>
6) Edit color palette selected on the left combo box (2).<text:line-break/>
7) Toggle category view (only available for maps with category information).<text:line-break/>
8) Toggle map visibility.<text:line-break/>
9) Remove map from stac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a_map</dc:title>
  </office:meta>
</office:document-meta>
</file>