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5fea15a1c79c538c975006659ad757.png"/>
  <manifest:file-entry manifest:media-type="image/png" manifest:full-path="Pictures/dcd736eb131394b41b5c20d9a82bba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formance_comparison"/><text:bookmark-start text:name="__RefHeading___comparing_the_performance_of_dinamica_ego_versus_modelbuilder_of_arcgis_and_macromodeler_of_idrisi_1"/><text:bookmark-start text:name="comparing_the_performance_of_dinamica_ego_versus_modelbuilder_of_arcgis_and_macromodeler_of_idrisi"/>Comparing the performance of Dinamica EGO versus ModelBuilder of ArcGis and MacroModeler of IDRISI<text:bookmark-end text:name="__RefHeading___comparing_the_performance_of_dinamica_ego_versus_modelbuilder_of_arcgis_and_macromodeler_of_idrisi_1"/><text:bookmark-end text:name="comparing_the_performance_of_dinamica_ego_versus_modelbuilder_of_arcgis_and_macromodeler_of_idrisi"/></text:h>
      <text:h text:style-name="Heading_20_1" text:outline-level="1"><text:bookmark-start text:name="__RefHeading___least_cost_pathway_calculation_2"/><text:bookmark-start text:name="least_cost_pathway_calculation"/>least cost pathway calculation<text:bookmark-end text:name="__RefHeading___least_cost_pathway_calculation_2"/><text:bookmark-end text:name="least_cost_pathway_calculation"/></text:h>
      <text:p text:style-name="Text_20_body">Thanks to its innovative framework <text:a xlink:type="simple" xlink:href="http://www.csr.ufmg.br/dinamica/training/2_EGO_framework.pdf" text:style-name="Internet_20_link" text:visited-style-name="Visited_20_Internet_20_Link">http://www.csr.ufmg.br/dinamica/training/2_EGO_framework.pdf</text:a>, which includes 64-bit native version, parallel processing using a hybrid method named task + work stealing and smart management of data flow, Dinamica EGO can far surpass performance of most common GIS. Here we show a comparison of a least cost pathway calculation implemented on Dinamica EGO versus the same model on ModelBuilder of ArcGis and MacroModeler of IDRISI.</text:p>
      <text:p text:style-name="Text_20_body">The example consists of  two set of maps extracted from IDRISI tutorial: land use map (worcwest), source map (newplant) and destination map (powerline), first one at 15 meter resolution composed of 960 columns x 960 rows and the second at 5 meter resolution composed of 2880 columns x 2880 rows (respectively, folders <text:span text:style-name="Emphasis">resource</text:span> and <text:span text:style-name="Emphasis">resource5</text:span>). Dinamica EGO models are in <text:span text:style-name="Emphasis">folders ego_15m</text:span> and <text:span text:style-name="Emphasis">ego_5m</text:span>; we made available models with 2, 3 and optimum solution. In general, only two to three passes are needed to approximate to an optimum solution. Respective models implemented on MacroModeler are located in <text:span text:style-name="Emphasis">Idrisi_15m</text:span> and <text:span text:style-name="Emphasis">Idrisi_5m</text:span> (you might need to specify the working directory before running the Idrisi model), and folder <text:span text:style-name="Emphasis">arcgis</text:span> contains the ModelBuilder model. (Go to Arctool; you will need to add the model as a toolbox and then click on it to open and run the ModelBuilder model).</text:p>
      <text:p text:style-name="Text_20_body">Figures below shows the pathways calculated with three passes and another with optimum solution using Dinamica EGO as well as the pathways output from MacroModeler and ModelBuilder. Table below show the performance figures for the three platforms. To run the tests, we used a laptop VAIO Intel i5 CPU with 8 GB of RAM, solid state disk, and Windows Seven 64 bits. Dinamica version was 1.8, IDRISI version was IDRISI 32, v.2 and Taiga. ArcGis version was 9.3. </text:p>
      <text:p text:style-name="Text_20_body">For the 15 meter models, Dinamica EGO model using 3 passes was 120 times faster than IDRISI MacroModeler and 264 times faster than ArcGIS. For the 5 meter version, Dinamica EGO model with two passes took only 6 minutes, while both MacroModeler and ModelBuilder weren't unable to run the model. This advantage can be even much higher as Dinamica EGO models run faster on multicore computer. For example, on a laptop DELL Alienware with 8 cores, the processing time of the model with 15 meters and two passes takes less than 2 second, almost doubling performance, whereas the computing time for the other GIS platforms increased due to slower access to disk.</text:p>
      <text:list text:style-name="List_20_1" text:continue-numbering="false">
        <text:list-item>
          <text:p text:style-name="LastListParagraph_List_20_1_Content_First">*TEST RESULTS**</text:p>
        </text:list-item>
      </text:list>
      <text:p text:style-name="Text_20_body">         spatial resolution  15m        5 m</text:p>
      <text:p text:style-name="Preformatted_20_Text"><text:s text:c="7"/>EGO 2 passes<text:line-break/><text:s text:c="7"/>EGO 3 passes<text:line-break/><text:s text:c="7"/>EGO optimum solution<text:s text:c="2"/></text:p>
      <text:p text:style-name="Preformatted_20_Text"><text:s text:c="36"/><text:tab/><text:tab/><text:tab/><text:s text:c="9"/>spatial resolution<text:tab/><text:line-break/><text:tab/><text:tab/><text:tab/><text:tab/>15 m<text:tab/><text:tab/>5 m</text:p>
      <text:p text:style-name="Text_20_body">Dinamica EGO 2 passes			3 seconds	31 seconds
Dinamica EGO 3 passes			5 seconds	46 seconds
Dinamica EGO 2 optimum solution 	38 seconds	6 minutes 3 sec.
Idrisi MacroModeler			10 minutes	crashed
ArcGis ModelBuilder			22 minutes	crashed</text:p>
      <text:p text:style-name="Text_20_body">Check out yourself this comparison downloading the test data and running the models on your computer. Any doubts please contact dinamica@csr.ufmg.br.</text:p>
      <text:p text:style-name="Text_20_body"><draw:frame draw:style-name="medialeft" draw:name="0" text:anchor-type="paragraph" draw:z-index="0" svg:width="7.9375cm" svg:height="9.8303855325914cm"><draw:image xlink:href="Pictures/c85fea15a1c79c538c975006659ad757.png" xlink:type="simple" xlink:show="embed" xlink:actuate="onLoad"/></draw:frame></text:p>
      <text:p text:style-name="Text_20_body"><draw:frame draw:style-name="medialeft" draw:name="1" text:anchor-type="paragraph" draw:z-index="1" svg:width="7.9375cm" svg:height="9.8303855325914cm"><draw:image xlink:href="Pictures/dcd736eb131394b41b5c20d9a82bbac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erformance_comparison</dc:title>
  </office:meta>
</office:document-meta>
</file>