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_suite_1"/><text:bookmark-start text:name="receiver_operating_characteristic_roc_suite"/>Receiver Operating Characteristic (ROC) suite<text:bookmark-end text:name="__RefHeading___receiver_operating_characteristic_roc_suite_1"/><text:bookmark-end text:name="receiver_operating_characteristic_roc_suite"/></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text:a xlink:type="simple" xlink:href="https://csr.ufmg.br/dokuwiki/doku.php?id=habitat_suitability_modeling_with_small_sample_size" text:style-name="Internet_20_link" text:visited-style-name="Visited_20_Internet_20_Link">Evaluating Weights of Evidence method for habitat suitability modeling: a comparison with Maximum Entropy for a case of few presence records;</text:a></text:p>
        </text:list-item>
        <text:list-item>
          <text:p text:style-name="List_20_1_Content_Last"> <text:a xlink:type="simple" xlink:href="http://dx.doi.org/10.1080/13658816.2013.770517" text:style-name="Internet_20_link" text:visited-style-name="Visited_20_Internet_20_Link">Kolb, M.; Mas, J.F.; Galicia, L. Evaluating drivers of land-use change and transition potential models in a complex landscape in Southern Mexico. International Journal of Geographical Information Science. Volume 27, Issue 9, 2013.</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text:a xlink:type="simple" xlink:href="http://www.mdpi.com/2220-9964/2/3/869" text:style-name="Internet_20_link" text:visited-style-name="Visited_20_Internet_20_Link">Mas, J.F.; Soares-Filho, B. S.; Pontius Jr, R. G.; Gutiérrez, M. F.; Rodrigues, H. O. A Suite of Tools for ROC Analysis of Spatial Models. ISPRS International Journal of Geo-Information. 2013a; 2(3):869-887;</text:a></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www.csr.ufmg.br/dinamica/downloads/models/ROCsuite_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