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e303fafc312e276181f642b4f3eaeb.png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inamica_ego_5_1"/><text:bookmark-start text:name="dinamica_ego_5"/>Dinamica EGO 5<text:bookmark-end text:name="__RefHeading___dinamica_ego_5_1"/><text:bookmark-end text:name="dinamica_ego_5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EGO stands for <text:span text:style-name="Emphasis">Environment for Geoprocessing Objects</text:span>. Dinamica EGO consists of a sophisticated platform for environmental modeling with outstanding possibilities for the design from the very simple static spatial model to very complex dynamic ones.  Its main features includes:</text:p>
      <text:list text:style-name="List_20_1" text:continue-numbering="false">
        <text:list-item>
          <text:p text:style-name="LastListParagraph_List_20_1_Content_First"> Model design as diagrams using data-flow language on a friendly graphical interface,</text:p>
        </text:list-item>
      </text:list>
      <text:list text:style-name="List_20_1" text:continue-numbering="false">
        <text:list-item>
          <text:p text:style-name="LastListParagraph_List_20_1_Content_First"> Nested iterations,</text:p>
        </text:list-item>
      </text:list>
      <text:list text:style-name="List_20_1" text:continue-numbering="false">
        <text:list-item>
          <text:p text:style-name="LastListParagraph_List_20_1_Content_First"> Multi-transitions,</text:p>
        </text:list-item>
      </text:list>
      <text:list text:style-name="List_20_1" text:continue-numbering="false">
        <text:list-item>
          <text:p text:style-name="LastListParagraph_List_20_1_Content_First"> Dynamic feedbacks,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tutorial:using_subregions_in_a_simulation_model" text:style-name="Internet_20_link" text:visited-style-name="Visited_20_Internet_20_Link">Multi-region</text:a>,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reference_book:image_virtualization" text:style-name="Internet_20_link" text:visited-style-name="Visited_20_Internet_20_Link">Multi-scale approach</text:a>,</text:p>
        </text:list-item>
      </text:list>
      <text:list text:style-name="List_20_1" text:continue-numbering="false">
        <text:list-item>
          <text:p text:style-name="LastListParagraph_List_20_1_Content_First"> Decision processes for bifurcating and joining execution pipelines,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functor_list" text:style-name="Internet_20_link" text:visited-style-name="Visited_20_Internet_20_Link">A series of complex spatial algorithms for the analysis and simulation of space-time phenomena</text:a>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submodels" text:style-name="Internet_20_link" text:visited-style-name="Visited_20_Internet_20_Link">Sub-models</text:a>,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wizard" text:style-name="Internet_20_link" text:visited-style-name="Visited_20_Internet_20_Link">Model wizards</text:a>,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tutorial:heuristic_calibration_of_models_by_using_genetic_algorithm" text:style-name="Internet_20_link" text:visited-style-name="Visited_20_Internet_20_Link">Genetic Algorithm for model calibration</text:a> </text:p>
        </text:list-item>
      </text:list>
      <text:list text:style-name="List_20_1" text:continue-numbering="false">
        <text:list-item>
          <text:p text:style-name="LastListParagraph_List_20_1_Content_First"> High performance, including 64-bit native version, multiprocessor computing architecture, smart handling of large raster datasets.  </text:p>
        </text:list-item>
      </text:list>
      <text:p text:style-name="Text_20_body">The software environment, written in C++ and Java, holds a series of algorithms called functors. Each functor performs an operation. We have implemented the most common spatial analysis algorithms available in commercial GIS (Geographic Information System), plus a series of algorithms especially designed for spatial simulations, including transition functions and calibration and validation methods.</text:p>
      <text:p text:style-name="Text_20_body">Dinamica EGO functors are sequenced in a graph form to establish a visual data flow. With the help of its graphical interface, one can create models by simply dragging and connecting functors via their ports, each of which represents a connector to a data element, such as a map, a table, a matrix, a mathematical expression, or a constant. Thus, models can be designed as a diagram, whose execution follows a data flow chain. This friendly interface allows for creative design of spatial models that are saved in <text:a xlink:type="simple" xlink:href="https://csr.ufmg.br/dokuwiki/doku.php?id=xml_script" text:style-name="Internet_20_link" text:visited-style-name="Visited_20_Internet_20_Link">XML</text:a> or <text:a xlink:type="simple" xlink:href="https://csr.ufmg.br/dokuwiki/doku.php?id=ego_script" text:style-name="Internet_20_link" text:visited-style-name="Visited_20_Internet_20_Link">EGO script</text:a> format.</text:p>
      <text:p text:style-name="Text_20_body">In sum, Dinamica-EGO favors simplicity, flexibility and performance, optimizing speed and computer resources, such as memory and parallel processing.</text:p>
      <text:p text:style-name="Text_20_body"><draw:frame draw:style-name="mediacenter" draw:name="0" text:anchor-type="paragraph" draw:z-index="0" svg:width="31.75cm" style:rel-width="100%" svg:height="17.4873046875cm" style:rel-height="scale"><draw:image xlink:href="Pictures/efe303fafc312e276181f642b4f3eaeb.png" xlink:type="simple" xlink:show="embed" xlink:actuate="onLoad"/></draw:frame></text:p>
      <text:h text:style-name="Heading_20_2" text:outline-level="2"><text:bookmark-start text:name="__RefHeading___documentation_3"/><text:bookmark-start text:name="documentation"/>Documentation<text:bookmark-end text:name="__RefHeading___documentation_3"/><text:bookmark-end text:name="documentation"/></text:h>
      <text:list text:style-name="List_20_1" text:continue-numbering="false">
        <text:list-item>
          <text:p text:style-name="LastListParagraph_List_20_1_Content_First"> <text:a xlink:type="simple" xlink:href="http://www.csr.ufmg.br/dinamica" text:style-name="Internet_20_link" text:visited-style-name="Visited_20_Internet_20_Link">Dinamica EGO Websit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csr.ufmg.br/dinamica/license" text:style-name="Internet_20_link" text:visited-style-name="Visited_20_Internet_20_Link">License Agreement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guidebook_start" text:style-name="Internet_20_link" text:visited-style-name="Visited_20_Internet_20_Link">Guidebook 2.0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what_is_new_3" text:style-name="Internet_20_link" text:visited-style-name="Visited_20_Internet_20_Link">What Was New in version 3</text:a> | <text:a xlink:type="simple" xlink:href="https://csr.ufmg.br/dokuwiki/doku.php?id=what_is_new_4" text:style-name="Internet_20_link" text:visited-style-name="Visited_20_Internet_20_Link">What Is New in version 4</text:a> | <text:a xlink:type="simple" xlink:href="https://csr.ufmg.br/dokuwiki/doku.php?id=what_is_new_5" text:style-name="Internet_20_link" text:visited-style-name="Visited_20_Internet_20_Link">What Is New in version 5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screenshots" text:style-name="Internet_20_link" text:visited-style-name="Visited_20_Internet_20_Link">Screenshot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youtube.com/channel/UC8NsKElyl_6ku9plyyRYKcg/playlists" text:style-name="Internet_20_link" text:visited-style-name="Visited_20_Internet_20_Link">Videos showing how to use Dinamica EGO 3, 4, and 5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guidebook_start" text:style-name="Internet_20_link" text:visited-style-name="Visited_20_Internet_20_Link">GUI Basics - Graphical Interface Elements</text:a> 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faq" text:style-name="Internet_20_link" text:visited-style-name="Visited_20_Internet_20_Link">Frequently Answered Questions (FAQ)</text:a> / <text:a xlink:type="simple" xlink:href="https://csr.ufmg.br/dokuwiki/doku.php?id=faq#troubleshooting" text:style-name="Internet_20_link" text:visited-style-name="Visited_20_Internet_20_Link">Troubleshooting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submodels" text:style-name="Internet_20_link" text:visited-style-name="Visited_20_Internet_20_Link">Submodel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reference_book:image_virtualization" text:style-name="Internet_20_link" text:visited-style-name="Visited_20_Internet_20_Link">Image Virtualizat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lesson_20" text:style-name="Internet_20_link" text:visited-style-name="Visited_20_Internet_20_Link">R Couplin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python_coupling" text:style-name="Internet_20_link" text:visited-style-name="Visited_20_Internet_20_Link">Python Couplin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how-to" text:style-name="Internet_20_link" text:visited-style-name="Visited_20_Internet_20_Link">How-To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useful_tips" text:style-name="Internet_20_link" text:visited-style-name="Visited_20_Internet_20_Link">Useful Tip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functor_list" text:style-name="Internet_20_link" text:visited-style-name="Visited_20_Internet_20_Link">Functor List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utilities" text:style-name="Internet_20_link" text:visited-style-name="Visited_20_Internet_20_Link">Utiliti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plugins" text:style-name="Internet_20_link" text:visited-style-name="Visited_20_Internet_20_Link">Plugin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submodel_documentation" text:style-name="Internet_20_link" text:visited-style-name="Visited_20_Internet_20_Link">Submodel documentat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community:documentation_provided_by_the_community" text:style-name="Internet_20_link" text:visited-style-name="Visited_20_Internet_20_Link">Documentation Provided by the Community</text:a></text:p>
        </text:list-item>
      </text:list>
      <text:h text:style-name="Heading_20_2" text:outline-level="2"><text:bookmark-start text:name="__RefHeading___model_examples_and_datasets_4"/><text:bookmark-start text:name="model_examples_and_datasets"/>Model Examples and datasets<text:bookmark-end text:name="__RefHeading___model_examples_and_datasets_4"/><text:bookmark-end text:name="model_examples_and_dataset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<text:a xlink:type="simple" xlink:href="https://csr.ufmg.br/imagery/guidebook_dinamica_5.rar" text:style-name="Internet_20_link" text:visited-style-name="Visited_20_Internet_20_Link">https://csr.ufmg.br/imagery/guidebook_dinamica_5.ra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