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ed3f31b5289aac2b4cdc7b790ac221de.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on when creating models that share similar functionalities. They are also an important tool for abstraction, hiding unnecessary details and making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 that can be transferred from one model to another. They can also be modified and updated at any time without breaking the model where they are being used. They can also depend on other submodels, as long as their definition do not form a cycle.</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three different types of submodels in Dinamica EGO: system submodels, user submodels and local submodels. The different types of submodels are identified by different icon badges on the representation of the corresponding functors on the model.</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0" text:anchor-type="paragraph"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System and user submodels are presented in the “Submodels” tab while local submodels are presented in the “Local Submodels” tab of the Functor Library.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h text:style-name="Heading_20_3" text:outline-level="3"><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e construction algorithm just replaces “.” with “_” and appends “_Submodels” to the name.</text:p>
      <text:p text:style-name="Text_20_body">Using a unique submodel folder for each model guarantees that submodels from one model are completely independent from the submodels from any other model.</text:p>
      <text:h text:style-name="Heading_20_2" text:outline-level="2"><text:bookmark-start text:name="__RefHeading___creating_local_submodels_4"/><text:bookmark-start text:name="creating_local_submodels"/>Creating Local Submodels<text:bookmark-end text:name="__RefHeading___creating_local_submodels_4"/><text:bookmark-end text:name="creating_local_submodels"/></text:h>
      <text:p text:style-name="Text_20_body">Local submodels can be created by simply selecting the parts of a model that will be converted to a submodel and choosing the menu Edit =&gt; Create Submodel. The selection will be replaced by the new submodel and the visual representation of the new submodel will be available to be edited as a new tab on the script editor.</text:p>
      <text:p text:style-name="Text_20_body">At any time, the user can make changes to the local submodel and choose update “Apply changes / Update Submodel Properties” on the <text:a xlink:type="simple" xlink:href="https://csr.ufmg.br/dokuwiki/doku.php?id=model_toolbar" text:style-name="Internet_20_link" text:visited-style-name="Visited_20_Internet_20_Link">model toolbar</text:a>. See more information about updating a local submodel on the next sections.</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2" text:outline-level="2"><text:bookmark-start text:name="__RefHeading___instantiating_local_submodels_5"/><text:bookmark-start text:name="instantiating_local_submodels"/>Instantiating Local Submodels<text:bookmark-end text:name="__RefHeading___instantiating_local_submodels_5"/><text:bookmark-end text:name="instantiating_local_submodels"/></text:h>
      <text:p text:style-name="Text_20_body">Local submodels from a model are placed in a special tab on the <text:a xlink:type="simple" xlink:href="https://csr.ufmg.br/dokuwiki/doku.php?id=functor_library" text:style-name="Internet_20_link" text:visited-style-name="Visited_20_Internet_20_Link">functor library</text:a> called “Local Submodels”. These local submodels are grouped by model name.</text:p>
      <text:p text:style-name="Text_20_body">To instantiate a local submodel as part of a model, just expand the group on the “Local Submodel” corresponding to the current model and drag the submodel functor representation to the <text:a xlink:type="simple" xlink:href="https://csr.ufmg.br/dokuwiki/doku.php?id=model_presentation" text:style-name="Internet_20_link" text:visited-style-name="Visited_20_Internet_20_Link">model presentation</text:a> area.</text:p>
      <text:p text:style-name="Text_20_body">It is worth noting that, dragging the functor represention belonging to a different model, will import the definition of the local submodel from that model.</text:p>
      <text:h text:style-name="Heading_20_2" text:outline-level="2"><text:bookmark-start text:name="__RefHeading___navigating_submodels_6"/><text:bookmark-start text:name="navigating_submodels"/>Navigating Submodels<text:bookmark-end text:name="__RefHeading___navigating_submodels_6"/><text:bookmark-end text:name="navigating_submodels"/></text:h>
      <text:p text:style-name="Text_20_body">Navigating between the local submodels and the main model in a script editor can be done by clicking on the corresponding model/submodel tab on the <text:a xlink:type="simple" xlink:href="https://csr.ufmg.br/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center" draw:name="Navigating between local submodels Legend" text:anchor-type="paragraph" draw:z-index="0" svg:width="28.839583333333cm" style:rel-width="100%"><draw:text-box><text:p text:style-name="legendcenter"><draw:frame draw:style-name="mediacenter" draw:name="Navigating between local submodels" text:anchor-type="paragraph" draw:z-index="4"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7"/><text:bookmark-start text:name="updating_local_submodels"/>Updating Local Submodels<text:bookmark-end text:name="__RefHeading___updating_local_submodels_7"/><text:bookmark-end text:name="updating_local_submodels"/></text:h>
      <text:p text:style-name="Text_20_body">At any time, the user can add or remove inputs and outputs or even change the combination of functors defining the submodel. </text:p>
      <text:p text:style-name="Text_20_body">The <text:a xlink:type="simple" xlink:href="https://csr.ufmg.br/dokuwiki/doku.php?id=model_presentation#functor_action_bar" text:style-name="Internet_20_link" text:visited-style-name="Visited_20_Internet_20_Link">functor action bar</text:a> of all functors contained inside a submodel script exhibits additional options for “exporting functor inputs and outputs”. Exporting a new input or output can be performed following the steps below:</text:p>
      <text:p text:style-name="Text_20_body">First, click on the functor whose inputs or outputs will be exported.</text:p>
      <text:p text:style-name="Text_20_body">Select the “export functor inputs and outputs” on the <text:a xlink:type="simple" xlink:href="https://csr.ufmg.br/dokuwiki/doku.php?id=model_presentation#functor_action_bar" text:style-name="Internet_20_link" text:visited-style-name="Visited_20_Internet_20_Link">functor action bar</text:a> and choose the input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p text:style-name="Text_20_body">Choose the “Submodel Options” submenu on the model toolbar and then click on “Apply Changes / Edit Submodel Properties”. That brings the submodel editor dialog where you can define a new name, description and icon for the submodel or reorder its inputs and outputs (or even remove some of them). Clicking “Ok” propagates the changes to all parts of your model (and dependent submodels) where the submodel is used.</text:p>
      <text:p text:style-name="Text_20_body">Below you can see two examples of updating the inputs and output ports of a local submodel. </text:p>
      <text:p text:style-name="Text_20_body">Example 1)</text:p>
      <text:p text:style-name="Text_20_body">Example 2)</text:p>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text:p>
          </table:table-cell>
        </table:table-row>
      </table:table>
      <text:p text:style-name="Text_20_body">When updating a local submodel, the changes from all dependent local submodels will also be propagated. It means that updating a submodel always updates the whole chain of local submodels that uses that submodel as part of their definition.</text:p>
      <text:p text:style-name="Text_20_body">Removing ports from a local submodel is also similar to updating the exported ports. You can remove the ports using “export functor inputs and outputs” option on the <text:a xlink:type="simple" xlink:href="https://csr.ufmg.br/dokuwiki/doku.php?id=model_presentation#functor_action_bar" text:style-name="Internet_20_link" text:visited-style-name="Visited_20_Internet_20_Link">functor action bar</text:a> and unchecking the corresponding port on the “Exported Ports” dialog or using the “Apply Changes / Edit Submodel Properties” dialog.</text:p>
      <text:p text:style-name="Text_20_body">Changing the order of the inputs or output ports can only be done by editing the port list on the “Apply Changes / Edit Submodel Properties” dialog.</text:p>
      <text:h text:style-name="Heading_20_2" text:outline-level="2"><text:bookmark-start text:name="__RefHeading___local_submodel_dependencies_8"/><text:bookmark-start text:name="local_submodel_dependencies"/>Local Submodel Dependencies<text:bookmark-end text:name="__RefHeading___local_submodel_dependencies_8"/><text:bookmark-end text:name="local_submodel_dependencies"/></text:h>
      <text:p text:style-name="Text_20_body">Since local submodels can use other local submodels as part of their definitions, it is very convenient to know how the local submodel dependencies are organized. You can view that just clicking on the graph icon at the bottom of the <text:a xlink:type="simple" xlink:href="https://csr.ufmg.br/dokuwiki/doku.php?id=model_toolbar" text:style-name="Internet_20_link" text:visited-style-name="Visited_20_Internet_20_Link">model toolbar</text:a>. </text:p>
      <text:p text:style-name="Text_20_body">On the dependency graph viewer, all local submodels are represented by their names and corresponding icons. An arrow pointing from a submodel A to a submodel B means that the submodel A is used by the submodel B. Multiple arrows mean that a local submodel is used more than once.</text:p>
      <text:h text:style-name="Heading_20_2" text:outline-level="2"><text:bookmark-start text:name="__RefHeading___copying_importing_a_local_submodel_between_models_9"/><text:bookmark-start text:name="copying_importing_a_local_submodel_between_models"/>Copying (Importing) a Local Submodel Between Models<text:bookmark-end text:name="__RefHeading___copying_importing_a_local_submodel_between_models_9"/><text:bookmark-end text:name="copying_importing_a_local_submodel_between_models"/></text:h>
      <text:p text:style-name="Text_20_body">It is possible to copy local submodels definitions between models. Once the submodel is copied from one model to another model, the submodels can be modified and updated independently.</text:p>
      <text:p text:style-name="Text_20_body">You can copy a local submodel definition by dragging a local submodel from the <text:a xlink:type="simple" xlink:href="https://csr.ufmg.br/dokuwiki/doku.php?id=functor_library" text:style-name="Internet_20_link" text:visited-style-name="Visited_20_Internet_20_Link">functor library</text:a> to the <text:a xlink:type="simple" xlink:href="https://csr.ufmg.br/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on the “Import submodel definition” button on the <text:a xlink:type="simple" xlink:href="https://csr.ufmg.br/dokuwiki/doku.php?id=functor_library#functor_library_bar" text:style-name="Internet_20_link" text:visited-style-name="Visited_20_Internet_20_Link">functor library bar</text:a> of the local submodel tab of the <text:a xlink:type="simple" xlink:href="https://csr.ufmg.br/dokuwiki/doku.php?id=functor_library" text:style-name="Internet_20_link" text:visited-style-name="Visited_20_Internet_20_Link">functor library</text:a>. The definition of system submodel and system submodels can also be imported using the corresponding “Import submodel definition” button on the <text:a xlink:type="simple" xlink:href="https://csr.ufmg.br/dokuwiki/doku.php?id=functor_library#functor_library_bar" text:style-name="Internet_20_link" text:visited-style-name="Visited_20_Internet_20_Link">functor library bar</text:a> of the submodel tab of the <text:a xlink:type="simple" xlink:href="https://csr.ufmg.br/dokuwiki/doku.php?id=functor_library" text:style-name="Internet_20_link" text:visited-style-name="Visited_20_Internet_20_Link">functor library</text:a>.</text:p>
      <text:h text:style-name="Heading_20_2" text:outline-level="2"><text:bookmark-start text:name="__RefHeading___turning_a_local_submodel_into_a_user_submodel_publishing_10"/><text:bookmark-start text:name="turning_a_local_submodel_into_a_user_submodel_publishing"/>Turning a Local Submodel into a User Submodel (Publishing)<text:bookmark-end text:name="__RefHeading___turning_a_local_submodel_into_a_user_submodel_publishing_10"/><text:bookmark-end text:name="turning_a_local_submodel_into_a_user_submodel_publishing"/></text:h>
      <text:p text:style-name="Text_20_body">Once your local submodel was developed and fully tested, you can turn your local submodel into a user submodel.</text:p>
      <text:p text:style-name="Text_20_body">Turning a local submodel into a user submodel make reusing a submodel easier, the submodel will always be available to be used on your next models, but it have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 using its definition, your models will not work any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