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3" text:outline-level="3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</text:p>
      <text:p text:style-name="Text_20_body">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
<text:line-break/>
<text:line-break/>
<text:line-break/>
Britaldo S. Soares-Filho, Hermann O. Rodrigues, William L. Costa (2009)<text:line-break/></text:p>
      <text:p text:style-name="Text_20_body">Revised edition -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csr.ufmg.br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csr.ufmg.br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csr.ufmg.br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csr.ufmg.br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csr.ufmg.br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csr.ufmg.br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csr.ufmg.br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csr.ufmg.br/dokuwiki/doku.php?id=submodels" text:style-name="Internet_20_link" text:visited-style-name="Visited_20_Internet_20_Link">Submodels</text:a><text:line-break/>
<text:line-break/></text:p><text:p text:style-name="Text_20_body"><text:a xlink:type="simple" xlink:href="https://csr.ufmg.br/dokuwiki/doku.php?id=wizard" text:style-name="Internet_20_link" text:visited-style-name="Visited_20_Internet_20_Link"> Wizard Interface</text:a><text:line-break/>
<text:line-break/></text:p><text:p text:style-name="Text_20_body"><text:a xlink:type="simple" xlink:href="https://csr.ufmg.br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csr.ufmg.br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csr.ufmg.br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csr.ufmg.br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
<text:line-break/>
<text:a xlink:type="simple" xlink:href="https://csr.ufmg.br/dokuwiki/doku.php?id=tutorial:agent_based_model" text:style-name="Internet_20_link" text:visited-style-name="Visited_20_Internet_20_Link">Agent Based Model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csr.ufmg.br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csr.ufmg.br/dokuwiki/doku.php?id=tutorial:final_remarks" text:style-name="Internet_20_link" text:visited-style-name="Visited_20_Internet_20_Link">Final Remarks</text:a></text:p><text:p text:style-name="Text_20_body"><text:a xlink:type="simple" xlink:href="https://csr.ufmg.br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start</dc:title>
  </office:meta>
</office:document-meta>
</file>