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4d60d0c55e6458ae2cc6a4df831a53f.jpg"/>
  <manifest:file-entry manifest:media-type="image/jpeg" manifest:full-path="Pictures/38756f653321767545a225afcb20b82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model_dynamics"/><text:bookmark-start text:name="__RefHeading___model_dynamics_1"/><text:bookmark-start text:name="model_dynamics"/>Model Dynamics<text:bookmark-end text:name="__RefHeading___model_dynamics_1"/><text:bookmark-end text:name="model_dynamics"/></text:h>
      <text:p text:style-name="Text_20_body">The model is composed of agents distributed on a grid of cells that interact with the different amount of resources distributed on the landscape. Agents and environment coexist through a set of behavior rules. <draw:frame draw:style-name="mediacenter" draw:name="0" text:anchor-type="paragraph" draw:z-index="0" svg:width="5.2916666666667cm" svg:height="6.7659618573798cm"><draw:image xlink:href="Pictures/74d60d0c55e6458ae2cc6a4df831a53f.jpg" xlink:type="simple" xlink:show="embed" xlink:actuate="onLoad"/></draw:frame></text:p>
      <text:h text:style-name="Heading_20_3" text:outline-level="3"><text:bookmark-start text:name="__RefHeading___overview_2"/><text:bookmark-start text:name="overview"/>Overview<text:bookmark-end text:name="__RefHeading___overview_2"/><text:bookmark-end text:name="overview"/></text:h>
      <text:p text:style-name="Text_20_body">The rabbit population, the landscape and calories of each individual can be seen as stocks of agents, resources and energy respectively.<text:line-break/>
The stock of agents increases with births and decreases with deaths, the landscape resource stock increases with landscape recovery and decreases with the total consumption by the the agents population, and the stock of calories of an agent increases with individual intake and decreases with individual spends in metabolism and movement.<text:line-break/>
The stock of landscape resources influences in the birth process as well as the stock of the rabbit population. The number of agents also directly influences in the total consumption of the resources and the decrease of the stock of agents population depends on the individual's age and calories.<text:line-break/></text:p>
      <text:p text:style-name="Text_20_body"><draw:frame draw:style-name="mediacenter" draw:name="1" text:anchor-type="paragraph" draw:z-index="1" svg:width="15.08125cm" svg:height="7.9904166666667cm"><draw:image xlink:href="Pictures/38756f653321767545a225afcb20b82e.jpg" xlink:type="simple" xlink:show="embed" xlink:actuate="onLoad"/></draw:frame></text:p>
      <text:p text:style-name="Text_20_body">The agents have predefined genetic features (static attributes) as vision and metabolism, which determine the capacity to localize the resources and dawn them from the landscape, for example. Furthermore, the agents have dynamic and individual states as location and health. Landsacape also has attributes such as resources recovery.
Here you can find more details about the agents and landscape attributes and how the processes in the model works:</text:p>
      <text:list text:style-name="List_20_1" text:continue-numbering="false">
        <text:list-item>
          <text:p text:style-name="LastListParagraph_List_20_1_Content_First"> <text:a xlink:type="simple" xlink:href="https://csr.ufmg.br/dokuwiki/doku.php?id=agent_based_model:agents" text:style-name="Internet_20_link" text:visited-style-name="Visited_20_Internet_20_Link">Agents</text:a><text:line-break/></text:p>
        </text:list-item>
      </text:list>
      <text:list text:style-name="List_20_1" text:continue-numbering="false">
        <text:list-item>
          <text:p text:style-name="LastListParagraph_List_20_1_Content_First"> <text:a xlink:type="simple" xlink:href="https://csr.ufmg.br/dokuwiki/doku.php?id=agent_based_model:landscape" text:style-name="Internet_20_link" text:visited-style-name="Visited_20_Internet_20_Link">Landscape</text:a><text:line-break/></text:p>
        </text:list-item>
      </text:list>
      <text:list text:style-name="List_20_1" text:continue-numbering="false">
        <text:list-item>
          <text:p text:style-name="LastListParagraph_List_20_1_Content_First"> <text:a xlink:type="simple" xlink:href="https://csr.ufmg.br/dokuwiki/doku.php?id=agent_based_model:processes" text:style-name="Internet_20_link" text:visited-style-name="Visited_20_Internet_20_Link"> Model Processes</text:a><text:line-break/></text:p>
        </text:list-item>
      </text:list>
      <text:p text:style-name="Text_20_body"><text:a xlink:type="simple" xlink:href="https://csr.ufmg.br/dokuwiki/doku.php?id=agent_based_model:start" text:style-name="Internet_20_link" text:visited-style-name="Visited_20_Internet_20_Link">Back to Home</text:a><text:line-break/></text:p>
      <text:p text:style-name="Text_20_body"><text:a xlink:type="simple" xlink:href="https://csr.ufmg.br/dokuwiki/doku.php?id=agent_based_model:scenarios" text:style-name="Internet_20_link" text:visited-style-name="Visited_20_Internet_20_Link">Next sec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model_dynamics</dc:title>
  </office:meta>
</office:document-meta>
</file>