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edf932797a849c5c289f29c045585a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processes"/><text:bookmark-start text:name="__RefHeading___processes_1"/><text:bookmark-start text:name="processes"/>Processes<text:bookmark-end text:name="__RefHeading___processes_1"/><text:bookmark-end text:name="processes"/></text:h>
      <text:p text:style-name="Text_20_body">The model is fed back to the end of each step and follows this general sequence of the processes:
<draw:frame draw:style-name="mediacenter" draw:name="0" text:anchor-type="paragraph" draw:z-index="0" svg:width="" svg:rel-width="100%" svg:height="0cm"><draw:image xlink:href="/var/lib/dokuwiki/data/media/agent_based_model/pop_landscape2.jpg" xlink:type="simple" xlink:show="embed" xlink:actuate="onLoad"/></draw:frame></text:p>
      <text:p text:style-name="Text_20_body"><text:span text:style-name="Strong_20_Emphasis">Births</text:span></text:p>
      <text:p text:style-name="Text_20_body">The number of births in a time step is defined by a rate determined by a function whose average is influenced by the amount of resources in the landscape.This rate multiplied by the number of rabbits in the current time step define the number of births. After the birth agents are distributed in groups (types) according to the proportion of types in the population.<draw:frame draw:style-name="mediacenter" draw:name="1" text:anchor-type="paragraph" draw:z-index="1" svg:width="23.203958333333cm" style:rel-width="100%" svg:height="7.14375cm" style:rel-height="scale"><draw:image xlink:href="Pictures/70ff0ab1aeae5b21aa987a6ed7527c4a.jpg" xlink:type="simple" xlink:show="embed" xlink:actuate="onLoad"/></draw:frame><draw:frame draw:style-name="mediacenter" draw:name="2" text:anchor-type="paragraph" draw:z-index="2"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considering its capacity of vision and the cells not occupied by other agents. It looks for the cell with the greater amount of resources. When it moves to this cell the amount of resources given by the parameter attribute “Resources spent to move” is subtracted from its stock of calories.</text:p>
      <text:p text:style-name="Text_20_body"><text:span text:style-name="Strong_20_Emphasis">Feed</text:span></text:p>
      <text:p text:style-name="Text_20_body">After the movement the agent extracts the amount of resources until the limit of its absorptive capacity considering the attribute parameter “Maximum absorption of resources”. This value is subtracted from the corresponding cell in the map of resources and is added to the agent’s stock of calories.
Landscape recovery </text:p>
      <text:p text:style-name="Text_20_body"><text:span text:style-name="Strong_20_Emphasis">Landscape recovery</text:span></text:p>
      <text:p text:style-name="Text_20_body">Recovery happens every time step considering the current amount of resources in the cell and the maximum capacity of resources through a logistic function.<draw:frame draw:style-name="mediacenter" draw:name="3" text:anchor-type="paragraph" draw:z-index="3" svg:width="22.621875cm" style:rel-width="100%" svg:height="15.822083333333cm" style:rel-height="scale"><draw:image xlink:href="Pictures/edf932797a849c5c289f29c045585ac9.jpg" xlink:type="simple" xlink:show="embed" xlink:actuate="onLoad"/></draw:frame></text:p>
      <text:p text:style-name="Text_20_body"><text:span text:style-name="Strong_20_Emphasis">Death</text:span></text:p>
      <text:p text:style-name="Text_20_body">There are two causes of death for agents:<text:line-break/></text:p>
      <text:p text:style-name="Text_20_body">-Starvation: lack of enough energy to stay alive. It happens when its stock reaches to zero calories.<text:line-break/></text:p>
      <text:p text:style-name="Text_20_body">-Age: the number of deaths in a time step is defined by a value that represents the average of a normal function that will determine the maximum age for an agent to live at each time step. If its current age is greater than this value the agent dies, if it’s not it remains al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processes</dc:title>
  </office:meta>
</office:document-meta>
</file>