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ent_based_model:start"/><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
<text:line-break/>
<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imulation models are designed to help understanding causal mechanisms and related processes of environmental system dynamics under different scenarios of socioeconomic, policies, and environmental contexts (Soares-Filho et al. 2007).</text:p>
      <text:p text:style-name="Text_20_body">Spatially explicit models (Parker et al. 2001), also known as landscape dynamics models (Soares-Filho et al., 2003), mimic environmental phenomena across space and time.</text:p>
      <text:p text:style-name="Text_20_body">Dynamic spatial models employ cell grids to represent set of input maps. Cellular automata (CA) computational approach is widely used to implement such models. Whereas CA models focus on landscapes patterns, agent-based models focus on individuals' behavior that produces the spatial patterns.</text:p>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text:p>
      <text:p text:style-name="Text_20_body">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text:p>
      <text:p text:style-name="Text_20_body">A great variety of entities are represented through ABM approach: atoms, cells, animals, people and organizations (Batty, 2005; Carneiro, 2003; Hegselmann e Terna 1997; Epstein e Axtell, 1996; Janssen e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text:p>
      <text:p text:style-name="Text_20_body">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text:p>
      <text:p text:style-name="Text_20_body">Here we describe a spatially explicit ABM developed using DINAMICA-EGO that model the dynamics of a population of rabbits.<text:line-break/>
<text:line-break/>
<text:line-break/>
<text:line-break/></text:p>
      <text:h text:style-name="Heading_20_2" text:outline-level="2"><text:bookmark-start text:name="__RefHeading___model_dynamics_3"/><text:bookmark-start text:name="model_dynamics"/>Model Dynamics<text:bookmark-end text:name="__RefHeading___model_dynamics_3"/><text:bookmark-end text:name="model_dynamics"/></text:h>
      <text:p text:style-name="Text_20_body">The model is composed of agents distributed on a grid cell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4"/><text:bookmark-start text:name="overview"/>Overview<text:bookmark-end text:name="__RefHeading___overview_4"/><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3" text:outline-level="3"><text:bookmark-start text:name="__RefHeading___agents_5"/><text:bookmark-start text:name="agents"/>Agents<text:bookmark-end text:name="__RefHeading___agents_5"/><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2" text:anchor-type="paragraph" draw:z-index="2"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energy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energy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3" text:outline-level="3"><text:bookmark-start text:name="__RefHeading___landscape_6"/><text:bookmark-start text:name="landscape"/>Landscape<text:bookmark-end text:name="__RefHeading___landscape_6"/><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3" text:anchor-type="paragraph" draw:z-index="3"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3" text:outline-level="3"><text:bookmark-start text:name="__RefHeading___processes_7"/><text:bookmark-start text:name="processes"/>Processes<text:bookmark-end text:name="__RefHeading___processes_7"/><text:bookmark-end text:name="processes"/></text:h>
      <text:p text:style-name="Text_20_body">The model iterates as follows:
<draw:frame draw:style-name="mediacenter" draw:name="4" text:anchor-type="paragraph" draw:z-index="4" svg:width="" svg:rel-width="100%" svg:height="0cm"><draw:image xlink:href="/var/lib/dokuwiki/data/media/agent_based_model/pop_landscape3.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5" text:anchor-type="paragraph" draw:z-index="5" svg:width="23.203958333333cm" style:rel-width="100%" svg:height="7.14375cm" style:rel-height="scale"><draw:image xlink:href="Pictures/70ff0ab1aeae5b21aa987a6ed7527c4a.jpg" xlink:type="simple" xlink:show="embed" xlink:actuate="onLoad"/></draw:frame><draw:frame draw:style-name="mediacenter" draw:name="6" text:anchor-type="paragraph" draw:z-index="6"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7" text:anchor-type="paragraph" draw:z-index="7" svg:width="7.5141666666667cm" svg:height="2.4077083333333cm"><draw:image xlink:href="Pictures/00df3f3cdce36ffe44fabb961dd22344.jpg" xlink:type="simple" xlink:show="embed" xlink:actuate="onLoad"/></draw:frame><draw:frame draw:style-name="mediacenter" draw:name="8" text:anchor-type="paragraph" draw:z-index="8" svg:width="22.039791666667cm" style:rel-width="100%" svg:height="13.308541666667cm" style:rel-height="scale"><draw:image xlink:href="Pictures/b7cb32c18db416e76185c421b84ddceb.jpg" xlink:type="simple" xlink:show="embed" xlink:actuate="onLoad"/></draw:frame></text:p>
      <text:p text:style-name="Text_20_body">Death
There are two causes of death:<text:line-break/></text:p>
      <text:p text:style-name="Text_20_body">-Starvation: lack of enough energy to stay alive. It occurs when the agent's stock reaches zero calories.<text:line-break/></text:p>
      <text:p text:style-name="Text_20_body">-Age: the number of deaths in a time step is defined by the average of a normal distribution of the agent lifespan. The model uses a stochastic draw to determine whether the agent lives or dies.<text:line-break/>
<text:line-break/>
<text:line-break/>
<text:line-break/></text:p>
      <text:h text:style-name="Heading_20_2" text:outline-level="2"><text:bookmark-start text:name="__RefHeading___scenarios_8"/><text:bookmark-start text:name="scenarios"/>Scenarios<text:bookmark-end text:name="__RefHeading___scenarios_8"/><text:bookmark-end text:name="scenarios"/></text:h>
      <text:p text:style-name="Text_20_body">We ran the model under different scenarios represented as different landscape maps (100×100 raster). The amount and distribution of the resources were modified to analyze population dynamics of agents, patterns resulting from agent movement, resources depletion, and population energy inequality.</text:p>
      <text:h text:style-name="Heading_20_3" text:outline-level="3"><text:bookmark-start text:name="__RefHeading___homogeneous_100_9"/><text:bookmark-start text:name="homogeneous_100"/>Homogeneous 100<text:bookmark-end text:name="__RefHeading___homogeneous_100_9"/><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9" text:anchor-type="paragraph" draw:z-index="9"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erogeneous_100_10"/><text:bookmark-start text:name="heterogeneous_100"/>Heterogeneous 100<text:bookmark-end text:name="__RefHeading___heterogeneous_100_10"/><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0" text:anchor-type="paragraph" draw:z-index="10"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erogeneous_50_11"/><text:bookmark-start text:name="heterogeneous_50"/>Heterogeneous 50<text:bookmark-end text:name="__RefHeading___heterogeneous_50_11"/><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1" text:anchor-type="paragraph" draw:z-index="11" svg:width="15.531041666667cm" svg:height="10.530416666667cm"><draw:image xlink:href="Pictures/4e3df5291594e9f8dde669cce75c3e99.jpg" xlink:type="simple" xlink:show="embed" xlink:actuate="onLoad"/></draw:frame><text:line-break/>
<text:line-break/>
<text:line-break/>
<text:line-break/></text:p>
      <text:h text:style-name="Heading_20_2" text:outline-level="2"><text:bookmark-start text:name="__RefHeading___results_and_conclusions_12"/><text:bookmark-start text:name="results_and_conclusions"/>Results and Conclusions<text:bookmark-end text:name="__RefHeading___results_and_conclusions_12"/><text:bookmark-end text:name="results_and_conclusions"/></text:h>
      <text:h text:style-name="Heading_20_3" text:outline-level="3"><text:bookmark-start text:name="__RefHeading___gini_coefficient_13"/><text:bookmark-start text:name="gini_coefficient"/>GINI coefficient<text:bookmark-end text:name="__RefHeading___gini_coefficient_13"/><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2" text:anchor-type="paragraph" draw:z-index="12" svg:width="15.531041666667cm" svg:height="9.2604166666667cm"><draw:image xlink:href="Pictures/413c8866dbeb51625da3a9d670e174b4.jpg" xlink:type="simple" xlink:show="embed" xlink:actuate="onLoad"/></draw:frame>
Gini Coefficient in <text:a xlink:type="simple" xlink:href="https://csr.ufmg.br/dokuwiki/doku.php?id=agent_based_model:scenarios#agent_based_model:start"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14"/><text:bookmark-start text:name="population"/>Population<text:bookmark-end text:name="__RefHeading___population_14"/><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3" text:anchor-type="paragraph" draw:z-index="13" svg:width="14.790208333333cm" svg:height="8.810625cm"><draw:image xlink:href="Pictures/0b7a702f66d7027850e8796f49053473.jpg" xlink:type="simple" xlink:show="embed" xlink:actuate="onLoad"/></draw:frame>
Number of agents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4" text:anchor-type="paragraph" draw:z-index="14" svg:width="13.943541666667cm" svg:height="7.5670833333333cm"><draw:image xlink:href="Pictures/cef5da45147d48fc308956f7833bb43c.jpg" xlink:type="simple" xlink:show="embed" xlink:actuate="onLoad"/></draw:frame>
Number of agents, using <text:a xlink:type="simple" xlink:href="https://csr.ufmg.br/dokuwiki/doku.php?id=agent_based_model:landscape" text:style-name="Internet_20_link" text:visited-style-name="Visited_20_Internet_20_Link">Hetererogeneous 100 landscape map</text:a>,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5" text:anchor-type="paragraph" draw:z-index="15"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3" text:outline-level="3"><text:bookmark-start text:name="__RefHeading___landscape_15"/><text:bookmark-start text:name="landscape1"/>Landscape<text:bookmark-end text:name="__RefHeading___landscape_15"/><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6" text:anchor-type="paragraph" draw:z-index="16" svg:width="13.917083333333cm" svg:height="9.3133333333333cm"><draw:image xlink:href="Pictures/3d9ee472385c9d4851d32f493e3a1623.jpg" xlink:type="simple" xlink:show="embed" xlink:actuate="onLoad"/></draw:frame></text:p>
      <text:h text:style-name="Heading_20_3" text:outline-level="3"><text:bookmark-start text:name="__RefHeading___agents_movement_and_landscape_dynamics_16"/><text:bookmark-start text:name="agents_movement_and_landscape_dynamics"/>Agents movement and landscape dynamics<text:bookmark-end text:name="__RefHeading___agents_movement_and_landscape_dynamics_16"/><text:bookmark-end text:name="agents_movement_and_landscape_dynamics"/></text:h>
      <text:p text:style-name="Text_20_body">Videos show rabbits position map and landscape maps under the <text:a xlink:type="simple" xlink:href="https://csr.ufmg.br/dokuwiki/doku.php?id=agent_based_model:scenarios" text:style-name="Internet_20_link" text:visited-style-name="Visited_20_Internet_20_Link">three different scenarios</text:a></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first.</text:p>
      <text:h text:style-name="Heading_20_3" text:outline-level="3"><text:bookmark-start text:name="__RefHeading___conclusions_17"/><text:bookmark-start text:name="conclusions"/>Conclusions<text:bookmark-end text:name="__RefHeading___conclusions_17"/><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2" text:outline-level="2"><text:bookmark-start text:name="__RefHeading___download_-_model_and_inputs_18"/><text:bookmark-start text:name="download_-_model_and_inputs"/>Download - Model and Inputs<text:bookmark-end text:name="__RefHeading___download_-_model_and_inputs_18"/><text:bookmark-end text:name="download_-_model_and_inputs"/></text:h>
      <text:h text:style-name="Heading_20_3" text:outline-level="3"><text:bookmark-start text:name="__RefHeading___download_our_amb_model_and_run_it_yourself_19"/><text:bookmark-start text:name="download_our_amb_model_and_run_it_yourself"/>Download our AMB model and run it yourself.<text:bookmark-end text:name="__RefHeading___download_our_amb_model_and_run_it_yourself_19"/><text:bookmark-end text:name="download_our_amb_model_and_run_it_yourself"/></text:h>
      <text:p text:style-name="Text_20_body"><text:a xlink:type="simple" xlink:href="http://www.csr.ufmg.br/wiki/Model.ego" text:style-name="Internet_20_link" text:visited-style-name="Visited_20_Internet_20_Link">Download model</text:a></text:p>
      <text:h text:style-name="Heading_20_3" text:outline-level="3"><text:bookmark-start text:name="__RefHeading___download_model_inputs_20"/><text:bookmark-start text:name="download_model_inputs"/>Download model inputs<text:bookmark-end text:name="__RefHeading___download_model_inputs_20"/><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3" text:outline-level="3"><text:bookmark-start text:name="__RefHeading___download_gini_coefficient_21"/><text:bookmark-start text:name="download_gini_coefficient"/>Download GINI coefficient<text:bookmark-end text:name="__RefHeading___download_gini_coefficient_21"/><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www.csr.ufmg.br/wiki/CalculateGiniCoefficientMap.egoml" text:style-name="Internet_20_link" text:visited-style-name="Visited_20_Internet_20_Link">Download Gini Coefficient submodel</text:a><text:line-break/>
<text:line-break/>
<text:line-break/>
<text:line-break/></text:p>
      <text:h text:style-name="Heading_20_2" text:outline-level="2"><text:bookmark-start text:name="__RefHeading___references_22"/><text:bookmark-start text:name="references"/>References<text:bookmark-end text:name="__RefHeading___references_22"/><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itora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tart</dc:title>
  </office:meta>
</office:document-meta>
</file>