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ea_of_distributions"/><text:bookmark-start text:name="__RefHeading___area_of_distributions_1"/><text:bookmark-start text:name="area_of_distributions"/>Area of Distributions<text:bookmark-end text:name="__RefHeading___area_of_distributions_1"/><text:bookmark-end text:name="area_of_distribution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alculate area of distribution of species by binary maps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Folder </text:p>
          </table:table-cell>
          <table:table-cell office:value-type="string" table:style-name="tablecell">
            <text:p text:style-name="tablealignleft"> <text:a xlink:type="simple" xlink:href="https://csr.ufmg.br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with binary maps</text:p>
          </table:table-cell>
        </table:table-row>
        <table:table-row>
          <table:table-cell office:value-type="string" table:style-name="tablecell">
            <text:p text:style-name="tablealignleft"> Output table </text:p>
          </table:table-cell>
          <table:table-cell office:value-type="string" table:style-name="tablecell">
            <text:p text:style-name="tablealignleft"> <text:a xlink:type="simple" xlink:href="https://csr.ufmg.br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Filename of output table 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csr.ufmg.br/dokuwiki/doku.php?id=table" text:style-name="Internet_20_link" text:visited-style-name="Visited_20_Internet_20_Link"> Table</text:a> </text:p>
          </table:table-cell>
          <table:table-cell office:value-type="string" table:style-name="tablecell">
            <text:p text:style-name="tablealignleft"> Table of results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csr.ufmg.br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rea_of_distributions</dc:title>
  </office:meta>
</office:document-meta>
</file>