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cost_allocation_map"/><text:bookmark-start text:name="__RefHeading___calc_cost_allocation_map_1"/><text:bookmark-start text:name="calc_cost_allocation_map"/>Calc Cost Allocation Map<text:bookmark-end text:name="__RefHeading___calc_cost_allocation_map_1"/><text:bookmark-end text:name="calc_cost_allocation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dentifies a region of influence for each source feature, used as one of the foci points from which an accumulated cost surface is calculated. For each source feature, a region is allocated by assigning to it every cell that has a lower cost to reach that feature than any oth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ources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whose non-null cells correspond to source features. If Sources does not define a null value, this functor reports an error.  </text:p>
          </table:table-cell>
        </table:table-row>
        <table:table-row>
          <table:table-cell office:value-type="string" table:style-name="tablecell">
            <text:p text:style-name="tablealignleft"> Costs Or Directions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of accumulated cost per cell, or of its corresponding cost directions.  </text:p>
          </table:table-cell>
        </table:table-row>
        <table:table-row>
          <table:table-cell office:value-type="string" table:style-name="tablecell">
            <text:p text:style-name="tablealignleft"> Input Represents Directions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osts Or Directions is assumed to represent cost directions; otherwise, it is assumed to represent costs. A cost-direction cell can only take the eight values corresponding to the directions of a Moore neighborhood: None=0, NW=1, N=2, NE=3, E=4, SE=5, S=6, SW=7, and W=8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Use Lottery 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ties for the lowest cost are broken randomly. This is an advanced port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cation  </text:p>
          </table:table-cell>
          <table:table-cell office:value-type="string" table:style-name="tablecell">
            <text:p text:style-name="tablealignleft"> <text:a xlink:type="simple" xlink:href="https://csr.ufmg.br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Map of cost regions, one per source feature — similar to a watershed. Each region is identified by the category of its source feature. Allocation has the same dimensions as Sourc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reports an error if a local minimum is found on the cost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CostAllocation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cost_allocation_map</dc:title>
  </office:meta>
</office:document-meta>
</file>