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distance_allocation_map"/><text:bookmark-start text:name="__RefHeading___calc_distance_allocation_map_1"/><text:bookmark-start text:name="calc_distance_allocation_map"/>Calc Distance Allocation Map<text:bookmark-end text:name="__RefHeading___calc_distance_allocation_map_1"/><text:bookmark-end text:name="calc_distance_allocation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dentifies a region of influence for each source feature, used as one of the foci points from which distances are calculated. For each source feature, a region is allocated by assigning to it every cell whose closest source feature it i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ource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whose non-null cells correspond to source features. If Source does not define a null value, this functor reports an err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ask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indicating the cells for which the distance to the closest source feature is calculated: only cells whose corresponding value in Mask is non-null have their distance calculated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llocation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the closest-source-feature regions. Each region is identified by the category of its source feature. Allocation has the same dimensions as Sourc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distance used to determine each cell's closest source feature is the Euclidean distance.</text:p>
      <text:p text:style-name="Text_20_body">The calculated allocation map can differ across runs using different numbers of executors, but only for cells where more than one source feature is equally close.</text:p>
      <text:p text:style-name="Text_20_body">It is recommended that source features be single cells, since the 2D-tree algorithm this functor uses is optimized for that cas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DistanceAllocation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distance_allocation_map</dc:title>
  </office:meta>
</office:document-meta>
</file>