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_of_e_probability_map"/><text:bookmark-start text:name="__RefHeading___calc_w_of_e_probability_map_1"/><text:bookmark-start text:name="calc_w_of_e_probability_map"/>Calc W Of E Probability Map<text:bookmark-end text:name="__RefHeading___calc_w_of_e_probability_map_1"/><text:bookmark-end text:name="calc_w_of_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alculates a spatial probability map for a set of transitions, from a landscape map and a set of Weights of Evidence coefficie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csr.ufmg.br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csr.ufmg.br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Transitions for which probabilities are calculated. Each transition produces a layer named <text:span text:style-name="Source_20_Text">probability_i_to_j</text:span>, where i and j are the values of its origin and destination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calculated probability map. Its cells are converted to this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calculated probability map.  </text:p>
          </table:table-cell>
          <table:table-cell office:value-type="string" table:style-name="tablecell">
            <text:p text:style-name="tablealignleft"> .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probabilities calculated from the Weights of Evidence coefficients. Probabilities has the same dimensions as Landscap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lso known by the alias “CalcWeightsOfEvidence”.</text:p>
      <text:p text:style-name="Text_20_body">Name Map functors placed inside this container register additional variables that Weights' coefficients can refer to, alongside Landscape.</text:p>
      <text:p text:style-name="Text_20_body">Probabilities are calculated in the range [0, 1] and converted to the calculated probability map's representable range, where 0 maps to 0 and 1 maps to the greatest value the cell type can represent. No conversion is performed when the calculated probability map's cell type is a floating-point type; the values are kept in their original [0, 1] range in that case.</text:p>
      <text:p text:style-name="Text_20_body">Variable cells are always read as real values, even when the underlying map stores integers.</text:p>
      <text:p text:style-name="Text_20_body">Cells where the transition being calculated cannot occur are set to the null value in the calculated probability map.</text:p>
      <text:p text:style-name="Text_20_body">Variables whose cells equal the null value are ignored in the probability calcul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_of_e_probability_map</dc:title>
  </office:meta>
</office:document-meta>
</file>