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2"/><text:bookmark-start text:name="__RefHeading___calculate_lookup_table_2_1"/><text:bookmark-start text:name="calculate_lookup_table_2"/>Calculate Lookup Table 2<text:bookmark-end text:name="__RefHeading___calculate_lookup_table_2_1"/><text:bookmark-end text:name="calculate_lookup_tabl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utes a new lookup table by evaluating an algebraic or logical expression once for every key of a format lookup table.</text:p>
      <text:p text:style-name="Text_20_body">This functor is obsolete; use <text:a xlink:type="simple" xlink:href="https://csr.ufmg.br/dokuwiki/doku.php?id=calculate_lookup_table_values" text:style-name="Internet_20_link" text:visited-style-name="Visited_20_Internet_20_Link">Calculate Lookup Table Values</text:a> or <text:a xlink:type="simple" xlink:href="https://csr.ufmg.br/dokuwiki/doku.php?id=calculate_lookup_table_keys_and_values" text:style-name="Internet_20_link" text:visited-style-name="Visited_20_Internet_20_Link">Calculate Lookup Table Keys And Values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used to compute each output value. Must be enclosed in square brackets <text:span text:style-name="Source_20_Text">[ ]</text:span> in EGO Script. 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keys define the format (and, by default, the key and value column names) of the out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key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value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Computed out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operations are performed using the precision defined by ImageExpression::Value; the final result is then converted to LookupTable::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LookupTabl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2</dc:title>
  </office:meta>
</office:document-meta>
</file>