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python_expression"/><text:bookmark-start text:name="__RefHeading___calculate_python_expression_1"/><text:bookmark-start text:name="calculate_python_expression"/>Calculate Python Expression<text:bookmark-end text:name="__RefHeading___calculate_python_expression_1"/><text:bookmark-end text:name="calculate_python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is a <text:span text:style-name="Strong_20_Emphasis"><text:a xlink:type="simple" xlink:href="https://csr.ufmg.br/dokuwiki/doku.php?id=ego_script#container_functors" text:style-name="Internet_20_link" text:visited-style-name="Visited_20_Internet_20_Link">container functor</text:a></text:span> that runs a Python instance with the user-defined expression. Like the other calculator functors, data is connected through hook functors placed inside its <text:span text:style-name="Source_20_Text">{{ … }}</text:span> block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csr.ufmg.br/dokuwiki/doku.php?id=ego_script#constants" text:style-name="Internet_20_link" text:visited-style-name="Visited_20_Internet_20_Link">Code</text:a> </text:p>
          </table:table-cell>
          <table:table-cell office:value-type="string" table:style-name="tablecell">
            <text:p text:style-name="tablealignleft"> The expression that will run on Python. <text:span text:style-name="Source_20_Text">Code</text:span> values cannot be written as plain text constants in EGO Script — see <text:a xlink:type="simple" xlink:href="#__RefHeading___writing_the_expression_in_ego_script_17" text:style-name="Local_20_link" text:visited-style-name="Visited_20_Local_20_Link">Writing the expression in EGO Script</text:a> below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ackages <text:span text:style-name="Emphasis">(advanced)</text:span>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Required packages to be installed by PIP (one per line). Each package can be identified either by its name or by specifying a filename or URL pointing to the corresponding wheel file. Packages that are already installed will be ignored.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csr.ufmg.br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A struct containing the output values generated by the expression.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3" text:outline-level="3"><text:bookmark-start text:name="__RefHeading___expression_inputs_7"/><text:bookmark-start text:name="expression_inputs"/>Expression inputs<text:bookmark-end text:name="__RefHeading___expression_inputs_7"/><text:bookmark-end text:name="expression_inputs"/></text:h>
      <text:p text:style-name="Text_20_body">Data is passed into the expression through <text:span text:style-name="Strong_20_Emphasis">hook</text:span> functors placed inside the container's <text:span text:style-name="Source_20_Text">{{ … }}</text:span> block:</text:p>
      <text:list text:style-name="List_20_1" text:continue-numbering="false">
        <text:list-item>
          <text:p text:style-name="List_20_1_Content_First"> Tables and lookup tables → <text:a xlink:type="simple" xlink:href="https://csr.ufmg.br/dokuwiki/doku.php?id=number_table" text:style-name="Internet_20_link" text:visited-style-name="Visited_20_Internet_20_Link">Number Table</text:a> → available in the expression as <text:span text:style-name="Source_20_Text">dinamica.inputs[“t1”]</text:span>, <text:span text:style-name="Source_20_Text">dinamica.inputs[“t2”]</text:span>, …, <text:span text:style-name="Source_20_Text">dinamica.inputs[“t100”]</text:span></text:p>
        </text:list-item>
        <text:list-item>
          <text:p text:style-name="List_20_1_Content_Last"> Scalar values → <text:a xlink:type="simple" xlink:href="https://csr.ufmg.br/dokuwiki/doku.php?id=number_value" text:style-name="Internet_20_link" text:visited-style-name="Visited_20_Internet_20_Link">Number Value</text:a> → available as <text:span text:style-name="Source_20_Text">dinamica.inputs[“v1”]</text:span>, <text:span text:style-name="Source_20_Text">dinamica.inputs[“v2”]</text:span>, …, <text:span text:style-name="Source_20_Text">dinamica.inputs[“v100”]</text:span></text:p>
        </text:list-item>
      </text:list>
      <text:p text:style-name="Text_20_body">Maps cannot be connected — this functor has no cell context. There is no shorthand notation. See <text:a xlink:type="simple" xlink:href="https://csr.ufmg.br/dokuwiki/doku.php?id=calculate_functors" text:style-name="Internet_20_link" text:visited-style-name="Visited_20_Internet_20_Link">Calculate Functors — Complete Operator Documentation</text:a> for the general hook mechanism and syntax.</text:p>
      <text:p text:style-name="Text_20_body">Every table or lookup table arriving through <text:span text:style-name="Source_20_Text">dinamica.inputs</text:span> is represented in Python as a <text:span text:style-name="Strong_20_Emphasis">list of lists</text:span>: the first inner list contains the column names (the header row) and every subsequent inner list is a row of data. The header name of each key column has an asterisk (<text:span text:style-name="Source_20_Text">*</text:span>) appended to it.</text:p>
      <text:h text:style-name="Heading_20_3" text:outline-level="3"><text:bookmark-start text:name="__RefHeading___expression_outputs_8"/><text:bookmark-start text:name="expression_outputs"/>Expression outputs<text:bookmark-end text:name="__RefHeading___expression_outputs_8"/><text:bookmark-end text:name="expression_outputs"/></text:h>
      <text:p text:style-name="Text_20_body">Values are returned to Dinamica by assigning them into <text:span text:style-name="Source_20_Text">dinamica.outputs</text:span>, keyed by the desired output name. Every assigned value becomes an entry in the output <text:span text:style-name="Source_20_Text">result</text:span> struct:</text:p>
      <text:p text:style-name="Preformatted_20_Text">// Scalar values are assigned directly<text:line-break/>dinamica.outputs["patchCount"] = 42<text:line-break/>dinamica.outputs["totalArea"] = 1530.5</text:p>
      <text:p text:style-name="Text_20_body">Tables and lookup tables cannot be assigned directly — they must first be converted using the <text:a xlink:type="simple" xlink:href="#__RefHeading___utilities_10" text:style-name="Local_20_link" text:visited-style-name="Visited_20_Local_20_Link">utilities</text:a> described below. If a table arriving from an input already carries <text:span text:style-name="Source_20_Text">*</text:span> markers on its key column names, it can be assigned directly to an output without conversion.</text:p>
      <text:h text:style-name="Heading_20_3" text:outline-level="3"><text:bookmark-start text:name="__RefHeading___retrieving_outputs_9"/><text:bookmark-start text:name="retrieving_outputs"/>Retrieving outputs<text:bookmark-end text:name="__RefHeading___retrieving_outputs_9"/><text:bookmark-end text:name="retrieving_outputs"/></text:h>
      <text:p text:style-name="Text_20_body"><text:span text:style-name="Source_20_Text">CalculatePythonExpression</text:span> returns a single <text:a xlink:type="simple" xlink:href="https://csr.ufmg.br/dokuwiki/doku.php?id=struct_type" text:style-name="Internet_20_link" text:visited-style-name="Visited_20_Internet_20_Link">Struct</text:a> value (via its <text:span text:style-name="Source_20_Text">result</text:span> output port) containing every entry assigned to <text:span text:style-name="Source_20_Text">dinamica.outputs</text:span>. To retrieve individual values from that struct, use the following functors from the <text:span text:style-name="Emphasis">Integration</text:span> group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unctor </text:p>
          </table:table-cell>
          <table:table-cell office:value-type="string" table:style-name="tableheader">
            <text:p text:style-name="Table_20_Heading"> Retriev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number" text:style-name="Internet_20_link" text:visited-style-name="Visited_20_Internet_20_Link">Extract Struct Number</text:a> </text:p>
          </table:table-cell>
          <table:table-cell office:value-type="string" table:style-name="tablecell">
            <text:p text:style-name="tablealignleft"> A numeric value (<text:span text:style-name="Source_20_Text">int</text:span> or <text:span text:style-name="Source_20_Text">float</text:span> assigned to <text:span text:style-name="Source_20_Text">dinamica.outputs</text:span>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string" text:style-name="Internet_20_link" text:visited-style-name="Visited_20_Internet_20_Link">Extract Struct String</text:a> </text:p>
          </table:table-cell>
          <table:table-cell office:value-type="string" table:style-name="tablecell">
            <text:p text:style-name="tablealignleft"> A string valu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table" text:style-name="Internet_20_link" text:visited-style-name="Visited_20_Internet_20_Link">Extract Struct Table</text:a> </text:p>
          </table:table-cell>
          <table:table-cell office:value-type="string" table:style-name="tablecell">
            <text:p text:style-name="tablealignleft"> A table produced by <text:span text:style-name="Source_20_Text">dinamica.prepareTable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lookup_table" text:style-name="Internet_20_link" text:visited-style-name="Visited_20_Internet_20_Link">Extract Struct Lookup Table</text:a> </text:p>
          </table:table-cell>
          <table:table-cell office:value-type="string" table:style-name="tablecell">
            <text:p text:style-name="tablealignleft"> A lookup table produced by <text:span text:style-name="Source_20_Text">dinamica.prepareLookupTable()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sr.ufmg.br/dokuwiki/doku.php?id=extract_struct_tuple" text:style-name="Internet_20_link" text:visited-style-name="Visited_20_Internet_20_Link">Extract Struct Tuple</text:a> </text:p>
          </table:table-cell>
          <table:table-cell office:value-type="string" table:style-name="tablecell">
            <text:p text:style-name="tablealignleft"> A tuple value </text:p>
          </table:table-cell>
        </table:table-row>
      </table:table>
      <text:p text:style-name="Text_20_body">Each functor takes two inputs: the <text:span text:style-name="Source_20_Text">Struct</text:span> returned by <text:span text:style-name="Source_20_Text">CalculatePythonExpression</text:span>, and the name of the entry to extract as a string constant. For example, to retrieve a numeric output named <text:span text:style-name="Source_20_Text">patchCount</text:span> and a table output named <text:span text:style-name="Source_20_Text">filteredPatches</text:span>:</text:p>
      <text:p text:style-name="Preformatted_20_Text">result := CalculatePythonExpression (String $"(<text:line-break/>myTable = [["PatchId*", "Area"], [1, 12.4], [2, 8.7]]<text:line-break/>dinamica.outputs['patchCount'] = 42<text:line-break/>dinamica.outputs['filteredPatches'] = dinamica.prepareTable(myTable, 1)<text:line-break/>)") {{ }};<text:line-break/>patchCount<text:s text:c="6"/>:= ExtractStructNumber result "patchCount";<text:line-break/>filteredPatches := ExtractStructTable<text:s text:c="2"/>result "filteredPatches";</text:p>
      <text:h text:style-name="Heading_20_3" text:outline-level="3"><text:bookmark-start text:name="__RefHeading___utilities_10"/><text:bookmark-start text:name="utilities"/>Utilities<text:bookmark-end text:name="__RefHeading___utilities_10"/><text:bookmark-end text:name="utilities"/></text:h>
      <text:h text:style-name="Heading_20_4" text:outline-level="4"><text:bookmark-start text:name="__RefHeading___dinamica.package_11"/><text:bookmark-start text:name="dinamica.package"/>dinamica.package()<text:bookmark-end text:name="__RefHeading___dinamica.package_11"/><text:bookmark-end text:name="dinamica.package"/></text:h>
      <text:p text:style-name="Text_20_body">Installs (if needed via pip) and imports the requested module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packageName</text:span> </text:p>
          </table:table-cell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Identifies the package. Used as the default for both <text:span text:style-name="Source_20_Text">installPath</text:span> and <text:span text:style-name="Source_20_Text">loadPath</text:span> when those are omitted. </text:p>
          </table:table-cell>
        </table:table-row>
        <table:table-row>
          <table:table-cell office:value-type="string" table:style-name="tablecell">
            <text:p text:style-name="tablealignleft"> <text:span text:style-name="Source_20_Text">installPath</text:span> </text:p>
          </table:table-cell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<text:span text:style-name="Source_20_Text">packageName</text:span> </text:p>
          </table:table-cell>
          <table:table-cell office:value-type="string" table:style-name="tablecell">
            <text:p text:style-name="tablealignleft"> What is passed to <text:span text:style-name="Source_20_Text">pip install</text:span>. Can be a plain name, a version-pinned requirement, a wheel filename or URL, a <text:span text:style-name="Source_20_Text">git+</text:span> URL, or a name followed by extra pip flags. </text:p>
          </table:table-cell>
        </table:table-row>
        <table:table-row>
          <table:table-cell office:value-type="string" table:style-name="tablecell">
            <text:p text:style-name="tablealignleft"> <text:span text:style-name="Source_20_Text">loadPath</text:span> </text:p>
          </table:table-cell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<text:span text:style-name="Source_20_Text">packageName</text:span> </text:p>
          </table:table-cell>
          <table:table-cell office:value-type="string" table:style-name="tablecell">
            <text:p text:style-name="tablealignleft"> The name used to <text:span text:style-name="Source_20_Text">import</text:span> the module in Python. </text:p>
          </table:table-cell>
        </table:table-row>
      </table:table>
      <text:h text:style-name="Heading_20_4" text:outline-level="4"><text:bookmark-start text:name="__RefHeading___dinamica.preparetable_12"/><text:bookmark-start text:name="dinamica.preparetable"/>dinamica.prepareTable()<text:bookmark-end text:name="__RefHeading___dinamica.preparetable_12"/><text:bookmark-end text:name="dinamica.preparetable"/></text:h>
      <text:p text:style-name="Text_20_body">Converts a list of lists into a table ready to be assigned to an output. The first inner list must be the header row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inputTable</text:span> </text:p>
          </table:table-cell>
          <table:table-cell office:value-type="string" table:style-name="tablecell">
            <text:p text:style-name="tablealignleft"> list of lists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The table data. First inner list is the header row; subsequent inner lists are data rows. </text:p>
          </table:table-cell>
        </table:table-row>
        <table:table-row>
          <table:table-cell office:value-type="string" table:style-name="tablecell">
            <text:p text:style-name="tablealignleft"> <text:span text:style-name="Source_20_Text">numKeys</text:span> </text:p>
          </table:table-cell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Number of key columns. Key column names will have <text:span text:style-name="Source_20_Text">*</text:span> appended in the output. </text:p>
          </table:table-cell>
        </table:table-row>
      </table:table>
      <text:h text:style-name="Heading_20_4" text:outline-level="4"><text:bookmark-start text:name="__RefHeading___dinamica.preparelookuptable_13"/><text:bookmark-start text:name="dinamica.preparelookuptable"/>dinamica.prepareLookupTable()<text:bookmark-end text:name="__RefHeading___dinamica.preparelookuptable_13"/><text:bookmark-end text:name="dinamica.preparelookuptable"/></text:h>
      <text:p text:style-name="Text_20_body">Converts a list of lists into a lookup table ready to be assigned to an output. The first inner list must be the header row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lut</text:span> </text:p>
          </table:table-cell>
          <table:table-cell office:value-type="string" table:style-name="tablecell">
            <text:p text:style-name="tablealignleft"> list of lists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The lookup table data. First inner list is the header row; subsequent inner lists are data rows. </text:p>
          </table:table-cell>
        </table:table-row>
      </table:table>
      <text:h text:style-name="Heading_20_4" text:outline-level="4"><text:bookmark-start text:name="__RefHeading___dinamica.totable_14"/><text:bookmark-start text:name="dinamica.totable"/>dinamica.toTable()<text:bookmark-end text:name="__RefHeading___dinamica.totable_14"/><text:bookmark-end text:name="dinamica.totable"/></text:h>
      <text:p text:style-name="Text_20_body">Converts several Python data shapes into a valid Dinamica table for output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inputTable</text:span> </text:p>
          </table:table-cell>
          <table:table-cell office:value-type="string" table:style-name="tablecell">
            <text:p text:style-name="tablealignleft"> list of lists; dict of lists; list of tuples; flat list; <text:span text:style-name="Source_20_Text">pandas.DataFrame</text:span>; <text:span text:style-name="Source_20_Text">numpy.array</text:span> </text:p>
          </table:table-cell>
          <table:table-cell office:value-type="string" table:style-name="tablecell">
            <text:p text:style-name="tablealignleft"> — </text:p>
          </table:table-cell>
          <table:table-cell office:value-type="string" table:style-name="tablecell">
            <text:p text:style-name="tablealignleft"> The data to convert. A flat list produces a lookup table with sequential keys. A <text:span text:style-name="Source_20_Text">numpy.array</text:span> must have its header as the first row. </text:p>
          </table:table-cell>
        </table:table-row>
      </table:table>
      <text:h text:style-name="Heading_20_4" text:outline-level="4"><text:bookmark-start text:name="__RefHeading___installing_packages_15"/><text:bookmark-start text:name="installing_packages"/>Installing packages<text:bookmark-end text:name="__RefHeading___installing_packages_15"/><text:bookmark-end text:name="installing_packages"/></text:h>
      <text:p text:style-name="Text_20_body">Packages can be installed in two ways:</text:p>
      <text:list text:style-name="List_20_1" text:continue-numbering="false">
        <text:list-item>
          <text:p text:style-name="List_20_1_Content_First"> Calling <text:span text:style-name="Source_20_Text">dinamica.package(...)</text:span> from within the expression.</text:p>
        </text:list-item>
        <text:list-item>
          <text:p text:style-name="List_20_1_Content_Last"> Listing package names on the <text:span text:style-name="Emphasis">packages</text:span> input port, one per line.</text:p>
        </text:list-item>
      </text:list>
      <text:p text:style-name="Text_20_body">These two approaches differ in timing: <text:span text:style-name="Source_20_Text">dinamica.package(...)</text:span> runs <text:span text:style-name="Strong_20_Emphasis">during</text:span> the expression, so it can be called conditionally; the <text:span text:style-name="Emphasis">packages</text:span> port always runs <text:span text:style-name="Strong_20_Emphasis">before</text:span> the expression executes. Because <text:span text:style-name="Source_20_Text">dinamica.package(...)</text:span> runs together with the script, it may fail if a package is already loaded in an incompatible version.</text:p>
      <text:p text:style-name="Text_20_body"><text:span text:style-name="Source_20_Text">dinamica.package(packageName, installPath=None, loadPath=None)</text:span>:</text:p>
      <text:list text:style-name="List_20_1" text:continue-numbering="false">
        <text:list-item>
          <text:p text:style-name="List_20_1_Content_First"> <text:span text:style-name="Source_20_Text">packageName</text:span> identifies the package and is the default for both following parameters when omitted.</text:p>
        </text:list-item>
        <text:list-item>
          <text:p text:style-name="List_20_1_Content"> <text:span text:style-name="Source_20_Text">installPath</text:span> is passed to <text:span text:style-name="Source_20_Text">pip install</text:span>. It can be a version-pinned requirement, a wheel filename or URL, a <text:span text:style-name="Source_20_Text">git+</text:span> URL, or a name plus extra pip flags.</text:p>
        </text:list-item>
        <text:list-item>
          <text:p text:style-name="List_20_1_Content_Last"> <text:span text:style-name="Source_20_Text">loadPath</text:span> is the name used to <text:span text:style-name="Source_20_Text">import</text:span> the module. It defaults to <text:span text:style-name="Source_20_Text">packageName</text:span>.</text:p>
        </text:list-item>
      </text:list>
      <text:p text:style-name="Text_20_body">Simply install and load <text:span text:style-name="Source_20_Text">numpy</text:span>:</text:p>
      <text:p text:style-name="Preformatted_20_Text">dinamica.package("numpy")</text:p>
      <text:p text:style-name="Text_20_body">Specify a version:</text:p>
      <text:p text:style-name="Preformatted_20_Text">dinamica.package("numpy", "numpy==1.19.5")</text:p>
      <text:p text:style-name="Text_20_body">Install a package whose importable name differs from its pip name:</text:p>
      <text:p text:style-name="Preformatted_20_Text">dinamica.package("segment_anything_py", "segment_anything_py", "segment_anything")</text:p>
      <text:p text:style-name="Text_20_body">Use arbitrary pip parameters, such as installing from a remote wheel with a custom index:</text:p>
      <text:p text:style-name="Preformatted_20_Text">dinamica.package("segment_anything_py", "https://files.pythonhosted.org/packages/43/2f/dabe75d90a7eb54a0a609a0fc5c36d1933256319beaea5d6b2f176e213a2/segment_anything_py-1.0-py3-none-any.whl --index-url https://download.pytorch.org/whl/cu118", "segment_anything")</text:p>
      <text:p text:style-name="Text_20_body">Chain several installs:</text:p>
      <text:p text:style-name="Preformatted_20_Text">dinamica.package("cython")<text:line-break/>dinamica.package("numpy")<text:line-break/>dinamica.package("pycocotools", "git+https://github.com/philferriere/cocoapi.git#egg=pycocotools&amp;subdirectory=PythonAPI")</text:p>
      <text:p text:style-name="Text_20_body">The <text:span text:style-name="Emphasis">packages</text:span> port takes one package identifier per line, in any form accepted by <text:span text:style-name="Source_20_Text">pip</text:span>. Unlike <text:span text:style-name="Source_20_Text">dinamica.package()</text:span>, it does not support specifying separate install and import names, and every listed package is installed before the expression runs:</text:p>
      <text:p text:style-name="Preformatted_20_Text">numpy<text:line-break/>requests==2.31.0<text:line-break/>torchvision==0.19.1 --index-url https://download.pytorch.org/whl/cu121</text:p>
      <text:h text:style-name="Heading_20_3" text:outline-level="3"><text:bookmark-start text:name="__RefHeading___examples_16"/><text:bookmark-start text:name="examples"/>Examples<text:bookmark-end text:name="__RefHeading___examples_16"/><text:bookmark-end text:name="examples"/></text:h>
      <text:p text:style-name="Text_20_body">The following examples use a consistent set of inputs:</text:p>
      <text:list text:style-name="List_20_1" text:continue-numbering="false">
        <text:list-item>
          <text:p text:style-name="List_20_1_Content_First"> <text:span text:style-name="Source_20_Text">t1</text:span> — a table of land cover patches, with columns <text:span text:style-name="Source_20_Text">PatchId*</text:span>, <text:span text:style-name="Source_20_Text">Area</text:span>, and <text:span text:style-name="Source_20_Text">CategoryId</text:span></text:p>
        </text:list-item>
        <text:list-item>
          <text:p text:style-name="List_20_1_Content"> <text:span text:style-name="Source_20_Text">t2</text:span> — a lookup table mapping category identifiers to category names</text:p>
        </text:list-item>
        <text:list-item>
          <text:p text:style-name="List_20_1_Content_Last"> <text:span text:style-name="Source_20_Text">v1</text:span> — a scalar minimum area threshold</text:p>
        </text:list-item>
      </text:list>
      <text:p text:style-name="Text_20_body">Install and import <text:span text:style-name="Source_20_Text">numpy</text:span>, then inspect all inputs passed in by Dinamica:</text:p>
      <text:p text:style-name="Preformatted_20_Text">dinamica.package("numpy")<text:line-break/>print(dinamica.inputs)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Note:</text:span> The <text:span text:style-name="Source_20_Text">print()</text:span> call is visible in Dinamica EGO's Message Log, shown as a Result-level message. Log levels are ordered Unconditional, Error, Warning, Result, Info, Info2, Debug, Debug2 — messages printed from Python are only shown when the Message Log level is set to Result or a more verbose level; at Unconditional, Error, or Warning they are suppressed.</text:p>
          </table:table-cell>
        </table:table-row>
      </table:table>
      <text:p text:style-name="Text_20_body">Print the rows of both connected tables to verify their contents:</text:p>
      <text:p text:style-name="Preformatted_20_Text">for row in dinamica.inputs["t1"]:<text:line-break/><text:s text:c="4"/>print(row)<text:line-break/><text:line-break/>for row in dinamica.inputs["t2"]:<text:line-break/><text:s text:c="4"/>print(row)</text:p>
      <text:p text:style-name="Text_20_body">Count the patches whose area meets the minimum threshold and sum their total area:</text:p>
      <text:p text:style-name="Preformatted_20_Text">patchCount = 0<text:line-break/>totalArea = 0.0<text:line-break/>for row in dinamica.inputs["t1"][1:]:<text:line-break/><text:s text:c="4"/>if row[1] &gt;= dinamica.inputs["v1"]:<text:line-break/><text:s text:c="8"/>patchCount += 1<text:line-break/><text:s text:c="8"/>totalArea += row[1]<text:line-break/><text:line-break/>dinamica.outputs["patchCount"] = patchCount<text:line-break/>dinamica.outputs["totalArea"] = totalArea</text:p>
      <text:p text:style-name="Text_20_body">Return a filtered table containing only the patches above the threshold:</text:p>
      <text:p text:style-name="Preformatted_20_Text">filtered = [dinamica.inputs["t1"][0]]<text:line-break/>for row in dinamica.inputs["t1"][1:]:<text:line-break/><text:s text:c="4"/>if row[1] &gt;= dinamica.inputs["v1"]:<text:line-break/><text:s text:c="8"/>filtered.append(row)<text:line-break/><text:line-break/>dinamica.outputs["filteredPatches"] = dinamica.prepareTable(filtered, 1)</text:p>
      <text:p text:style-name="Text_20_body">Compute the total area per category and return it as a lookup table:</text:p>
      <text:p text:style-name="Preformatted_20_Text">areaSums = {}<text:line-break/>for row in dinamica.inputs["t1"][1:]:<text:line-break/><text:s text:c="4"/>categoryId = row[2]<text:line-break/><text:s text:c="4"/>areaSums[categoryId] = areaSums.get(categoryId, 0.0) + row[1]<text:line-break/><text:line-break/>lut = [["CategoryId*", "TotalArea"]]<text:line-break/>for catId, total in areaSums.items():<text:line-break/><text:s text:c="4"/>lut.append([catId, total])<text:line-break/><text:line-break/>dinamica.outputs["areaByCategory"] = dinamica.prepareLookupTable(lut)</text:p>
      <text:h text:style-name="Heading_20_3" text:outline-level="3"><text:bookmark-start text:name="__RefHeading___writing_the_expression_in_ego_script_17"/><text:bookmark-start text:name="writing_the_expression_in_ego_script"/>Writing the expression in EGO Script<text:bookmark-end text:name="__RefHeading___writing_the_expression_in_ego_script_17"/><text:bookmark-end text:name="writing_the_expression_in_ego_script"/></text:h>
      <text:p text:style-name="Text_20_body">When writing a script by hand, the <text:span text:style-name="Source_20_Text">expression</text:span> input cannot be filled in directly as a text constant: the <text:a xlink:type="simple" xlink:href="https://csr.ufmg.br/dokuwiki/doku.php?id=ego_script#constants" text:style-name="Internet_20_link" text:visited-style-name="Visited_20_Internet_20_Link">Code</text:a> type is represented in the underlying script using base64 encoding, which is impractical to write or edit directly. Instead, connect a <text:span text:style-name="Source_20_Text">String</text:span> carrier functor containing the expression text to the <text:span text:style-name="Source_20_Text">expression</text:span> port — its output is accepted wherever a <text:span text:style-name="Source_20_Text">Code</text:span> value is expected. Since only this one output is needed, the carrier can be <text:a xlink:type="simple" xlink:href="https://csr.ufmg.br/dokuwiki/doku.php?id=ego_script#inline_syntax" text:style-name="Internet_20_link" text:visited-style-name="Visited_20_Internet_20_Link">inlined</text:a> directly into the call.</text:p>
      <text:p text:style-name="Text_20_body">This limitation is specific to hand-written EGO Script. In the Dinamica EGO GUI, the <text:span text:style-name="Source_20_Text">expression</text:span> port has a dedicated code editor that edits the <text:span text:style-name="Source_20_Text">Code</text:span> value directly — the <text:span text:style-name="Source_20_Text">String</text:span> carrier workaround is only necessary when writing or editing the <text:span text:style-name="Source_20_Text">.ego</text:span> file as text.</text:p>
      <text:p text:style-name="Text_20_body">The following counts the patches in a land cover areas table whose area meets a minimum threshold:</text:p>
      <text:p text:style-name="Preformatted_20_Text">result := CalculatePythonExpression (String $"(<text:line-break/>total = 0<text:line-break/>for row in dinamica.inputs['t1'][1:]:<text:line-break/><text:s text:c="4"/>if row[1] &gt;= dinamica.inputs['v1']:<text:line-break/><text:s text:c="8"/>total += 1<text:line-break/>dinamica.outputs['patchCount'] = total<text:line-break/>)") {{<text:line-break/><text:s text:c="4"/>NumberTable landCoverAreas 1;<text:line-break/><text:s text:c="4"/>NumberValue minimumArea<text:s text:c="4"/>1;<text:line-break/>}};<text:line-break/>patchCount := ExtractStructNumber result "patchCount";</text:p>
      <text:p text:style-name="Text_20_body"><text:span text:style-name="Source_20_Text">CalculatePythonExpression</text:span> returns a <text:span text:style-name="Source_20_Text">Struct</text:span> containing all values assigned to <text:span text:style-name="Source_20_Text">dinamica.outputs</text:span>. The <text:span text:style-name="Source_20_Text">ExtractStructNumber</text:span> functor then pulls the <text:span text:style-name="Source_20_Text">patchCount</text:span> entry out of that struct by name. See <text:a xlink:type="simple" xlink:href="#__RefHeading___retrieving_outputs_9" text:style-name="Local_20_link" text:visited-style-name="Visited_20_Local_20_Link">Retrieving outputs</text:a> for the full list of extraction functors.</text:p>
      <text:p text:style-name="Text_20_body">A more involved example: installing <text:span text:style-name="Source_20_Text">numpy</text:span> to compute area statistics for a land cover patches table and flag outlier patches, then retrieving both the scalar statistics and the resulting table:</text:p>
      <text:p text:style-name="Preformatted_20_Text">result := CalculatePythonExpression (String $"(<text:line-break/>dinamica.package('numpy')<text:line-break/><text:line-break/>areas = numpy.array([row[1] for row in dinamica.inputs['t1'][1:]])<text:line-break/><text:line-break/>meanArea = float(numpy.mean(areas))<text:line-break/>stdArea = float(numpy.std(areas))<text:line-break/><text:line-break/>isOutlier = numpy.abs(areas - meanArea) &gt; 2 * stdArea<text:line-break/><text:line-break/>dinamica.outputs['meanArea'] = meanArea<text:line-break/>dinamica.outputs['stdArea'] = stdArea<text:line-break/><text:line-break/>header = dinamica.inputs['t1'][0]<text:line-break/>outlierRows = [row for row, flagged in zip(dinamica.inputs['t1'][1:], isOutlier) if flagged]<text:line-break/>outlierTable = [header] + outlierRows<text:line-break/><text:line-break/>dinamica.outputs['outlierPatches'] = dinamica.prepareTable(outlierTable, 1)<text:line-break/>)") {{<text:line-break/><text:s text:c="4"/>NumberTable landCoverPatches 1;<text:line-break/>}};<text:line-break/>meanArea<text:s text:c="7"/>:= ExtractStructNumber result "meanArea";<text:line-break/>stdArea<text:s text:c="8"/>:= ExtractStructNumber result "stdArea";<text:line-break/>outlierPatches := ExtractStructTable<text:s text:c="2"/>result "outlierPatches";</text:p>
      <text:p text:style-name="Text_20_body">Here <text:span text:style-name="Source_20_Text">landCoverPatches</text:span> is bound to <text:span text:style-name="Source_20_Text">t1</text:span> through a single <text:a xlink:type="simple" xlink:href="https://csr.ufmg.br/dokuwiki/doku.php?id=number_table" text:style-name="Internet_20_link" text:visited-style-name="Visited_20_Internet_20_Link">Number Table</text:a> hook.</text:p>
      <text:h text:style-name="Heading_20_2" text:outline-level="2"><text:bookmark-start text:name="__RefHeading___group_18"/><text:bookmark-start text:name="group"/>Group<text:bookmark-end text:name="__RefHeading___group_18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Integration</text:a></text:p>
      <text:h text:style-name="Heading_20_2" text:outline-level="2"><text:bookmark-start text:name="__RefHeading___internal_name_19"/><text:bookmark-start text:name="internal_name"/>Internal Name<text:bookmark-end text:name="__RefHeading___internal_name_19"/><text:bookmark-end text:name="internal_name"/></text:h>
      <text:p text:style-name="Text_20_body">CalculatePythonExpression</text:p>
      <text:h text:style-name="Heading_20_2" text:outline-level="2"><text:bookmark-start text:name="__RefHeading___see_also_20"/><text:bookmark-start text:name="see_also"/>See Also<text:bookmark-end text:name="__RefHeading___see_also_20"/><text:bookmark-end text:name="see_also"/></text:h>
      <text:list text:style-name="List_20_1" text:continue-numbering="false">
        <text:list-item>
          <text:p text:style-name="List_20_1_Content_First"> <text:a xlink:type="simple" xlink:href="https://csr.ufmg.br/dokuwiki/doku.php?id=ego_script#container_functors" text:style-name="Internet_20_link" text:visited-style-name="Visited_20_Internet_20_Link">EGO Script — Container Functors</text:a></text:p>
        </text:list-item>
        <text:list-item>
          <text:p text:style-name="List_20_1_Content"> <text:a xlink:type="simple" xlink:href="https://csr.ufmg.br/dokuwiki/doku.php?id=ego_script#verbose_form" text:style-name="Internet_20_link" text:visited-style-name="Visited_20_Internet_20_Link">EGO Script — Verbose Form (Hooks)</text:a></text:p>
        </text:list-item>
        <text:list-item>
          <text:p text:style-name="List_20_1_Content_Last"> <text:a xlink:type="simple" xlink:href="https://csr.ufmg.br/dokuwiki/doku.php?id=calculate_functors" text:style-name="Internet_20_link" text:visited-style-name="Visited_20_Internet_20_Link">Calculate Functors — Complete Operator Document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python_expression</dc:title>
  </office:meta>
</office:document-meta>
</file>