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alculaterexpression"/><text:bookmark-start text:name="__RefHeading___calculate_r_expression_1"/><text:bookmark-start text:name="calculate_r_expression"/>Calculate R Expression<text:bookmark-end text:name="__RefHeading___calculate_r_expression_1"/><text:bookmark-end text:name="calculate_r_expression"/></text:h>
      <text:p text:style-name="Text_20_body">Temporary page for the 'Calculate R Expression' functor.<text:line-break/>
Still under heavy construc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ulaterexpression</dc:title>
  </office:meta>
</office:document-meta>
</file>