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empty_table"/><text:bookmark-start text:name="__RefHeading___create_empty_table_1"/><text:bookmark-start text:name="create_empty_table"/>Create Empty Table<text:bookmark-end text:name="__RefHeading___create_empty_table_1"/><text:bookmark-end text:name="create_empty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s a new empty table using a model table as a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rmat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Input table containing the model used to create the new empty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resulting empty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new table is created by removing all rows from Format Table, keeping only its column structure (names and types).</text:p>
      <text:p text:style-name="Text_20_body">This functor was previously known as “CreateTable”; that name is still accepted for backward compatibility with existing scrip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reateEmpty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empty_table</dc:title>
  </office:meta>
</office:document-meta>
</file>