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88cf3cfc59b3a8419750e1196db8f4.png"/>
  <manifest:file-entry manifest:media-type="image/png" manifest:full-path="Pictures/7e4b7b81f7eb37d7bd3dc2bdf333b54e.png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2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table-cell-properties fo:padding="0.3cm" fo:border="0.002cm solid #000000"/>
    </style:style>
    <style:style style:name="PluginODTAutoStyle_Paragraph_36" style:family="paragraph">
      <style:paragraph-properties fo:padding="0.3cm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_39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40" style:family="table-cell">
      <style:paragraph-properties fo:text-align="center"/>
      <style:table-cell-properties fo:padding="0.1cm" fo:border="0.002cm solid #000000"/>
    </style:style>
    <style:style style:name="PluginODTAutoStyle_Paragraph_41" style:family="paragraph">
      <style:paragraph-properties fo:text-align="center" fo:padding="0.1cm"/>
    </style:style>
    <style:style style:name="PluginODTAutoStyle_TableCell_42" style:family="table-cell">
      <style:table-cell-properties fo:padding="0.3cm" fo:border="0.002cm solid #000000"/>
    </style:style>
    <style:style style:name="PluginODTAutoStyle_Paragraph_43" style:family="paragraph">
      <style:paragraph-properties fo:padding="0.3cm"/>
    </style:style>
    <style:style style:name="PluginODTAutoStyle_TableCell_44" style:family="table-cell">
      <style:table-cell-properties fo:border="0.06pt solid #8cacbb" fo:padding="0.049cm" fo:background-color="#f7f9fa"/>
    </style:style>
    <style:style style:name="PluginODTAutoStyle_Paragraph_45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46" style:family="table-cell">
      <style:table-cell-properties fo:border="0.06pt solid #8cacbb" fo:padding="0.049cm" fo:background-color="#f7f9fa"/>
    </style:style>
    <style:style style:name="PluginODTAutoStyle_Paragraph_47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_48" style:family="table">
      <style:table-properties table:align="center" style:shadow="#808080 0.18cm 0.18cm" style:rel-width="88%" style:width="425.2pt"/>
    </style:style>
    <style:style style:name="odt_auto_style_table_column_20_1" style:family="table-column">
      <style:table-column-properties style:column-width="1.5cm"/>
    </style:style>
    <style:style style:name="odt_auto_style_table_column_20_2" style:family="table-column">
      <style:table-column-properties style:column-width="13.5cm"/>
    </style:style>
    <style:style style:name="PluginODTAutoStyle_TableCell_49" style:family="table-cell">
      <style:paragraph-properties fo:text-align="center"/>
      <style:table-cell-properties fo:padding="0.1cm" fo:border="0.002cm solid #000000"/>
    </style:style>
    <style:style style:name="PluginODTAutoStyle_Paragraph_50" style:family="paragraph">
      <style:paragraph-properties fo:text-align="center" fo:padding="0.1cm"/>
    </style:style>
    <style:style style:name="PluginODTAutoStyle_TableCell_51" style:family="table-cell">
      <style:table-cell-properties fo:padding="0.3cm" fo:border="0.002cm solid #000000"/>
    </style:style>
    <style:style style:name="PluginODTAutoStyle_Paragraph_52" style:family="paragraph">
      <style:paragraph-properties fo:padding="0.3cm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communication"/><text:bookmark-start text:name="__RefHeading___external_communication_1"/><text:bookmark-start text:name="external_communication"/>External Communication<text:bookmark-end text:name="__RefHeading___external_communication_1"/><text:bookmark-end text:name="external_communication"/></text:h>
      <text:p text:style-name="Text_20_body">Dinamica EGO can communicate with external applications by exposing a communication session. By default, an opened session will be created and its name is displayed on the status bar:</text:p>
      <text:p text:style-name="Text_20_body"><draw:frame draw:style-name="media" draw:name="0" text:anchor-type="as-char" draw:z-index="0" svg:width="8.5460416666667cm" svg:height="1.2170833333333cm"><draw:image xlink:href="Pictures/8a88cf3cfc59b3a8419750e1196db8f4.png" xlink:type="simple" xlink:show="embed" xlink:actuate="onLoad"/></draw:frame></text:p>
      <text:p text:style-name="Text_20_body">To send and receive data, the functors under the 'External Communication' folder in the Library can be used.<text:line-break/></text:p>
      <text:p text:style-name="Text_20_body"><draw:frame draw:style-name="media" draw:name="1" text:anchor-type="as-char" draw:z-index="1" svg:width="3.9952083333333cm" svg:height="4.524375cm"><draw:image xlink:href="Pictures/7e4b7b81f7eb37d7bd3dc2bdf333b54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f the status bar shows 'External communication: off', check the Message Log for more information.</text:p>
          </table:table-cell>
        </table:table-row>
      </table:table>
      <text:h text:style-name="Heading_20_3" text:outline-level="3"><text:bookmark-start text:name="__RefHeading___pre_requisites_2"/><text:bookmark-start text:name="pre_requisites"/>Pre Requisites<text:bookmark-end text:name="__RefHeading___pre_requisites_2"/><text:bookmark-end text:name="pre_requisites"/></text:h>
      <text:p text:style-name="Text_20_body">The following packages are necessary for sending and receiving data using R. To install the packages, do:</text:p>
      <text:p text:style-name="Preformatted_20_Text">install.packages(c("Rcpp", "RcppProgress", "rbenchmark", "inline"))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if you are using Microsoft Windows, make sure your R installation path does not contain spaces.</text:p>
          </table:table-cell>
        </table:table-row>
      </table:table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On Microsoft Windows, <text:a xlink:type="simple" xlink:href="https://cran.r-project.org/bin/windows/Rtools/" text:style-name="Internet_20_link" text:visited-style-name="Visited_20_Internet_20_Link">R Tools</text:a> is required (default installation path [c:\rtools] is <text:span text:style-name="Strong_20_Emphasis">mandatory</text:span>). Make sure you also select the option to add RTools to system PATH.  </text:p>
          </table:table-cell>
        </table:table-row>
      </table:table>
      <text:h text:style-name="Heading_20_3" text:outline-level="3"><text:bookmark-start text:name="__RefHeading___command_line_3"/><text:bookmark-start text:name="command_line"/>Command Line<text:bookmark-end text:name="__RefHeading___command_line_3"/><text:bookmark-end text:name="command_line"/></text:h>
      <text:p text:style-name="Text_20_body">Download <text:a xlink:type="simple" xlink:href="https://csr.ufmg.br/dokuwiki/lib/exe/fetch.php?media=dinamica_1.0.3.tar.gz" text:style-name="Internet_20_link" text:visited-style-name="Visited_20_Internet_20_Link">Dinamica Package for R</text:a> and install it:</text:p>
      <text:p text:style-name="Preformatted_20_Text">install.packages("PATH_TO_DOWNLOADED_FILE", repos=NULL, type="source")</text:p>
      <text:p text:style-name="Text_20_body">where PATH_TO_DOWNLOADED_FILE should match the downloaded file path, e.g. “/home/csr/Downloads/dinamica_1.0.3.tar.gz” on Linux or “c:/Users/CSR/Downloads/dinamica_1.0.3.tar.gz” on Windows.<text:line-break/>
<text:line-break/>
Using the example path “/home/csr/Downloads/dinamica_1.0.3.tar.gz”:</text:p>
      <text:p text:style-name="Preformatted_20_Text">install.packages("/home/csr/Downloads/dinamica_1.0.3.tar.gz", repos=NULL, type="source")</text:p>
      <text:h text:style-name="Heading_20_3" text:outline-level="3"><text:bookmark-start text:name="__RefHeading___r_studio_4"/><text:bookmark-start text:name="r_studio"/>R Studio<text:bookmark-end text:name="__RefHeading___r_studio_4"/><text:bookmark-end text:name="r_studio"/></text:h>
      <text:p text:style-name="Text_20_body"><text:line-break/>
Download <text:a xlink:type="simple" xlink:href="https://csr.ufmg.br/dokuwiki/lib/exe/fetch.php?media=dinamica_1.0.3.tar.gz" text:style-name="Internet_20_link" text:visited-style-name="Visited_20_Internet_20_Link">Dinamica Package for R</text:a> and install it (using RStudio):</text:p>
      <text:p text:style-name="Preformatted_20_Text">Tools -&gt; Install Packages...</text:p>
      <text:p text:style-name="Text_20_body"><text:line-break/></text:p>
      <text:h text:style-name="Heading_20_4" text:outline-level="4"><text:bookmark-start text:name="__RefHeading___documentation_5"/><text:bookmark-start text:name="documentation"/>Documentation<text:bookmark-end text:name="__RefHeading___documentation_5"/><text:bookmark-end text:name="documentation"/></text:h>
      <text:p text:style-name="Text_20_body">The Dinamica R package contains all the documentation available on this page, including examples and R Studio references.</text:p>
      <text:h text:style-name="Heading_20_4" text:outline-level="4"><text:bookmark-start text:name="__RefHeading___session_6"/><text:bookmark-start text:name="session"/>Session<text:bookmark-end text:name="__RefHeading___session_6"/><text:bookmark-end text:name="session"/></text:h>
      <text:p text:style-name="Text_20_body">To connect to an existing session:</text:p>
      <text:p text:style-name="Preformatted_20_Text">Dinamica::openSession("DinamicaEGO") # "DinamicaEGO" is the session name.</text:p>
      <text:p text:style-name="Text_20_body"><text:line-break/></text:p>
      <text:h text:style-name="Heading_20_1" text:outline-level="1"><text:bookmark-start text:name="__RefHeading___send_and_receive_data_7"/><text:bookmark-start text:name="send_and_receive_data"/>Send and Receive Data<text:bookmark-end text:name="__RefHeading___send_and_receive_data_7"/><text:bookmark-end text:name="send_and_receive_data"/></text:h>
      <text:h text:style-name="Heading_20_2" text:outline-level="2"><text:bookmark-start text:name="__RefHeading___real_value_8"/><text:bookmark-start text:name="real_value"/>Real value<text:bookmark-end text:name="__RefHeading___real_value_8"/><text:bookmark-end text:name="real_value"/></text:h>
      <text:p text:style-name="Text_20_body">To send a Real value (e.g. 3.141592, the PI constant):</text:p>
      <table:table table:style-name="Table">
        <table:table-column table:style-name="odt_auto_style_table_column_4_1"/>
        <table:table-row>
          <table:table-cell office:value-type="string" table:style-name="PluginODTAutoStyle_TableCell_16">
            <text:p text:style-name="Preformatted_20_Text">Dinamica<text:span text:style-name="highlight_sy0">::</text:span><text:span text:style-name="highlight_me2">sendNumber</text:span><text:span text:style-name="highlight_br0">(</text:span><text:span text:style-name="highlight_nu0">3.141592</text:span><text:span text:style-name="highlight_br0">)</text:span><text:span text:style-name="highlight_sy0">;</text:span></text:p>
          </table:table-cell>
        </table:table-row>
      </table:table>
      <text:p text:style-name="Text_20_body"><text:line-break/>
To receive a Real value:</text:p>
      <table:table table:style-name="Table">
        <table:table-column table:style-name="odt_auto_style_table_column_5_1"/>
        <table:table-row>
          <table:table-cell office:value-type="string" table:style-name="PluginODTAutoStyle_TableCell_18">
            <text:p text:style-name="Preformatted_20_Text">myNumber <text:span text:style-name="highlight_sy0">&lt;-</text:span> Dinamica<text:span text:style-name="highlight_sy0">::</text:span><text:span text:style-name="highlight_me2">receiveNumber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received Real value will be stored in the <text:span text:style-name="Strong_20_Emphasis">myNumber</text:span> variable.
<text:line-break/>
<text:line-break/></text:p>
      <text:h text:style-name="Heading_20_2" text:outline-level="2"><text:bookmark-start text:name="__RefHeading___list_vector_of_real_values_9"/><text:bookmark-start text:name="list_vector_of_real_values"/>List / Vector of Real values<text:bookmark-end text:name="__RefHeading___list_vector_of_real_values_9"/><text:bookmark-end text:name="list_vector_of_real_values"/></text:h>
      <text:p text:style-name="Text_20_body">To send a list of Real values (e.g. 1, 2, 3, 4, 5):</text:p>
      <table:table table:style-name="Table">
        <table:table-column table:style-name="odt_auto_style_table_column_6_1"/>
        <table:table-row>
          <table:table-cell office:value-type="string" table:style-name="PluginODTAutoStyle_TableCell_20">
            <text:p text:style-name="Preformatted_20_Text">myList <text:span text:style-name="highlight_sy0">&lt;-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, <text:span text:style-name="highlight_nu0">5</text:span><text:span text:style-name="highlight_br0">)</text:span><text:span text:style-name="highlight_sy0">;</text:span><text:line-break/>Dinamica<text:span text:style-name="highlight_sy0">::</text:span><text:span text:style-name="highlight_me2">sendNumberVector</text:span><text:span text:style-name="highlight_br0">(</text:span>myList<text:span text:style-name="highlight_br0">)</text:span><text:span text:style-name="highlight_sy0">;</text:span></text:p>
          </table:table-cell>
        </table:table-row>
      </table:table>
      <text:p text:style-name="Text_20_body">In the above example, the user created <text:span text:style-name="Strong_20_Emphasis">myList</text:span> will be sent.
<text:line-break/>
<text:line-break/>
To receive a list of Real values:</text:p>
      <table:table table:style-name="Table">
        <table:table-column table:style-name="odt_auto_style_table_column_7_1"/>
        <table:table-row>
          <table:table-cell office:value-type="string" table:style-name="PluginODTAutoStyle_TableCell_22">
            <text:p text:style-name="Preformatted_20_Text">receivedList <text:span text:style-name="highlight_sy0">&lt;-</text:span> Dinamica<text:span text:style-name="highlight_sy0">::</text:span><text:span text:style-name="highlight_me2">receiveNumberVector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List</text:span> will store the contents of the received List of Real values.
<text:line-break/>
<text:line-break/></text:p>
      <text:h text:style-name="Heading_20_2" text:outline-level="2"><text:bookmark-start text:name="__RefHeading___lookup_table_10"/><text:bookmark-start text:name="lookup_table"/>Lookup Table<text:bookmark-end text:name="__RefHeading___lookup_table_10"/><text:bookmark-end text:name="lookup_table"/></text:h>
      <text:p text:style-name="Text_20_body">Consider the following <text:span text:style-name="Strong_20_Emphasis">LookupTable</text:span> stored on the variable <text:span text:style-name="Strong_20_Emphasis">myLUT</text:span>:</text:p>
      <table:table table:style-name="Table">
        <table:table-column table:style-name="odt_auto_style_table_column_8_1"/>
        <table:table-row>
          <table:table-cell office:value-type="string" table:style-name="PluginODTAutoStyle_TableCell_24">
            <text:p text:style-name="Preformatted_20_Text">myLUT <text:span text:style-name="highlight_sy0">&lt;-</text:span> <text:a xlink:type="simple" xlink:href="http://stat.ethz.ch/R-manual/R-devel/library/base/html/list.html" text:style-name="Internet_20_link" text:visited-style-name="Visited_20_Internet_20_Link"><text:span text:style-name="highlight_kw2">list</text:span></text:a><text:span text:style-name="highlight_br0">(</text:span> Keys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<text:span text:style-name="highlight_sy0">:</text:span><text:span text:style-name="highlight_nu0">5</text:span><text:span text:style-name="highlight_br0">)</text:span>, Values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<text:span text:style-name="highlight_sy0">:</text:span><text:span text:style-name="highlight_nu0">5</text:span><text:span text:style-name="highlight_br0">)</text:span> <text:span text:style-name="highlight_sy0">*</text:span> <text:span text:style-name="highlight_nu0">2</text:span> <text:span text:style-name="highlight_br0">)</text:span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Keys </text:p>
          </table:table-cell>
          <table:table-cell office:value-type="string" table:style-name="tableheader">
            <text:p text:style-name="Table_20_Heading"> Values  </text:p>
          </table:table-cell>
        </table:table-row>
        <table:table-row>
          <table:table-cell office:value-type="string" table:style-name="tablecell">
            <text:p text:style-name="tablealignleft">1     </text:p>
          </table:table-cell>
          <table:table-cell office:value-type="string" table:style-name="tablecell">
            <text:p text:style-name="tablealignleft"> 2       </text:p>
          </table:table-cell>
        </table:table-row>
        <table:table-row>
          <table:table-cell office:value-type="string" table:style-name="tablecell">
            <text:p text:style-name="tablealignleft">2     </text:p>
          </table:table-cell>
          <table:table-cell office:value-type="string" table:style-name="tablecell">
            <text:p text:style-name="tablealignleft"> 4       </text:p>
          </table:table-cell>
        </table:table-row>
        <table:table-row>
          <table:table-cell office:value-type="string" table:style-name="tablecell">
            <text:p text:style-name="tablealignleft">3     </text:p>
          </table:table-cell>
          <table:table-cell office:value-type="string" table:style-name="tablecell">
            <text:p text:style-name="tablealignleft"> 6       </text:p>
          </table:table-cell>
        </table:table-row>
        <table:table-row>
          <table:table-cell office:value-type="string" table:style-name="tablecell">
            <text:p text:style-name="tablealignleft">4     </text:p>
          </table:table-cell>
          <table:table-cell office:value-type="string" table:style-name="tablecell">
            <text:p text:style-name="tablealignleft"> 8       </text:p>
          </table:table-cell>
        </table:table-row>
        <table:table-row>
          <table:table-cell office:value-type="string" table:style-name="tablecell">
            <text:p text:style-name="tablealignleft">5     </text:p>
          </table:table-cell>
          <table:table-cell office:value-type="string" table:style-name="tablecell">
            <text:p text:style-name="tablealignleft"> 10      </text:p>
          </table:table-cell>
        </table:table-row>
      </table:table>
      <text:p text:style-name="Text_20_body">To send the <text:span text:style-name="Strong_20_Emphasis">myLUT</text:span> <text:span text:style-name="Strong_20_Emphasis">LookupTable</text:span>:</text:p>
      <table:table table:style-name="Table">
        <table:table-column table:style-name="odt_auto_style_table_column_10_1"/>
        <table:table-row>
          <table:table-cell office:value-type="string" table:style-name="PluginODTAutoStyle_TableCell_26">
            <text:p text:style-name="Preformatted_20_Text">Dinamica<text:span text:style-name="highlight_sy0">::</text:span><text:span text:style-name="highlight_me2">sendLookupTable</text:span><text:span text:style-name="highlight_br0">(</text:span>myLUT$Keys, myLUT$Values<text:span text:style-name="highlight_br0">)</text:span><text:span text:style-name="highlight_sy0">;</text:span></text:p>
          </table:table-cell>
        </table:table-row>
      </table:table>
      <text:p text:style-name="Text_20_body"><text:line-break/>
To receive a lookup table:</text:p>
      <table:table table:style-name="Table">
        <table:table-column table:style-name="odt_auto_style_table_column_11_1"/>
        <table:table-row>
          <table:table-cell office:value-type="string" table:style-name="PluginODTAutoStyle_TableCell_28">
            <text:p text:style-name="Preformatted_20_Text">receivedLUT <text:span text:style-name="highlight_sy0">&lt;-</text:span> Dinamica<text:span text:style-name="highlight_sy0">::</text:span><text:span text:style-name="highlight_me2">receiveLookupTable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LUT</text:span> will store the contents of the received LookupTable.
The columns 'Keys' (receivedLUT<text:span text:style-name="Strong_20_Emphasis">$</text:span>Keys) and 'Values' (receivedLUT<text:span text:style-name="Strong_20_Emphasis">$</text:span>Values) will contain the transferred Data.
<text:line-break/>
<text:line-break/></text:p>
      <text:h text:style-name="Heading_20_2" text:outline-level="2"><text:bookmark-start text:name="__RefHeading___table_11"/><text:bookmark-start text:name="table"/>Table<text:bookmark-end text:name="__RefHeading___table_11"/><text:bookmark-end text:name="table"/></text:h>
      <text:p text:style-name="Text_20_body">When transferring <text:span text:style-name="Strong_20_Emphasis">Tables</text:span>, extra caution must be taken (refer to <text:a xlink:type="simple" xlink:href="https://csr.ufmg.br/dokuwiki/doku.php?id=r_communication_utilities" text:style-name="Internet_20_link" text:visited-style-name="Visited_20_Internet_20_Link">this page</text:a> for auxiliar tools.)</text:p>
      <text:list text:style-name="Numbering_20_1" text:continue-numbering="false">
        <text:list-item>
          <text:p text:style-name="Numbering_20_1_Content_First"> <text:span text:style-name="Strong_20_Emphasis">Factor</text:span> columns must be converted to <text:span text:style-name="Strong_20_Emphasis">Character Vectors</text:span></text:p>
        </text:list-item>
        <text:list-item>
          <text:p text:style-name="Numbering_20_1_Content"> Key columns can contain the '*' character on their names (to indicate they represent unique values).</text:p>
        </text:list-item>
        <text:list-item>
          <text:p text:style-name="Numbering_20_1_Content_Last"> From R to Dinamica, the <text:span text:style-name="Strong_20_Emphasis">Table</text:span> variable <text:span text:style-name="Strong_20_Emphasis">must</text:span> have the <text:span text:style-name="Strong_20_Emphasis">DataFrame</text:span> type (or compatible).</text:p>
        </text:list-item>
      </text:list>
      <text:p text:style-name="Text_20_body"><text:line-break/>
Consider the following <text:span text:style-name="Strong_20_Emphasis">Table</text:span>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duct </text:p>
          </table:table-cell>
          <table:table-cell office:value-type="string" table:style-name="tableheader">
            <text:p text:style-name="Table_20_Heading"> Price </text:p>
          </table:table-cell>
          <table:table-cell office:value-type="string" table:style-name="tableheader">
            <text:p text:style-name="Table_20_Heading"> Stock Quantity </text:p>
          </table:table-cell>
        </table:table-row>
        <table:table-row>
          <table:table-cell office:value-type="string" table:style-name="tablecell">
            <text:p text:style-name="tablealignleft"> Rice    </text:p>
          </table:table-cell>
          <table:table-cell office:value-type="string" table:style-name="tablecell">
            <text:p text:style-name="tablealignleft"> 2.50  </text:p>
          </table:table-cell>
          <table:table-cell office:value-type="string" table:style-name="tablecell">
            <text:p text:style-name="tablealignleft"> 1e6            </text:p>
          </table:table-cell>
        </table:table-row>
        <table:table-row>
          <table:table-cell office:value-type="string" table:style-name="tablecell">
            <text:p text:style-name="tablealignleft"> Pasta   </text:p>
          </table:table-cell>
          <table:table-cell office:value-type="string" table:style-name="tablecell">
            <text:p text:style-name="tablealignleft"> 1.50  </text:p>
          </table:table-cell>
          <table:table-cell office:value-type="string" table:style-name="tablecell">
            <text:p text:style-name="tablealignleft"> 500            </text:p>
          </table:table-cell>
        </table:table-row>
        <table:table-row>
          <table:table-cell office:value-type="string" table:style-name="tablecell">
            <text:p text:style-name="tablealignleft"> Corn    </text:p>
          </table:table-cell>
          <table:table-cell office:value-type="string" table:style-name="tablecell">
            <text:p text:style-name="tablealignleft"> 0.50  </text:p>
          </table:table-cell>
          <table:table-cell office:value-type="string" table:style-name="tablecell">
            <text:p text:style-name="tablealignleft"> 1000           </text:p>
          </table:table-cell>
        </table:table-row>
      </table:table>
      <table:table table:style-name="Table">
        <table:table-column table:style-name="odt_auto_style_table_column_13_1"/>
        <table:table-row>
          <table:table-cell office:value-type="string" table:style-name="PluginODTAutoStyle_TableCell_30">
            <text:p text:style-name="Preformatted_20_Text">myTable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Product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Rice"</text:span>, <text:span text:style-name="highlight_st0">"Pasta"</text:span>, <text:span text:style-name="highlight_st0">"Corn"</text:span><text:span text:style-name="highlight_br0">)</text:span>, Price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2.5</text:span>, <text:span text:style-name="highlight_nu0">1.5</text:span>, <text:span text:style-name="highlight_nu0">0.5</text:span><text:span text:style-name="highlight_br0">)</text:span>, Quantity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1e6, <text:span text:style-name="highlight_nu0">500</text:span>, <text:span text:style-name="highlight_nu0">1000</text:span><text:span text:style-name="highlight_br0">)</text:span>, stringsAsFactors <text:span text:style-name="highlight_sy0">=</text:span> FALSE<text:span text:style-name="highlight_br0">)</text:span></text:p>
          </table:table-cell>
        </table:table-row>
      </table:table>
      <table:table table:style-name="PluginODTAutoStyle_Table_32">
        <table:table-column table:style-name="odt_auto_style_table_column_14_1"/>
        <table:table-column table:style-name="odt_auto_style_table_column_14_2"/>
        <table:table-row>
          <table:table-cell office:value-type="string" table:style-name="PluginODTAutoStyle_TableCell_33">
            <text:p text:style-name="PluginODTAutoStyle_Paragraph_34"><draw:frame draw:style-name="media" draw:name="5" text:anchor-type="as-char" draw:z-index="5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35">
            <text:p text:style-name="PluginODTAutoStyle_Paragraph_36">Notice the use of the <text:span text:style-name="Strong_20_Emphasis">stringAsFactors = FALSE</text:span> flag. This flag prevents R from converting the passed strings to Factors.</text:p>
          </table:table-cell>
        </table:table-row>
      </table:table>
      <text:p text:style-name="Text_20_body"><text:line-break/>
To send the <text:span text:style-name="Strong_20_Emphasis">myTable</text:span> <text:span text:style-name="Strong_20_Emphasis">Table</text:span>:</text:p>
      <table:table table:style-name="Table">
        <table:table-column table:style-name="odt_auto_style_table_column_15_1"/>
        <table:table-row>
          <table:table-cell office:value-type="string" table:style-name="PluginODTAutoStyle_TableCell_37">
            <text:p text:style-name="Preformatted_20_Text">Dinamica<text:span text:style-name="highlight_sy0">::</text:span><text:span text:style-name="highlight_me2">sendTable</text:span><text:span text:style-name="highlight_br0">(</text:span>myTable<text:span text:style-name="highlight_br0">)</text:span><text:span text:style-name="highlight_sy0">;</text:span></text:p>
          </table:table-cell>
        </table:table-row>
      </table:table>
      <table:table table:style-name="PluginODTAutoStyle_Table_39">
        <table:table-column table:style-name="odt_auto_style_table_column_16_1"/>
        <table:table-column table:style-name="odt_auto_style_table_column_16_2"/>
        <table:table-row>
          <table:table-cell office:value-type="string" table:style-name="PluginODTAutoStyle_TableCell_40">
            <text:p text:style-name="PluginODTAutoStyle_Paragraph_41"><draw:frame draw:style-name="media" draw:name="6" text:anchor-type="as-char" draw:z-index="6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2">
            <text:p text:style-name="PluginODTAutoStyle_Paragraph_43">We never specified which column is the <text:span text:style-name="Strong_20_Emphasis">Key</text:span> column. By default, the first column will be converted to the Key column.</text:p>
          </table:table-cell>
        </table:table-row>
      </table:table>
      <text:p text:style-name="Text_20_body"><text:line-break/>
<text:line-break/>
Suppose you want to send the following Table instead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ate         </text:p>
          </table:table-cell>
          <table:table-cell office:value-type="string" table:style-name="tableheader">
            <text:p text:style-name="Table_20_Heading"> City    </text:p>
          </table:table-cell>
          <table:table-cell office:value-type="string" table:style-name="tableheader">
            <text:p text:style-name="Table_20_Heading"> Population </text:p>
          </table:table-cell>
        </table:table-row>
        <table:table-row>
          <table:table-cell office:value-type="string" table:style-name="tablecell">
            <text:p text:style-name="tablealignleft"> Massachusetts </text:p>
          </table:table-cell>
          <table:table-cell office:value-type="string" table:style-name="tablecell">
            <text:p text:style-name="tablealignleft"> Boston  </text:p>
          </table:table-cell>
          <table:table-cell office:value-type="string" table:style-name="tablecell">
            <text:p text:style-name="tablealignleft"> 667137     </text:p>
          </table:table-cell>
        </table:table-row>
        <table:table-row>
          <table:table-cell office:value-type="string" table:style-name="tablecell">
            <text:p text:style-name="tablealignleft"> Massachusetts </text:p>
          </table:table-cell>
          <table:table-cell office:value-type="string" table:style-name="tablecell">
            <text:p text:style-name="tablealignleft"> Chelsea </text:p>
          </table:table-cell>
          <table:table-cell office:value-type="string" table:style-name="tablecell">
            <text:p text:style-name="tablealignleft"> 39398      </text:p>
          </table:table-cell>
        </table:table-row>
      </table:table>
      <table:table table:style-name="Table">
        <table:table-column table:style-name="odt_auto_style_table_column_18_1"/>
        <table:table-row>
          <table:table-cell office:value-type="string" table:style-name="PluginODTAutoStyle_TableCell_44">
            <text:p text:style-name="Preformatted_20_Text">myTable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State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Massachusetts"</text:span>, <text:span text:style-name="highlight_st0">"Massachusetts"</text:span><text:span text:style-name="highlight_br0">)</text:span>, City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Boston"</text:span>, <text:span text:style-name="highlight_st0">"Chelsea"</text:span><text:span text:style-name="highlight_br0">)</text:span>, Population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667137</text:span>, <text:span text:style-name="highlight_nu0">39398</text:span><text:span text:style-name="highlight_br0">)</text:span>, stringsAsFactors <text:span text:style-name="highlight_sy0">=</text:span> FALSE<text:span text:style-name="highlight_br0">)</text:span></text:p>
          </table:table-cell>
        </table:table-row>
      </table:table>
      <text:p text:style-name="Text_20_body">To send the new version of <text:span text:style-name="Strong_20_Emphasis">myTable</text:span>:</text:p>
      <table:table table:style-name="Table">
        <table:table-column table:style-name="odt_auto_style_table_column_19_1"/>
        <table:table-row>
          <table:table-cell office:value-type="string" table:style-name="PluginODTAutoStyle_TableCell_46">
            <text:p text:style-name="Preformatted_20_Text">Dinamica<text:span text:style-name="highlight_sy0">::</text:span><text:span text:style-name="highlight_me2">sendTable</text:span><text:span text:style-name="highlight_br0">(</text:span>myTable, <text:span text:style-name="highlight_nu0">2</text:span><text:span text:style-name="highlight_br0">)</text:span><text:span text:style-name="highlight_sy0">;</text:span></text:p>
          </table:table-cell>
        </table:table-row>
      </table:table>
      <table:table table:style-name="PluginODTAutoStyle_Table_48">
        <table:table-column table:style-name="odt_auto_style_table_column_20_1"/>
        <table:table-column table:style-name="odt_auto_style_table_column_20_2"/>
        <table:table-row>
          <table:table-cell office:value-type="string" table:style-name="PluginODTAutoStyle_TableCell_49">
            <text:p text:style-name="PluginODTAutoStyle_Paragraph_50"><draw:frame draw:style-name="media" draw:name="7" text:anchor-type="as-char" draw:z-index="7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51">
            <text:p text:style-name="PluginODTAutoStyle_Paragraph_52">Notice the extra parameter <text:span text:style-name="Strong_20_Emphasis">2</text:span>? This optional parameter tells Dinamica, how many Key columns are being sent, from the leftmost column.</text:p>
          </table:table-cell>
        </table:table-row>
      </table:table>
      <text:p text:style-name="Text_20_body"><text:line-break/>
To receive a table:</text:p>
      <table:table table:style-name="Table">
        <table:table-column table:style-name="odt_auto_style_table_column_21_1"/>
        <table:table-row>
          <table:table-cell office:value-type="string" table:style-name="PluginODTAutoStyle_TableCell_53">
            <text:p text:style-name="Preformatted_20_Text">receivedTable <text:span text:style-name="highlight_sy0">&lt;-</text:span> Dinamica<text:span text:style-name="highlight_sy0">::</text:span><text:span text:style-name="highlight_me2">receiveTable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Table</text:span> will store the contents of the received Table.
<text:line-break/>
<text:line-break/></text:p>
      <text:h text:style-name="Heading_20_2" text:outline-level="2"><text:bookmark-start text:name="__RefHeading___string_12"/><text:bookmark-start text:name="string"/>String<text:bookmark-end text:name="__RefHeading___string_12"/><text:bookmark-end text:name="string"/></text:h>
      <text:p text:style-name="Text_20_body">To send a string (e.g. “testing!”):</text:p>
      <table:table table:style-name="Table">
        <table:table-column table:style-name="odt_auto_style_table_column_22_1"/>
        <table:table-row>
          <table:table-cell office:value-type="string" table:style-name="PluginODTAutoStyle_TableCell_55">
            <text:p text:style-name="Preformatted_20_Text">Dinamica<text:span text:style-name="highlight_sy0">::</text:span><text:span text:style-name="highlight_me2">sendString</text:span><text:span text:style-name="highlight_br0">(</text:span><text:span text:style-name="highlight_st0">"testing!"</text:span><text:span text:style-name="highlight_br0">)</text:span><text:span text:style-name="highlight_sy0">;</text:span></text:p>
          </table:table-cell>
        </table:table-row>
      </table:table>
      <text:p text:style-name="Text_20_body"><text:line-break/>
To receive a string:</text:p>
      <table:table table:style-name="Table">
        <table:table-column table:style-name="odt_auto_style_table_column_23_1"/>
        <table:table-row>
          <table:table-cell office:value-type="string" table:style-name="PluginODTAutoStyle_TableCell_57">
            <text:p text:style-name="Preformatted_20_Text">receivedString <text:span text:style-name="highlight_sy0">&lt;-</text:span> Dinamica<text:span text:style-name="highlight_sy0">::</text:span><text:span text:style-name="highlight_me2">receiveString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String</text:span> will contain the received String value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2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table-cell-properties fo:padding="0.3cm" fo:border="0.002cm solid #000000"/>
    </style:style>
    <style:style style:name="PluginODTAutoStyle_Paragraph_36" style:family="paragraph">
      <style:paragraph-properties fo:padding="0.3cm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_39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40" style:family="table-cell">
      <style:paragraph-properties fo:text-align="center"/>
      <style:table-cell-properties fo:padding="0.1cm" fo:border="0.002cm solid #000000"/>
    </style:style>
    <style:style style:name="PluginODTAutoStyle_Paragraph_41" style:family="paragraph">
      <style:paragraph-properties fo:text-align="center" fo:padding="0.1cm"/>
    </style:style>
    <style:style style:name="PluginODTAutoStyle_TableCell_42" style:family="table-cell">
      <style:table-cell-properties fo:padding="0.3cm" fo:border="0.002cm solid #000000"/>
    </style:style>
    <style:style style:name="PluginODTAutoStyle_Paragraph_43" style:family="paragraph">
      <style:paragraph-properties fo:padding="0.3cm"/>
    </style:style>
    <style:style style:name="PluginODTAutoStyle_TableCell_44" style:family="table-cell">
      <style:table-cell-properties fo:border="0.06pt solid #8cacbb" fo:padding="0.049cm" fo:background-color="#f7f9fa"/>
    </style:style>
    <style:style style:name="PluginODTAutoStyle_Paragraph_45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46" style:family="table-cell">
      <style:table-cell-properties fo:border="0.06pt solid #8cacbb" fo:padding="0.049cm" fo:background-color="#f7f9fa"/>
    </style:style>
    <style:style style:name="PluginODTAutoStyle_Paragraph_47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_48" style:family="table">
      <style:table-properties table:align="center" style:shadow="#808080 0.18cm 0.18cm" style:rel-width="88%" style:width="425.2pt"/>
    </style:style>
    <style:style style:name="odt_auto_style_table_column_20_1" style:family="table-column">
      <style:table-column-properties style:column-width="1.5cm"/>
    </style:style>
    <style:style style:name="odt_auto_style_table_column_20_2" style:family="table-column">
      <style:table-column-properties style:column-width="13.5cm"/>
    </style:style>
    <style:style style:name="PluginODTAutoStyle_TableCell_49" style:family="table-cell">
      <style:paragraph-properties fo:text-align="center"/>
      <style:table-cell-properties fo:padding="0.1cm" fo:border="0.002cm solid #000000"/>
    </style:style>
    <style:style style:name="PluginODTAutoStyle_Paragraph_50" style:family="paragraph">
      <style:paragraph-properties fo:text-align="center" fo:padding="0.1cm"/>
    </style:style>
    <style:style style:name="PluginODTAutoStyle_TableCell_51" style:family="table-cell">
      <style:table-cell-properties fo:padding="0.3cm" fo:border="0.002cm solid #000000"/>
    </style:style>
    <style:style style:name="PluginODTAutoStyle_Paragraph_52" style:family="paragraph">
      <style:paragraph-properties fo:padding="0.3cm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communication</dc:title>
  </office:meta>
</office:document-meta>
</file>