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communication"/><text:bookmark-start text:name="__RefHeading___external_communication_1"/><text:bookmark-start text:name="external_communication"/>External Communication<text:bookmark-end text:name="__RefHeading___external_communication_1"/><text:bookmark-end text:name="external_communication"/></text:h>
      <text:p text:style-name="Text_20_body">Dinamica EGO can communicate with external applications by using the functors under the 'External Communication' folder in the Library.<text:line-break/>
To use the external communication tools, make sure a session is active by checking the status bar for 'Session name: name' (on) or 'External communication: off' (off).</text:p>
      <text:h text:style-name="Heading_20_3" text:outline-level="3"><text:bookmark-start text:name="__RefHeading___r_studio_2"/><text:bookmark-start text:name="r_studio"/>R Studio<text:bookmark-end text:name="__RefHeading___r_studio_2"/><text:bookmark-end text:name="r_studio"/></text:h>
      <text:p text:style-name="Text_20_body">The following packages are necessary for sending and receiving data. To install the packages, do:</text:p>
      <text:p text:style-name="Preformatted_20_Text">install.packages(c("Rcpp", "RcppProgress", "rbenchmark", "inline", "Runit"))</text:p>
      <text:p text:style-name="Text_20_body"><text:line-break/>
Then, install R Tools from <text:a xlink:type="simple" xlink:href="https://cran.r-project.org/bin/windows/Rtools/" text:style-name="Internet_20_link" text:visited-style-name="Visited_20_Internet_20_Link">https://cran.r-project.org/bin/windows/Rtools/</text:a> <text:line-break/>
<text:line-break/>
Download <text:a xlink:type="simple" xlink:href="https://csr.ufmg.br/dokuwiki/lib/exe/fetch.php?media=dinamica_1.0.tar.gz" text:style-name="Internet_20_link" text:visited-style-name="Visited_20_Internet_20_Link">Dinamica Package for R</text:a> and install it (using RStudio):</text:p>
      <text:p text:style-name="Preformatted_20_Text">Tools -&gt; Install Packages...</text:p>
      <text:p text:style-name="Text_20_body"><text:line-break/></text:p>
      <text:h text:style-name="Heading_20_4" text:outline-level="4"><text:bookmark-start text:name="__RefHeading___session_3"/><text:bookmark-start text:name="session"/>Session<text:bookmark-end text:name="__RefHeading___session_3"/><text:bookmark-end text:name="session"/></text:h>
      <text:p text:style-name="Text_20_body">To connect to an existing session:</text:p>
      <text:p text:style-name="Preformatted_20_Text">Dinamica::openSession("DinamicaEGO") where "DinamicaEGO" is the session name.</text:p>
      <text:p text:style-name="Text_20_body"><text:line-break/></text:p>
      <text:h text:style-name="Heading_20_4" text:outline-level="4"><text:bookmark-start text:name="__RefHeading___send_receive_data_4"/><text:bookmark-start text:name="send_receive_data"/>Send/Receive Data<text:bookmark-end text:name="__RefHeading___send_receive_data_4"/><text:bookmark-end text:name="send_receive_data"/></text:h>
      <text:p text:style-name="Text_20_body">Number:</text:p>
      <text:p text:style-name="Preformatted_20_Text">Dinamica::receiveNumber()<text:line-break/>Dinamica::sendNumber(number) where 'number' is the number to send.</text:p>
      <text:p text:style-name="Text_20_body"><text:line-break/>
List of numbers:</text:p>
      <text:p text:style-name="Preformatted_20_Text">Dinamica::receiveNumberVector()<text:line-break/>Dinamica::sendNumberVector(numberVector) where 'numberVector' is a collection of numbers.</text:p>
      <text:p text:style-name="Text_20_body"><text:line-break/>
Lookup Table:</text:p>
      <text:p text:style-name="Preformatted_20_Text">Dinamica::receiveLookupTable()<text:line-break/>Dinamica::sendLookupTable(keys, values) where 'keys' and 'values' are collections of numbers (of same siz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communication</dc:title>
  </office:meta>
</office:document-meta>
</file>