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number"/><text:bookmark-start text:name="__RefHeading___extract_struct_number_1"/><text:bookmark-start text:name="extract_struct_number"/>Extract Struct Number<text:bookmark-end text:name="__RefHeading___extract_struct_number_1"/><text:bookmark-end text:name="extract_struct_numb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a number stored in a Struct, such as the one returned by <text:a xlink:type="simple" xlink:href="https://csr.ufmg.br/dokuwiki/doku.php?id=calculate_r_expression" text:style-name="Internet_20_link" text:visited-style-name="Visited_20_Internet_20_Link">Calculate R Expression</text:a> or <text:a xlink:type="simple" xlink:href="https://csr.ufmg.br/dokuwiki/doku.php?id=calculate_python_expression" text:style-name="Internet_20_link" text:visited-style-name="Visited_20_Internet_20_Link">Calculate Python Expression</text:a>, by it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uct  </text:p>
          </table:table-cell>
          <table:table-cell office:value-type="string" table:style-name="tablecell">
            <text:p text:style-name="tablealignleft"> <text:a xlink:type="simple" xlink:href="https://csr.ufmg.br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containing the number to extract.  </text:p>
          </table:table-cell>
        </table:table-row>
        <table:table-row>
          <table:table-cell office:value-type="string" table:style-name="tablecell">
            <text:p text:style-name="tablealignleft"> Name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Name under which the number is stored in the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umber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Extracted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no number is stored under Name in Struct.</text:p>
      <text:p text:style-name="Text_20_body">This functor's banner shows the value of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StructNumb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number</dc:title>
  </office:meta>
</office:document-meta>
</file>