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"/><text:bookmark-start text:name="__RefHeading___folder_1"/><text:bookmark-start text:name="folder"/>Folder<text:bookmark-end text:name="__RefHeading___folder_1"/><text:bookmark-end text:name="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folder, directory, or zip fil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, directory, or zip file, or constant representing o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, directory, or zip fil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</dc:title>
  </office:meta>
</office:document-meta>
</file>