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t_elevation_graph_common_paths_summaries"/><text:bookmark-start text:name="__RefHeading___get_elevation_graph_common_paths_summaries_1"/><text:bookmark-start text:name="get_elevation_graph_common_paths_summaries"/>Get Elevation Graph Common Paths Summaries<text:bookmark-end text:name="__RefHeading___get_elevation_graph_common_paths_summaries_1"/><text:bookmark-end text:name="get_elevation_graph_common_paths_summari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retrieves the summaries of the elevation patches common between the paths of pseudo-top pairs to their respective bas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levation Graph </text:p>
          </table:table-cell>
          <table:table-cell office:value-type="string" table:style-name="tablecell">
            <text:p text:style-name="tablealignleft"> <text:a xlink:type="simple" xlink:href="https://csr.ufmg.br/dokuwiki/doku.php?id=elevation_graph_type" text:style-name="Internet_20_link" text:visited-style-name="Visited_20_Internet_20_Link">Elevation Graph Type</text:a>  </text:p>
          </table:table-cell>
          <table:table-cell office:value-type="string" table:style-name="tablecell">
            <text:p text:style-name="tablealignleft"> Elevation patch graph created from neighborhood relationships and their properties.  </text:p>
          </table:table-cell>
        </table:table-row>
        <table:table-row>
          <table:table-cell office:value-type="string" table:style-name="tablecell">
            <text:p text:style-name="tablealignleft"> Pseudo Top Pairs For Common Paths </text:p>
          </table:table-cell>
          <table:table-cell office:value-type="string" table:style-name="tablecell">
            <text:p text:style-name="tablealignleft"> <text:a xlink:type="simple" xlink:href="https://csr.ufmg.br/dokuwiki/doku.php?id=base_table_type" text:style-name="Internet_20_link" text:visited-style-name="Visited_20_Internet_20_Link">Base Table Type</text:a>  </text:p>
          </table:table-cell>
          <table:table-cell office:value-type="string" table:style-name="tablecell">
            <text:p text:style-name="tablealignleft"> Table representing pairs of elevation patch ids for which the nodes common to their respective paths from top to base will be retrieved. If it is a table, it must have the format “Top_Id1*:real, Top_Id2*:real, <text:span text:style-name="underline">unused</text:span>” (the value column is ignored). If it is a lookup table, its keys and corresponding values represent the pairs of patch ids. If the id of a patch is not defined in the graph, it will be ignor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lso Retrieve Lowest Nodes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retrieves the id of both the highest and lowest common elevation patch among those that are part of the common paths between the pseudo-tops and the bases. Otherwise, only the id of the highest common elevation patch will be retrieved, and the column corresponding to the lowest elevation patch in the result table will be filled with -9999. The default value is true.  </text:p>
          </table:table-cell>
        </table:table-row>
        <table:table-row>
          <table:table-cell office:value-type="string" table:style-name="tablecell">
            <text:p text:style-name="tablealignleft"> Pseudo Bases </text:p>
          </table:table-cell>
          <table:table-cell office:value-type="string" table:style-name="tablecell">
            <text:p text:style-name="tablealignleft"> <text:a xlink:type="simple" xlink:href="https://csr.ufmg.br/dokuwiki/doku.php?id=base_table_type" text:style-name="Internet_20_link" text:visited-style-name="Visited_20_Internet_20_Link">Base Table Type</text:a>  </text:p>
          </table:table-cell>
          <table:table-cell office:value-type="string" table:style-name="tablecell">
            <text:p text:style-name="tablealignleft"> Table whose keys correspond to the ids of elevation patches that can be treated as bases of the graph. For each top specified in “Pseudo Top Pairs For Common Paths”, if that table is not provided or the respective id is not present in it, the search uses the regular criterion to determine if a node is a base. If the id is present, it is accepted as a base if reached during the search for the corresponding top, and none of that node's child nodes will be analyzed. The default value is null.  </text:p>
          </table:table-cell>
        </table:table-row>
        <table:table-row>
          <table:table-cell office:value-type="string" table:style-name="tablecell">
            <text:p text:style-name="tablealignleft"> Maximum Nodes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aximum number of nodes that can be visited between the top elevation patch and the corresponding base. If this quantity is exceeded, the top will be ignored. If 0, the maximum number of visited nodes is unlimited. The default value is 0.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mmon Path Summaries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able containing information about the elevation patches common between the paths of pseudo-top pairs to their respective bases, in the format “Top_Id1*:real, Top_Id2*:real, Highest_Path_Id:real, Lowest_Path_Id:real”. If a pair from the “Pseudo Top Pairs For Common Paths” table was ignored, the corresponding entry will not be present. If “Also Retrieve Lowest Nodes” is false, the “Lowest_Path_Id” column will be filled with -9999.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elevation_graph" text:style-name="Internet_20_link" text:visited-style-name="Visited_20_Internet_20_Link"> Elevation Graph</text:a></text:p>
      <text:h text:style-name="Heading_20_2" text:outline-level="2"><text:bookmark-start text:name="__RefHeading___notes_7"/><text:bookmark-start text:name="notes"/>Notes<text:bookmark-end text:name="__RefHeading___notes_7"/><text:bookmark-end text:name="notes"/></text:h>
      <text:p text:style-name="Text_20_body">Retrieves information about the elevation patches common between the paths of pairs of pseudo-tops and their respective bases in the elevation graph, considering either all reachable bases or only the lowest-elevation one for each top, depending on the same base-search criteria used by <text:a xlink:type="simple" xlink:href="https://csr.ufmg.br/dokuwiki/doku.php?id=find_elevation_graph_bases" text:style-name="Internet_20_link" text:visited-style-name="Visited_20_Internet_20_Link">Find Elevation Graph Bases</text:a> and <text:a xlink:type="simple" xlink:href="https://csr.ufmg.br/dokuwiki/doku.php?id=find_elevation_graph_paths" text:style-name="Internet_20_link" text:visited-style-name="Visited_20_Internet_20_Link">Find Elevation Graph Paths</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GetElevationGraphCommonPathsSummar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get_elevation_graph_common_paths_summaries</dc:title>
  </office:meta>
</office:document-meta>
</file>