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elevation_graph_tops_and_bases"/><text:bookmark-start text:name="__RefHeading___get_elevation_graph_tops_and_bases_1"/><text:bookmark-start text:name="get_elevation_graph_tops_and_bases"/>Get Elevation Graph Tops And Bases<text:bookmark-end text:name="__RefHeading___get_elevation_graph_tops_and_bases_1"/><text:bookmark-end text:name="get_elevation_graph_tops_and_bas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the list of patches that correspond to local maxima and minima from the elevation patch graph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levation Graph </text:p>
          </table:table-cell>
          <table:table-cell office:value-type="string" table:style-name="tablecell">
            <text:p text:style-name="tablealignleft"> <text:a xlink:type="simple" xlink:href="https://csr.ufmg.br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Graph of elevation patches created from the neighborhood relationships and their propert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ops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List of properties of elevation patches corresponding to local maxima. The table has format “id*:real, elevation:real, area:real, slope:real”.  </text:p>
          </table:table-cell>
        </table:table-row>
        <table:table-row>
          <table:table-cell office:value-type="string" table:style-name="tablecell">
            <text:p text:style-name="tablealignleft"> Bases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List of properties of elevation patches corresponding to local minima. The table has format “id*:real, elevation:real, area:real, slope:real”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elevation_graph" text:style-name="Internet_20_link" text:visited-style-name="Visited_20_Internet_20_Link"> Elevation Graph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etrieves the list of patches that correspond to local maxima and minima from the elevation patch graph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ElevationGraphTopsAndBas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elevation_graph_tops_and_bases</dc:title>
  </office:meta>
</office:document-meta>
</file>