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projection_info"/><text:bookmark-start text:name="__RefHeading___get_projection_info_1"/><text:bookmark-start text:name="get_projection_info"/>Get Projection Info<text:bookmark-end text:name="__RefHeading___get_projection_info_1"/><text:bookmark-end text:name="get_projection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rieves descriptive information about a projection, in several standard representatio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csr.ufmg.br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Projection whose information will be retriev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KT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 expressed in WKT (well-known text) syntax.  </text:p>
          </table:table-cell>
        </table:table-row>
        <table:table-row>
          <table:table-cell office:value-type="string" table:style-name="tablecell">
            <text:p text:style-name="tablealignleft"> ERMapper Equivalent Projection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's name using the equivalent ERMapper keyword, or an empty string if it has no ERMapper equivalent.  </text:p>
          </table:table-cell>
        </table:table-row>
        <table:table-row>
          <table:table-cell office:value-type="string" table:style-name="tablecell">
            <text:p text:style-name="tablealignleft"> ERMapper Equivalent Datum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's datum name using the equivalent ERMapper keyword, or an empty string if it has no ERMapper equivalent.  </text:p>
          </table:table-cell>
        </table:table-row>
        <table:table-row>
          <table:table-cell office:value-type="string" table:style-name="tablecell">
            <text:p text:style-name="tablealignleft"> ERMapper Equivalent Unit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's unit name using the equivalent ERMapper keyword, or an empty string if it has no ERMapper equivalent.  </text:p>
          </table:table-cell>
        </table:table-row>
        <table:table-row>
          <table:table-cell office:value-type="string" table:style-name="tablecell">
            <text:p text:style-name="tablealignleft"> UTM Hemisphere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UTM hemisphere code, if Projection is UTM: 1 = North Hemisphere, 2 = South Hemisphere, -1 = not UTM.  </text:p>
          </table:table-cell>
        </table:table-row>
        <table:table-row>
          <table:table-cell office:value-type="string" table:style-name="tablecell">
            <text:p text:style-name="tablealignleft"> UTM Zone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UTM zone code, if Projection is UTM, or -1 otherwise.  </text:p>
          </table:table-cell>
        </table:table-row>
        <table:table-row>
          <table:table-cell office:value-type="string" table:style-name="tablecell">
            <text:p text:style-name="tablealignleft"> Coordinate Type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Coordinate type code: 1 = Eastings/Northings, 2 = Latitude/Longitude, -1 = undefined.  </text:p>
          </table:table-cell>
        </table:table-row>
        <table:table-row>
          <table:table-cell office:value-type="string" table:style-name="tablecell">
            <text:p text:style-name="tablealignleft"> Proj4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Projection expressed in PROJ.4 syntax.  </text:p>
          </table:table-cell>
        </table:table-row>
        <table:table-row>
          <table:table-cell office:value-type="string" table:style-name="tablecell">
            <text:p text:style-name="tablealignleft"> EPSG Code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Projection's EPSG code, if it has one, or -1 otherwis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Projection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projection_info</dc:title>
  </office:meta>
</office:document-meta>
</file>