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t_table_keys"/><text:bookmark-start text:name="__RefHeading___get_table_keys_1"/><text:bookmark-start text:name="get_table_keys"/>Get Table Keys<text:bookmark-end text:name="__RefHeading___get_table_keys_1"/><text:bookmark-end text:name="get_table_key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a table mapping unique real identifiers to the keys of the first key column of a given table or lookup table. In case the keys of the given table are represented by real numbers, those numbers themselves are used as the unique identifier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csr.ufmg.br/dokuwiki/doku.php?id=base_table_type" text:style-name="Internet_20_link" text:visited-style-name="Visited_20_Internet_20_Link">Base Table Type</text:a>  </text:p>
          </table:table-cell>
          <table:table-cell office:value-type="string" table:style-name="tablecell">
            <text:p text:style-name="tablealignleft"> Table or lookup table whose first key column's keys will be returned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Keys  </text:p>
          </table:table-cell>
          <table:table-cell office:value-type="string" table:style-name="tablecell">
            <text:p text:style-name="tablealignleft"> <text:a xlink:type="simple" xlink:href="https://csr.ufmg.br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Table mapping unique real identifiers to the keys of the input table's first key column, in the format “Key*:real, Value”. The Value column has the same type as the input table's first key column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If the first key column of Table is of type Real, its own values are used as the Key identifiers, so Key and Value hold the same numbers.</text:p>
      <text:p text:style-name="Text_20_body">If the first key column of Table is of type String, each unique string value is assigned a sequential real identifier (1, 2, 3, and so on), stored in Key, while the original string is kept in Valu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GetTableKey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t_table_keys</dc:title>
  </office:meta>
</office:document-meta>
</file>