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row"/><text:bookmark-start text:name="__RefHeading___add_table_column_1"/><text:bookmark-start text:name="add_table_column"/>Add Table Column<text:bookmark-end text:name="__RefHeading___add_table_column_1"/><text:bookmark-end text:name="add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row from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Keys corresponding to the desired row.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to extract the row from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Row extracted from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row</dc:title>
  </office:meta>
</office:document-meta>
</file>