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value"/><text:bookmark-start text:name="__RefHeading___get_table_value_1"/><text:bookmark-start text:name="get_table_value"/>Get Table Value<text:bookmark-end text:name="__RefHeading___get_table_value_1"/><text:bookmark-end text:name="get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value from a tabl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to extract the value from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Keys corresponding to the desired value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Column name or index where the value is loca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is value to be returned if any of the keys is not present in the table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Value extracted from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given keys are not found in the input table and the “Value If Not Found” parameter is not provided, an error will be report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value</dc:title>
  </office:meta>
</office:document-meta>
</file>