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up"/><text:bookmark-start text:name="__RefHeading___group_1"/><text:bookmark-start text:name="group"/>Group<text:bookmark-end text:name="__RefHeading___group_1"/><text:bookmark-end text:name="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as a single step. This container has no effect of its own beyond organizing part of a model visually, or forcing an execution order through its Sequence Input and Sequence Output por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1"/>Group<text:bookmark-end text:name="__RefHeading___group_6"/><text:bookmark-end text:name="group1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Group is a convenient way to group a set of functors visually; they do not need to be connected to one another to form a data flow chai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roup</dc:title>
  </office:meta>
</office:document-meta>
</file>