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3.4680572349859cm"><draw:image xlink:href="Pictures/24c79bdf8b0572fca16f5279badb0bb9.jpg" xlink:type="simple" xlink:show="embed" xlink:actuate="onLoad"/></draw:frame></text:p>
      <text:h text:style-name="Heading_20_2" text:outline-level="2"><text:bookmark text:name="guidebook_introducti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Welcome to Dinamica EGO!</text:p>
      <text:p text:style-name="Text_20_body">A <text:span text:style-name="Strong_20_Emphasis">E</text:span>nvironment for <text:span text:style-name="Strong_20_Emphasis">G</text:span>eoprocessing <text:span text:style-name="Strong_20_Emphasis">O</text:span>bjects with simplicity, flexibility and good performance, optimizing speed and computer resources.</text:p>
      <text:p text:style-name="Text_20_body"><text:span text:style-name="Strong_20_Emphasis">In this section will you learn What Dinamica EGO is, What a functor is and What this guidebook is about.</text:span></text:p>
      <text:h text:style-name="Heading_20_5" text:outline-level="5"><text:bookmark-start text:name="__RefHeading___what_dinamica_ego_is_2"/><text:bookmark-start text:name="what_dinamica_ego_is"/>What Dinamica EGO is?<text:bookmark-end text:name="__RefHeading___what_dinamica_ego_is_2"/><text:bookmark-end text:name="what_dinamica_ego_is"/></text:h>
      <text:p text:style-name="Text_20_body"><text:span text:style-name="Strong_20_Emphasis">Dinamica EGO</text:span> is a modeling environment, with outstanding possibilities for the design from the very simple static spatial model to very complex dynamic ones, which can ultimately involve nested iterations, dynamic feedbacks, multi-region approach, manipulation and algebraic combination of data in several formats, such as maps, tables, matrices and constants, decision processes for bifurcating and joining execution pipelines, and a series of complex spatial algorithms for the analysis and simulation of space-time phenomena.</text:p>
      <text:p text:style-name="Text_20_body">The aim of this guidebook is to introduce the user to the innumerous possibilities of <text:span text:style-name="Strong_20_Emphasis">Dinamica EGO</text:span> for the design of models that can fully represent the complexity of various geographic phenomena.</text:p>
      <text:h text:style-name="Heading_20_5" text:outline-level="5"><text:bookmark-start text:name="__RefHeading___in_this_new_guidebook_3"/><text:bookmark-start text:name="in_this_new_guidebook"/>In this new Guidebook:<text:bookmark-end text:name="__RefHeading___in_this_new_guidebook_3"/><text:bookmark-end text:name="in_this_new_guide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introduction</dc:title>
  </office:meta>
</office:document-meta>
</file>