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ndex_or_name"/><text:bookmark-start text:name="__RefHeading___index_or_name_1"/><text:bookmark-start text:name="index_or_name"/>Index Or Name<text:bookmark-end text:name="__RefHeading___index_or_name_1"/><text:bookmark-end text:name="index_or_name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Declares a value that can hold either an index or a name, so that it can be reused as the input to more than one functor instead of repeating the same constant throughout the model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Constant  </text:p>
          </table:table-cell>
          <table:table-cell office:value-type="string" table:style-name="tablecell">
            <text:p text:style-name="tablealignleft"> <text:a xlink:type="simple" xlink:href="https://csr.ufmg.br/dokuwiki/doku.php?id=index_or_name_type" text:style-name="Internet_20_link" text:visited-style-name="Visited_20_Internet_20_Link">Index Or Name Type</text:a>  </text:p>
          </table:table-cell>
          <table:table-cell office:value-type="string" table:style-name="tablecell">
            <text:p text:style-name="tablealignleft"> Value or constant representing an index or a name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ext:p text:style-name="Text_20_body">None.</text:p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Object  </text:p>
          </table:table-cell>
          <table:table-cell office:value-type="string" table:style-name="tablecell">
            <text:p text:style-name="tablealignleft"> <text:a xlink:type="simple" xlink:href="https://csr.ufmg.br/dokuwiki/doku.php?id=index_or_name_type" text:style-name="Internet_20_link" text:visited-style-name="Visited_20_Internet_20_Link">Index Or Name Type</text:a>  </text:p>
          </table:table-cell>
          <table:table-cell office:value-type="string" table:style-name="tablecell">
            <text:p text:style-name="tablealignleft"> Value or constant representing an index or a name provided as the functor input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csr.ufmg.br/dokuwiki/doku.php?id=functor_list#control" text:style-name="Internet_20_link" text:visited-style-name="Visited_20_Internet_20_Link"> Control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None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IndexOrNam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index_or_name</dc:title>
  </office:meta>
</office:document-meta>
</file>