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er_value"/><text:bookmark-start text:name="__RefHeading___integer_1"/><text:bookmark-start text:name="integer"/>Integer<text:bookmark-end text:name="__RefHeading___integer_1"/><text:bookmark-end text:name="integ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nteger value constan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nteger value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nteger value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nteger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teger_value</dc:title>
  </office:meta>
</office:document-meta>
</file>