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55bca76b7647c9e0237f866ca98bff.png"/>
  <manifest:file-entry manifest:media-type="image/png" manifest:full-path="Pictures/2c0ad86a22e12f1da3cae5ff4434a4b9.png"/>
  <manifest:file-entry manifest:media-type="image/png" manifest:full-path="Pictures/ad83a6cc6a31a34eb2ac3553eab6d6e3.png"/>
  <manifest:file-entry manifest:media-type="image/png" manifest:full-path="Pictures/35d4a7134991d00e9c5013f30bb8b72e.png"/>
  <manifest:file-entry manifest:media-type="image/png" manifest:full-path="Pictures/ee05d0940f2cc74981474841cf698152.png"/>
  <manifest:file-entry manifest:media-type="image/png" manifest:full-path="Pictures/c9aa33f968c41f3c9734c0ee1d999fb7.png"/>
  <manifest:file-entry manifest:media-type="image/png" manifest:full-path="Pictures/9c98999eeed6b8dedf7245433e02d74e.png"/>
  <manifest:file-entry manifest:media-type="image/png" manifest:full-path="Pictures/e25e2e5b4afd208550927d0ef2901ae8.png"/>
  <manifest:file-entry manifest:media-type="image/png" manifest:full-path="Pictures/2a9e2fb4c7f71dcc5f78ecbd844755fe.png"/>
  <manifest:file-entry manifest:media-type="image/png" manifest:full-path="Pictures/16aefd9d44706b942918da20c06ebc9c.png"/>
  <manifest:file-entry manifest:media-type="image/png" manifest:full-path="Pictures/e377b46c637b297948a5219032189c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rface_elements"/><text:bookmark-start text:name="__RefHeading___interface_elements_1"/><text:bookmark-start text:name="interface_elements"/>Interface Elements<text:bookmark-end text:name="__RefHeading___interface_elements_1"/><text:bookmark-end text:name="interface_elements"/></text:h>
      <text:p text:style-name="Text_20_body">Here is a description of the main elements of the graphical interface:</text:p>
      <text:p text:style-name="Text_20_body"><draw:frame draw:style-name="mediacenter" draw:name="Dinamica EGO Legend" text:anchor-type="paragraph" draw:z-index="0" svg:width="33.866666666667cm" style:rel-width="100%"><draw:text-box><text:p text:style-name="legendcenter"><draw:frame draw:style-name="mediacenter" draw:name="Dinamica EGO" text:anchor-type="paragraph" draw:z-index="0" svg:width="33.866666666667cm" style:rel-width="100%" svg:height="19.05cm" style:rel-height="scale"><draw:image xlink:href="Pictures/9755bca76b7647c9e0237f866ca98bff.png" xlink:type="simple" xlink:show="embed" xlink:actuate="onLoad"/></draw:frame>Dinamica EGO</text:p></draw:text-box></draw:frame></text:p>
      <text:h text:style-name="Heading_20_3" text:outline-level="3"><text:bookmark-start text:name="__RefHeading___functor_library_2"/><text:bookmark-start text:name="functor_library"/>Functor Library<text:bookmark-end text:name="__RefHeading___functor_library_2"/><text:bookmark-end text:name="functor_library"/></text:h>
      <text:p text:style-name="Text_20_body">Shows functors and submodels.</text:p>
      <text:p text:style-name="Text_20_body">The user can search for specific submodels and iteract with them, viewing the functor documentation, marking functors as favorites etc.</text:p>
      <text:p text:style-name="Text_20_body">You can drag functor e submodels from the library to the model presentation area to use them in your model.</text:p>
      <text:h text:style-name="Heading_20_3" text:outline-level="3"><text:bookmark-start text:name="__RefHeading___functor_library_bar_3"/><text:bookmark-start text:name="functor_library_bar"/>Functor Library Bar<text:bookmark-end text:name="__RefHeading___functor_library_bar_3"/><text:bookmark-end text:name="functor_library_bar"/></text:h>
      <text:p text:style-name="Text_20_body">Allows the user to interact with any functor or submodel available at the functor library.</text:p>
      <text:p text:style-name="Text_20_body">The options displayed on the bar depend on the kind of functor selected (regular functor, submodel, local submodel etc).</text:p>
      <text:p text:style-name="Text_20_body"><draw:frame draw:style-name="mediacenter" draw:name="Functor Library Bar Legend" text:anchor-type="paragraph" draw:z-index="0" svg:width="10.292291666667cm"><draw:text-box><text:p text:style-name="legendcenter"><draw:frame draw:style-name="mediacenter" draw:name="Functor Library Bar" text:anchor-type="paragraph" draw:z-index="1" svg:width="10.292291666667cm" svg:height="15.689791666667cm"><draw:image xlink:href="Pictures/2c0ad86a22e12f1da3cae5ff4434a4b9.png" xlink:type="simple" xlink:show="embed" xlink:actuate="onLoad"/></draw:frame>Functor Library Bar</text:p></draw:text-box></draw:frame></text:p>
      <text:h text:style-name="Heading_20_3" text:outline-level="3"><text:bookmark-start text:name="__RefHeading___model_presentation_4"/><text:bookmark-start text:name="model_presentation"/>Model Presentation<text:bookmark-end text:name="__RefHeading___model_presentation_4"/><text:bookmark-end text:name="model_presentation"/></text:h>
      <text:p text:style-name="Text_20_body">Main painel where all models are presented.</text:p>
      <text:p text:style-name="Text_20_body"><draw:frame draw:style-name="mediacenter" draw:name="Model Presentation Legend" text:anchor-type="paragraph" draw:z-index="0" svg:width="33.866666666667cm" style:rel-width="100%"><draw:text-box><text:p text:style-name="legendcenter"><draw:frame draw:style-name="mediacenter" draw:name="Model Presentation" text:anchor-type="paragraph" draw:z-index="2" svg:width="33.866666666667cm" style:rel-width="100%" svg:height="19.05cm" style:rel-height="scale"><draw:image xlink:href="Pictures/ad83a6cc6a31a34eb2ac3553eab6d6e3.png" xlink:type="simple" xlink:show="embed" xlink:actuate="onLoad"/></draw:frame>Model Presentation</text:p></draw:text-box></draw:frame></text:p>
      <text:p text:style-name="Text_20_body">To open an existent model, drag the corresponding model script file from Windows File Explorer to the model presentation panel.</text:p>
      <text:h text:style-name="Heading_20_3" text:outline-level="3"><text:bookmark-start text:name="__RefHeading___model_selection_tabs_5"/><text:bookmark-start text:name="model_selection_tabs"/>Model Selection Tabs<text:bookmark-end text:name="__RefHeading___model_selection_tabs_5"/><text:bookmark-end text:name="model_selection_tabs"/></text:h>
      <text:p text:style-name="Text_20_body">Tabs use to select the current model.</text:p>
      <text:p text:style-name="Text_20_body"><draw:frame draw:style-name="mediacenter" draw:name="Model Selection Tabs Legend" text:anchor-type="paragraph" draw:z-index="0" svg:width="33.866666666667cm" style:rel-width="100%"><draw:text-box><text:p text:style-name="legendcenter"><draw:frame draw:style-name="mediacenter" draw:name="Model Selection Tabs" text:anchor-type="paragraph" draw:z-index="3" svg:width="33.866666666667cm" style:rel-width="100%" svg:height="10.371666666667cm" style:rel-height="scale"><draw:image xlink:href="Pictures/35d4a7134991d00e9c5013f30bb8b72e.png" xlink:type="simple" xlink:show="embed" xlink:actuate="onLoad"/></draw:frame>Model Selection Tabs</text:p></draw:text-box></draw:frame></text:p>
      <text:h text:style-name="Heading_20_3" text:outline-level="3"><text:bookmark-start text:name="__RefHeading___functor_action_bar_6"/><text:bookmark-start text:name="functor_action_bar"/>Functor Action Bar<text:bookmark-end text:name="__RefHeading___functor_action_bar_6"/><text:bookmark-end text:name="functor_action_bar"/></text:h>
      <text:p text:style-name="Text_20_body">Allows the user to interact with the selected functor editing, commenting, inspecting etc.</text:p>
      <text:p text:style-name="Text_20_body"><draw:frame draw:style-name="mediacenter" draw:name="Functor Action Bar Legend" text:anchor-type="paragraph" draw:z-index="0" svg:width="20.558125cm" style:rel-width="100%"><draw:text-box><text:p text:style-name="legendcenter"><draw:frame draw:style-name="mediacenter" draw:name="Functor Action Bar" text:anchor-type="paragraph" draw:z-index="4" svg:width="20.558125cm" style:rel-width="100%" svg:height="12.356041666667cm" style:rel-height="scale"><draw:image xlink:href="Pictures/ee05d0940f2cc74981474841cf698152.png" xlink:type="simple" xlink:show="embed" xlink:actuate="onLoad"/></draw:frame>Functor Action Bar</text:p></draw:text-box></draw:frame></text:p>
      <text:p text:style-name="Text_20_body">The operations available depend on the selected functor.</text:p>
      <text:h text:style-name="Heading_20_3" text:outline-level="3"><text:bookmark-start text:name="__RefHeading___connection_action_bar_7"/><text:bookmark-start text:name="connection_action_bar"/>Connection Action Bar<text:bookmark-end text:name="__RefHeading___connection_action_bar_7"/><text:bookmark-end text:name="connection_action_bar"/></text:h>
      <text:p text:style-name="Text_20_body">Allows the user to interact with the selected connection.</text:p>
      <text:p text:style-name="Text_20_body"><draw:frame draw:style-name="mediacenter" draw:name="Connection Action Bar Legend" text:anchor-type="paragraph" draw:z-index="0" svg:width="29.421666666667cm" style:rel-width="100%"><draw:text-box><text:p text:style-name="legendcenter"><draw:frame draw:style-name="mediacenter" draw:name="Connection Action Bar" text:anchor-type="paragraph" draw:z-index="5" svg:width="29.421666666667cm" style:rel-width="100%" svg:height="15.5575cm" style:rel-height="scale"><draw:image xlink:href="Pictures/c9aa33f968c41f3c9734c0ee1d999fb7.png" xlink:type="simple" xlink:show="embed" xlink:actuate="onLoad"/></draw:frame>Connection Action Bar</text:p></draw:text-box></draw:frame></text:p>
      <text:h text:style-name="Heading_20_3" text:outline-level="3"><text:bookmark-start text:name="__RefHeading___local_submodel_selection_tabs_8"/><text:bookmark-start text:name="local_submodel_selection_tabs"/>Local Submodel Selection Tabs<text:bookmark-end text:name="__RefHeading___local_submodel_selection_tabs_8"/><text:bookmark-end text:name="local_submodel_selection_tabs"/></text:h>
      <text:p text:style-name="Text_20_body">Tabs use to select the current local submodel or the main model.</text:p>
      <text:p text:style-name="Text_20_body">The main model uses the name “( Model )”. The local submodels have custom names and also uses a custom icon.</text:p>
      <text:p text:style-name="Text_20_body"><draw:frame draw:style-name="mediacenter" draw:name="Local Submodel Selection Tabs Legend" text:anchor-type="paragraph" draw:z-index="0" svg:width="15.663333333333cm"><draw:text-box><text:p text:style-name="legendcenter"><draw:frame draw:style-name="mediacenter" draw:name="Local Submodel Selection Tabs" text:anchor-type="paragraph" draw:z-index="6" svg:width="15.663333333333cm" svg:height="19.023541666667cm"><draw:image xlink:href="Pictures/9c98999eeed6b8dedf7245433e02d74e.png" xlink:type="simple" xlink:show="embed" xlink:actuate="onLoad"/></draw:frame>Local Submodel Selection Tabs</text:p></draw:text-box></draw:frame></text:p>
      <text:h text:style-name="Heading_20_3" text:outline-level="3"><text:bookmark-start text:name="__RefHeading___model_overview_9"/><text:bookmark-start text:name="model_overview"/>Model Overview<text:bookmark-end text:name="__RefHeading___model_overview_9"/><text:bookmark-end text:name="model_overview"/></text:h>
      <text:p text:style-name="Text_20_body">Overview of the current model or local submodel.</text:p>
      <text:p text:style-name="Text_20_body">It can be used to zoom and pan the current model view.</text:p>
      <text:p text:style-name="Text_20_body"><draw:frame draw:style-name="mediacenter" draw:name="Model Overview Legend" text:anchor-type="paragraph" draw:z-index="0" svg:width="14.869583333333cm"><draw:text-box><text:p text:style-name="legendcenter"><draw:frame draw:style-name="mediacenter" draw:name="Model Overview" text:anchor-type="paragraph" draw:z-index="7" svg:width="14.869583333333cm" svg:height="12.170833333333cm"><draw:image xlink:href="Pictures/e25e2e5b4afd208550927d0ef2901ae8.png" xlink:type="simple" xlink:show="embed" xlink:actuate="onLoad"/></draw:frame>Model Overview</text:p></draw:text-box></draw:frame></text:p>
      <text:p text:style-name="Text_20_body">Drag the visualization square using the left mouse button to pan the model view.</text:p>
      <text:p text:style-name="Text_20_body"><draw:frame draw:style-name="mediacenter" draw:name="8" text:anchor-type="paragraph" draw:z-index="8" svg:width="8.6783333333333cm" svg:height="5.159375cm"><draw:image xlink:href="Pictures/2a9e2fb4c7f71dcc5f78ecbd844755fe.png" xlink:type="simple" xlink:show="embed" xlink:actuate="onLoad"/></draw:frame></text:p>
      <text:p text:style-name="Text_20_body">Drag the marker on the lower-right side of the visualization square using the left mouse button to zoom in and out. </text:p>
      <text:p text:style-name="Text_20_body"><draw:frame draw:style-name="mediacenter" draw:name="9" text:anchor-type="paragraph" draw:z-index="9" svg:width="8.6783333333333cm" svg:height="5.159375cm"><draw:image xlink:href="Pictures/16aefd9d44706b942918da20c06ebc9c.png" xlink:type="simple" xlink:show="embed" xlink:actuate="onLoad"/></draw:frame></text:p>
      <text:h text:style-name="Heading_20_3" text:outline-level="3"><text:bookmark-start text:name="__RefHeading___issue_panel_10"/><text:bookmark-start text:name="issue_panel"/>Issue Panel<text:bookmark-end text:name="__RefHeading___issue_panel_10"/><text:bookmark-end text:name="issue_panel"/></text:h>
      <text:p text:style-name="Text_20_body">Presents a list of functors and their corresponding critical and non-critical issues.</text:p>
      <text:p text:style-name="Text_20_body">Double click an issue to locate the corresponding functor on the current model or submodel. You can also search for specific issues using the search field.</text:p>
      <text:list text:style-name="List_20_1" text:continue-numbering="false">
        <text:list-item>
          <text:p text:style-name="LastListParagraph_List_20_1_Content_First"> Warnings are non-critical issues and might not prevent the model from executing correctly.</text:p>
        </text:list-item>
      </text:list>
      <text:list text:style-name="List_20_1" text:continue-numbering="false">
        <text:list-item>
          <text:p text:style-name="LastListParagraph_List_20_1_Content_First"> Errors are critical issues that will prevent model execution from completing.</text:p>
        </text:list-item>
      </text:list>
      <text:list text:style-name="List_20_1" text:continue-numbering="false">
        <text:list-item>
          <text:p text:style-name="LastListParagraph_List_20_1_Content_First"> Runtime errors are issues detected during the last model execution.</text:p>
        </text:list-item>
      </text:list>
      <text:p text:style-name="Text_20_body"><draw:frame draw:style-name="mediacenter" draw:name="Issue Panel Legend" text:anchor-type="paragraph" draw:z-index="0" svg:width="33.866666666667cm" style:rel-width="100%"><draw:text-box><text:p text:style-name="legendcenter"><draw:frame draw:style-name="mediacenter" draw:name="Issue Panel" text:anchor-type="paragraph" draw:z-index="10" svg:width="33.866666666667cm" style:rel-width="100%" svg:height="10.424583333333cm" style:rel-height="scale"><draw:image xlink:href="Pictures/e377b46c637b297948a5219032189c16.png" xlink:type="simple" xlink:show="embed" xlink:actuate="onLoad"/></draw:frame>Issue Panel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rface_elements</dc:title>
  </office:meta>
</office:document-meta>
</file>