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377b46c637b297948a5219032189c1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ssue_panel"/><text:bookmark-start text:name="__RefHeading___dinamica_ego_graphical_interface_1"/><text:bookmark-start text:name="dinamica_ego_graphical_interface"/>Dinamica EGO Graphical Interface<text:bookmark-end text:name="__RefHeading___dinamica_ego_graphical_interface_1"/><text:bookmark-end text:name="dinamica_ego_graphical_interface"/></text:h>
      <text:h text:style-name="Heading_20_3" text:outline-level="3"><text:bookmark-start text:name="__RefHeading___issue_panel_2"/><text:bookmark-start text:name="issue_panel"/>Issue Panel<text:bookmark-end text:name="__RefHeading___issue_panel_2"/><text:bookmark-end text:name="issue_panel"/></text:h>
      <text:p text:style-name="Text_20_body">Presents a list of functors and their corresponding critical and non-critical issues.</text:p>
      <text:p text:style-name="Text_20_body"><draw:frame draw:style-name="mediacenter" draw:name="Issue Panel Legend" text:anchor-type="paragraph" draw:z-index="0" svg:width="33.866666666667cm" style:rel-width="100%"><draw:text-box><text:p text:style-name="legendcenter"><draw:frame draw:style-name="mediacenter" draw:name="Issue Panel" text:anchor-type="paragraph" draw:z-index="0" svg:width="33.866666666667cm" style:rel-width="100%" svg:height="10.424583333333cm" style:rel-height="scale"><draw:image xlink:href="Pictures/e377b46c637b297948a5219032189c16.png" xlink:type="simple" xlink:show="embed" xlink:actuate="onLoad"/></draw:frame>Issue Panel</text:p></draw:text-box></draw:frame></text:p>
      <text:p text:style-name="Text_20_body">Double click an issue to locate the corresponding functor on the current model or submodel. You can also search for specific issues using the search field.</text:p>
      <text:list text:style-name="List_20_1" text:continue-numbering="false">
        <text:list-item>
          <text:p text:style-name="LastListParagraph_List_20_1_Content_First"> Warnings are non-critical issues and might not prevent the model from executing correctly.</text:p>
        </text:list-item>
      </text:list>
      <text:list text:style-name="List_20_1" text:continue-numbering="false">
        <text:list-item>
          <text:p text:style-name="LastListParagraph_List_20_1_Content_First"> Errors are critical issues that will prevent model execution from completing.</text:p>
        </text:list-item>
      </text:list>
      <text:list text:style-name="List_20_1" text:continue-numbering="false">
        <text:list-item>
          <text:p text:style-name="LastListParagraph_List_20_1_Content_First"> Runtime errors are issues detected during the last model execution. Runtime errors might not be same next time you run your model script agai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ssue_panel</dc:title>
  </office:meta>
</office:document-meta>
</file>