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e4d1e0a3ffe6afb6a85abbdce66d90ad.jpg"/>
  <manifest:file-entry manifest:media-type="image/png" manifest:full-path="Pictures/c39ead9da4f21e20f0b9d4a5050f368d.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text:bookmark-start text:name="__RefHeading___lesson_1dinamica_ego_data_structures_and_file_format_1"/><text:bookmark-start text:name="lesson_1dinamica_ego_data_structures_and_file_format"/>LESSON 1: Dinamica EGO data structures and file format<text:bookmark-end text:name="__RefHeading___lesson_1dinamica_ego_data_structures_and_file_format_1"/><text:bookmark-end text:name="lesson_1dinamica_ego_data_structures_and_file_format"/></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Dinamica EGO handles data in several formats, including raster maps or images, tables, matrices, and a Weights of Evidence coefficient file.<text:line-break/></text:p>
      <text:p text:style-name="Text_20_body">For spatial data, Dinamica only supports raster datasets. Therefore you will need to prepare your dataset in a GIS package and then export the maps in one of the three formats specified below. Although geo-referencing is supported and needed, all raster dataset in a model must have the same number of columns and rows. Moreover they must be tied to the same coordinate space and registration point.<text:line-break/></text:p>
      <text:p text:style-name="Text_20_body">Dinamica EGO reads and writes raster data in many ways: check all the <text:a xlink:type="simple" xlink:href="https://csr.ufmg.br/dokuwiki/doku.php?id=supported_map_formats" text:style-name="Internet_20_link" text:visited-style-name="Visited_20_Internet_20_Link">Supported Map Formats</text:a><text:line-break/></text:p>
      <text:p text:style-name="Text_20_body">Dinamica EGO supports all the affine coordinate systems wich includes most of the projections and datums used.</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null cell. The value reserved for null cell representation may vary depending on the data cell type, i.e. the size in terms of bits used to store the cell values of a map. Dinamica EGO supports data cell types as follows: <draw:frame draw:style-name="mediacenter" draw:name="2" text:anchor-type="paragraph" draw:z-index="2" svg:width="9.6308333333333cm" svg:height="3.2808333333333cm"><draw:image xlink:href="Pictures/e4d1e0a3ffe6afb6a85abbdce66d90ad.jpg" xlink:type="simple" xlink:show="embed" xlink:actuate="onLoad"/></draw:frame><text:line-break/>Usually, the lowest negative value is used to represent the null value. For example -32768 for Signed 16 Bit Integer. Always choose a data cell type able to embrace the range of values contained in a variable. For example: elevation, varying from -10 meters to 4000 meters, must be represented as Signed 16 Bit Integer or IEEE 754 32 Bit Real.</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c39ead9da4f21e20f0b9d4a5050f368d.png" xlink:type="simple" xlink:show="embed" xlink:actuate="onLoad"/></draw:frame></text:p>
          </table:table-cell>
          <table:table-cell office:value-type="string" table:style-name="PluginODTAutoStyle_TableCell_9">
            <text:p text:style-name="PluginODTAutoStyle_Paragraph_10"> You may need (and must) in some cases to define the null value when loading a Geotiff and some other dataset, which lacks this definition (highly advised). Learn in <text:a xlink:type="simple" xlink:href="https://csr.ufmg.br/dokuwiki/doku.php?id=tutorial:building_a_simple_model" text:style-name="Internet_20_link" text:visited-style-name="Visited_20_Internet_20_Link">Building a simple model Lesson</text:a> how to do this.</text:p>
          </table:table-cell>
        </table:table-row>
      </table:table>
      <text:p text:style-name="Text_20_body"><text:line-break/></text:p>
      <text:p text:style-name="Text_20_body">Tables are a convenient way to represent attribute data, usually pertaining to a certain geographic zone, for example: country, state or counties. Dinamica EGO can read data in Comma Separated Value format, as follows. Basically, it is possible to use two different kinds of tables: <text:a xlink:type="simple" xlink:href="https://csr.ufmg.br/dokuwiki/doku.php?id=table_type" text:style-name="Internet_20_link" text:visited-style-name="Visited_20_Internet_20_Link">tables</text:a> and <text:a xlink:type="simple" xlink:href="https://csr.ufmg.br/dokuwiki/doku.php?id=lookup_table_type" text:style-name="Internet_20_link" text:visited-style-name="Visited_20_Internet_20_Link">lookup tables</text:a>.</text:p>
      <text:p text:style-name="Text_20_body"><text:span text:style-name="Emphasis">Table</text:span></text:p>
      <table:table table:style-name="Table">
        <table:table-column/>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Key2*  </text:p>
          </table:table-cell>
          <table:table-cell office:value-type="string" table:style-name="tableheader">
            <text:p text:style-name="Table_20_Heading"> Value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0  </text:p>
          </table:table-cell>
          <table:table-cell office:value-type="string" table:style-name="tablecell">
            <text:p text:style-name="tablealignleft"> 60  </text:p>
          </table:table-cell>
        </table:table-row>
        <table:table-row>
          <table:table-cell office:value-type="string" table:style-name="tablecell">
            <text:p text:style-name="tablealignleft"> 2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40  </text:p>
          </table:table-cell>
        </table:table-row>
        <table:table-row>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5  </text:p>
          </table:table-cell>
          <table:table-cell office:value-type="string" table:style-name="tablecell">
            <text:p text:style-name="tablealignleft"> 20  </text:p>
          </table:table-cell>
        </table:table-row>
      </table:table>
      <text:p text:style-name="Text_20_body"><text:span text:style-name="Emphasis">Lookup Table</text:span></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he first line of the lookup table must contain the columns titles “Key” and the variable name, such as population, countries, etc.</text:p>
      <text:p text:style-name="Text_20_body">Transition matrix is also stored using this format as follows:</text:p>
      <table:table table:style-name="Table">
        <table:table-column/>
        <table:table-column/>
        <table:table-column/>
        <table:table-row>
          <table:table-cell office:value-type="string" table:style-name="tableheader">
            <text:p text:style-name="Table_20_Heading"> To*  </text:p>
          </table:table-cell>
          <table:table-cell office:value-type="string" table:style-name="tableheader">
            <text:p text:style-name="Table_20_Heading"> From*  </text:p>
          </table:table-cell>
          <table:table-cell office:value-type="string" table:style-name="tableheader">
            <text:p text:style-name="Table_20_Heading"> Rate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0.223567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0.223567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024841  </text:p>
          </table:table-cell>
        </table:table-row>
        <table:table-row>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0.030573  </text:p>
          </table:table-cell>
        </table:table-row>
        <table:table-row>
          <table:table-cell office:value-type="string" table:style-name="tablecell">
            <text:p text:style-name="tablealignleft"> 3  </text:p>
          </table:table-cell>
          <table:table-cell office:value-type="string" table:style-name="tablecell">
            <text:p text:style-name="tablealignleft"> 2  </text:p>
          </table:table-cell>
          <table:table-cell office:value-type="string" table:style-name="tablecell">
            <text:p text:style-name="tablealignleft"> 0.000348  </text:p>
          </table:table-cell>
        </table:table-row>
      </table:table>
      <text:p text:style-name="Text_20_body">Thus the previous table is equivalent to the following transition matrix: Note that the diagonal values do not need to be filled in, nor are necessary the transitions equal to zero.</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1  </text:p>
          </table:table-cell>
          <table:table-cell office:value-type="string" table:style-name="tablecell">
            <text:p text:style-name="tablealignleft"> -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header">
            <text:p text:style-name="Table_20_Heading"> 2  </text:p>
          </table:table-cell>
          <table:table-cell office:value-type="string" table:style-name="tablecell">
            <text:p text:style-name="tablealignleft"> 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header">
            <text:p text:style-name="Table_20_Heading"> 3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Another supported format is the Weights of Evidence file - a text file containing the Weights of Evidence coefficients. This file is obtained through the Weights of Evidence method used in the calibration process</text:p>
      <table:table table:style-name="PluginODTAutoStyle_Table_11">
        <table:table-column table:style-name="odt_auto_style_table_column_7_1"/>
        <table:table-column table:style-name="odt_auto_style_table_column_7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You can edit this file directly on a text editor or using the Weights of Evidence graphical editor linked to <text:a xlink:type="simple" xlink:href="https://csr.ufmg.br/dokuwiki/doku.php?id=load_weights" text:style-name="Internet_20_link" text:visited-style-name="Visited_20_Internet_20_Link">Load Weights Functo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