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4"/><text:bookmark-start text:name="__RefHeading___lesson_14using_for_each_category_and_region_manager_to_works_with_the_concept_of_region_1"/><text:bookmark-start text:name="lesson_14using_for_each_category_and_region_manager_to_works_with_the_concept_of_region"/>LESSON 14: Using "For Each Category" and "Region Manager" to works with the concept of region<text:bookmark-end text:name="__RefHeading___lesson_14using_for_each_category_and_region_manager_to_works_with_the_concept_of_region_1"/><text:bookmark-end text:name="lesson_14using_for_each_category_and_region_manager_to_works_with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csr.ufmg.br/dokuwiki/doku.php?id=region_manager" text:style-name="Internet_20_link" text:visited-style-name="Visited_20_Internet_20_Link">Region Manager</text:a></text:span><text:line-break/>- <text:span text:style-name="Emphasis"><text:a xlink:type="simple" xlink:href="https://csr.ufmg.br/dokuwiki/doku.php?id=for_each_category" text:style-name="Internet_20_link" text:visited-style-name="Visited_20_Internet_20_Link">For Each Category</text:a></text:span></text:p>
        </text:list-item>
      </text:list>
      <text:p text:style-name="Text_20_body"><draw:frame draw:style-name="mediaright" draw:name="1" text:anchor-type="paragraph" draw:z-index="1" svg:width="8.0433333333333cm" svg:height="11.456458333333cm"><draw:image xlink:href="Pictures/4b53dcd7fbb87f43df512ff6cf1ec84d.jpg" xlink:type="simple" xlink:show="embed" xlink:actuate="onLoad"/></draw:frame><text:line-break/>
<text:line-break/>
This subset of functors permits division of a map into several regional maps, which can be input for separate models or submodels, whose parameters are customized for each map’s region. Let’s adapt the model <text:span text:style-name="Source_20_Text">Calc_forest_remaining_extent_per_state</text:span> (You can find this model in the folder: <text:span text:style-name="Source_20_Text">\Guidebook_Dinamica_5\Models\using_concept_of_region</text:span>)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the model <text:span text:style-name="Source_20_Text">Calc_forest_remaining_extent_per_state</text:span>. Select the functors within the container <text:span text:style-name="Emphasis"><text:a xlink:type="simple" xlink:href="https://csr.ufmg.br/dokuwiki/doku.php?id=repeat" text:style-name="Internet_20_link" text:visited-style-name="Visited_20_Internet_20_Link">Repeat</text:a></text:span> with the Hand tool and then drag them out of <text:span text:style-name="Emphasis"><text:a xlink:type="simple" xlink:href="https://csr.ufmg.br/dokuwiki/doku.php?id=repeat" text:style-name="Internet_20_link" text:visited-style-name="Visited_20_Internet_20_Link">Repeat</text:a></text:span>.<text:line-break/>
<text:line-break/>
 <draw:frame draw:style-name="media" draw:name="2" text:anchor-type="as-char" draw:z-index="2" svg:width="29.395208333333cm" style:rel-width="100%" svg:height="12.408958333333cm" style:rel-height="scale"><draw:image xlink:href="Pictures/84b4fa3493c0d63c70c2c06dbc247f4e.jpg" xlink:type="simple" xlink:show="embed" xlink:actuate="onLoad"/></draw:frame><draw:frame draw:style-name="media" draw:name="3" text:anchor-type="as-char" draw:z-index="3"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csr.ufmg.br/dokuwiki/doku.php?id=repeat" text:style-name="Internet_20_link" text:visited-style-name="Visited_20_Internet_20_Link">Repeat</text:a></text:span> as well. The functor <text:span text:style-name="Emphasis"><text:a xlink:type="simple" xlink:href="https://csr.ufmg.br/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csr.ufmg.br/dokuwiki/doku.php?id=repeat" text:style-name="Internet_20_link" text:visited-style-name="Visited_20_Internet_20_Link">Repeat</text:a></text:span> and place the containers <text:span text:style-name="Emphasis"><text:a xlink:type="simple" xlink:href="https://csr.ufmg.br/dokuwiki/doku.php?id=region_manager" text:style-name="Internet_20_link" text:visited-style-name="Visited_20_Internet_20_Link">Region Manager</text:a></text:span> from the Region tab and <text:span text:style-name="Emphasis"><text:a xlink:type="simple" xlink:href="https://csr.ufmg.br/dokuwiki/doku.php?id=for_each_category" text:style-name="Internet_20_link" text:visited-style-name="Visited_20_Internet_20_Link">For Each Category</text:a></text:span> from the Control tab. Place the latter within the first.<draw:frame draw:style-name="mediacenter" draw:name="5" text:anchor-type="paragraph" draw:z-index="5"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csr.ufmg.br/dokuwiki/doku.php?id=region_manager" text:style-name="Internet_20_link" text:visited-style-name="Visited_20_Internet_20_Link">Region Manager</text:a></text:span> manages the regionalization process, while <text:span text:style-name="Emphasis"><text:a xlink:type="simple" xlink:href="https://csr.ufmg.br/dokuwiki/doku.php?id=for_each_category" text:style-name="Internet_20_link" text:visited-style-name="Visited_20_Internet_20_Link">For Each Category</text:a></text:span> replaces the <text:span text:style-name="Emphasis"><text:a xlink:type="simple" xlink:href="https://csr.ufmg.br/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csr.ufmg.br/dokuwiki/doku.php?id=repeat" text:style-name="Internet_20_link" text:visited-style-name="Visited_20_Internet_20_Link">Repeat</text:a></text:span> iterates sequentially, <text:span text:style-name="Emphasis"><text:a xlink:type="simple" xlink:href="https://csr.ufmg.br/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csr.ufmg.br/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csr.ufmg.br/dokuwiki/doku.php?id=for_each_category" text:style-name="Internet_20_link" text:visited-style-name="Visited_20_Internet_20_Link">For Each Category</text:a></text:span> and then to take only <text:span text:style-name="Emphasis"><text:a xlink:type="simple" xlink:href="https://csr.ufmg.br/dokuwiki/doku.php?id=load_map" text:style-name="Internet_20_link" text:visited-style-name="Visited_20_Internet_20_Link">Load Map</text:a></text:span> and <text:span text:style-name="Emphasis"><text:a xlink:type="simple" xlink:href="https://csr.ufmg.br/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csr.ufmg.br/dokuwiki/doku.php?id=load_categorical_map" text:style-name="Internet_20_link" text:visited-style-name="Visited_20_Internet_20_Link">Load Categorical Map</text:a></text:span> and <text:span text:style-name="Emphasis"><text:a xlink:type="simple" xlink:href="https://csr.ufmg.br/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csr.ufmg.br/dokuwiki/doku.php?id=region_manager" text:style-name="Internet_20_link" text:visited-style-name="Visited_20_Internet_20_Link">Region Manager</text:a></text:span> and to <text:span text:style-name="Emphasis"><text:a xlink:type="simple" xlink:href="https://csr.ufmg.br/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csr.ufmg.br/dokuwiki/doku.php?id=regionalize_map" text:style-name="Internet_20_link" text:visited-style-name="Visited_20_Internet_20_Link">Regionalize Map</text:a></text:span>. Drag this functor and place it within <text:span text:style-name="Emphasis"><text:a xlink:type="simple" xlink:href="https://csr.ufmg.br/dokuwiki/doku.php?id=for_each_category" text:style-name="Internet_20_link" text:visited-style-name="Visited_20_Internet_20_Link">For Each Category</text:a></text:span>, break the link between Map <text:span text:style-name="Source_20_Text">brazilian_amazon_lanscape.tif</text:span> (You can find this map in the folder: <text:span text:style-name="Source_20_Text">\Guidebook_Dinamica_5\Database\using_concept_of_region</text:span>) and <text:span text:style-name="Emphasis"><text:a xlink:type="simple" xlink:href="https://csr.ufmg.br/dokuwiki/doku.php?id=calculate_map" text:style-name="Internet_20_link" text:visited-style-name="Visited_20_Internet_20_Link">Calculate Map</text:a></text:span> and finally connect the first to <text:span text:style-name="Emphasis"><text:a xlink:type="simple" xlink:href="https://csr.ufmg.br/dokuwiki/doku.php?id=regionalize_map" text:style-name="Internet_20_link" text:visited-style-name="Visited_20_Internet_20_Link">Regionalize Map</text:a></text:span>.  </text:p>
      <text:p text:style-name="Text_20_body"><draw:frame draw:style-name="mediacenter" draw:name="8" text:anchor-type="paragraph" draw:z-index="8"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csr.ufmg.br/dokuwiki/doku.php?id=number_map" text:style-name="Internet_20_link" text:visited-style-name="Visited_20_Internet_20_Link">Number Map</text:a></text:span> functors disconnected within <text:span text:style-name="Emphasis"><text:a xlink:type="simple" xlink:href="https://csr.ufmg.br/dokuwiki/doku.php?id=calculate_map" text:style-name="Internet_20_link" text:visited-style-name="Visited_20_Internet_20_Link">Calculate Map</text:a></text:span>. You do not need the Map #2 and Value #1 anymore, so delete them. Now connect <text:span text:style-name="Emphasis"><text:a xlink:type="simple" xlink:href="https://csr.ufmg.br/dokuwiki/doku.php?id=regionalize_map" text:style-name="Internet_20_link" text:visited-style-name="Visited_20_Internet_20_Link">Regionalize Map</text:a></text:span> to Map #1. Open the <text:a xlink:type="simple" xlink:href="https://csr.ufmg.br/dokuwiki/doku.php?id=save_lookup_table" text:style-name="Internet_20_link" text:visited-style-name="Visited_20_Internet_20_Link">Save 
Lookup Table</text:a> functor and change the file name to <text:span text:style-name="Source_20_Text">remaining_forest_extent_per_state</text:span>. Make sure it will be saved into folder <text:span text:style-name="Source_20_Text">\Guidebook_Dinamica_5\Models\using_concept_of_region</text:span><text:line-break/>
<text:line-break/>
<draw:frame draw:style-name="mediacenter" draw:name="9" text:anchor-type="paragraph" draw:z-index="9"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csr.ufmg.br/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10" text:anchor-type="paragraph" draw:z-index="10" svg:width="9.9747916666667cm" svg:height="11.58875cm"><draw:image xlink:href="Pictures/3a94e7de6a0fcce5a1e2e98098d6a6cf.jpg" xlink:type="simple" xlink:show="embed" xlink:actuate="onLoad"/></draw:frame><text:line-break/>
<text:line-break/>
Finally save the model as a new file <text:span text:style-name="Source_20_Text">calc_forest_remaining_extent_per_state_using_subregions</text:span> into folder <text:span text:style-name="Source_20_Text">\Guidebook_Dinamica_5\Database\using_concept_of_region</text:span> and run it.<text:line-break/>
<text:line-break/>
Can you explain how this model works?<text:line-break/>
<text:line-break/>
Observe that you did not need to segregate the information per state in <text:span text:style-name="Emphasis"><text:a xlink:type="simple" xlink:href="https://csr.ufmg.br/dokuwiki/doku.php?id=calculate_map" text:style-name="Internet_20_link" text:visited-style-name="Visited_20_Internet_20_Link">Calculate Map</text:a></text:span> because <text:span text:style-name="Emphasis"><text:a xlink:type="simple" xlink:href="https://csr.ufmg.br/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csr.ufmg.br/dokuwiki/doku.php?id=lesson_15" text:style-name="Internet_20_link" text:visited-style-name="Visited_20_Internet_20_Link">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4</dc:title>
  </office:meta>
</office:document-meta>
</file>