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4c79bdf8b0572fca16f5279badb0bb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4680572349859cm"><draw:image xlink:href="Pictures/24c79bdf8b0572fca16f5279badb0bb9.jpg" xlink:type="simple" xlink:show="embed" xlink:actuate="onLoad"/></draw:frame>
<text:line-break/></text:p>
      <text:h text:style-name="Heading_20_2" text:outline-level="2"><text:bookmark text:name="lesson_15"/><text:bookmark-start text:name="__RefHeading___lesson_15using_for_to_make_successive_calculations_1"/><text:bookmark-start text:name="lesson_15using_for_to_make_successive_calculations"/>LESSON 15: Using "For" to make successive calculations<text:bookmark-end text:name="__RefHeading___lesson_15using_for_to_make_successive_calculations_1"/><text:bookmark-end text:name="lesson_15using_for_to_make_successive_calculations"/></text:h>
      <text:p text:style-name="Text_20_body"><text:line-break/>
<text:line-break/></text:p>
      <text:h text:style-name="Heading_20_3" text:outline-level="3"><text:bookmark-start text:name="__RefHeading___what_will_you_learn_2"/><text:bookmark-start text:name="what_will_you_learn"/>What will you learn?<text:bookmark-end text:name="__RefHeading___what_will_you_learn_2"/><text:bookmark-end text:name="what_will_you_learn"/></text:h>
      <text:list text:style-name="List_20_1" text:continue-numbering="false">
        <text:list-item>
          <text:p text:style-name="List_20_1_Content_First"> Dinamica EGO data structures</text:p>
        </text:list-item>
        <text:list-item>
          <text:p text:style-name="List_20_1_Content_Last"> Dinamica EGO file formats</text:p>
        </text:list-item>
      </text:list>
      <text:p text:style-name="Text_20_body">The intent of this exercise is:
<text:line-break/>
<text:line-break/>
For this, we will use: </text:p>
      <text:p text:style-name="Text_20_body"><text:line-break/>
<text:line-break/></text:p>
      <text:p text:style-name="Text_20_body"><text:span text:style-name="Emphasis">Lesson under construction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15</dc:title>
  </office:meta>
</office:document-meta>
</file>