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2ac5a57a77fe2131db93fbbc01ea059.jpg"/>
  <manifest:file-entry manifest:media-type="image/jpeg" manifest:full-path="Pictures/7087c6b7a001715baf0dbf761c455f44.jpg"/>
  <manifest:file-entry manifest:media-type="image/jpeg" manifest:full-path="Pictures/7c6b82ed6447a677b93c8bfcc4b63f7e.jpg"/>
  <manifest:file-entry manifest:media-type="image/jpeg" manifest:full-path="Pictures/ac17485ec607d90ad613060c083f11af.jpg"/>
  <manifest:file-entry manifest:media-type="image/jpeg" manifest:full-path="Pictures/9dc892e0eeaacc2fbf6ff549ff28badf.jpg"/>
  <manifest:file-entry manifest:media-type="image/png" manifest:full-path="Pictures/940b03142c9e8c9ffc8c914ba5979070.png"/>
  <manifest:file-entry manifest:media-type="image/png" manifest:full-path="Pictures/ed3f31b5289aac2b4cdc7b790ac221de.png"/>
  <manifest:file-entry manifest:media-type="image/jpeg" manifest:full-path="Pictures/8244d91a2c5134871b3fb3e8880fbf9a.jpg"/>
  <manifest:file-entry manifest:media-type="image/jpeg" manifest:full-path="Pictures/46dd39e60058c1b5339cc59763095086.jpg"/>
  <manifest:file-entry manifest:media-type="image/jpeg" manifest:full-path="Pictures/9c6f80ad03aa49e79262a3458a99713f.jpg"/>
  <manifest:file-entry manifest:media-type="image/jpeg" manifest:full-path="Pictures/e7345656bcbe0a78389388456bfd154b.jpg"/>
  <manifest:file-entry manifest:media-type="image/jpeg" manifest:full-path="Pictures/ea025cb74d23d6e5d165426748134daf.jpg"/>
  <manifest:file-entry manifest:media-type="image/jpeg" manifest:full-path="Pictures/ed13a4388927c4385b7f6c1c044513d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Table_14"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5" style:family="table-cell">
      <style:paragraph-properties fo:text-align="center"/>
      <style:table-cell-properties fo:padding="0.1cm" fo:border="0.002cm solid #000000"/>
    </style:style>
    <style:style style:name="PluginODTAutoStyle_Paragraph_16" style:family="paragraph">
      <style:paragraph-properties fo:text-align="center" fo:padding="0.1cm"/>
    </style:style>
    <style:style style:name="PluginODTAutoStyle_TableCell_17" style:family="table-cell">
      <style:table-cell-properties fo:padding="0.3cm" fo:border="0.002cm solid #000000"/>
    </style:style>
    <style:style style:name="PluginODTAutoStyle_Paragraph_1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7"/><text:bookmark-start text:name="__RefHeading___lesson_17calculating_accumulated_cost_surface_and_least-cost_pathway_1"/><text:bookmark-start text:name="lesson_17calculating_accumulated_cost_surface_and_least-cost_pathway"/>LESSON 17: Calculating accumulated cost surface and least-cost pathway<text:bookmark-end text:name="__RefHeading___lesson_17calculating_accumulated_cost_surface_and_least-cost_pathway_1"/><text:bookmark-end text:name="lesson_17calculating_accumulated_cost_surface_and_least-cost_pathway"/></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culate a friction surface, cost surface and least-cost pathway</text:p>
        </text:list-item>
        <text:list-item>
          <text:p text:style-name="List_20_1_Content_Last"> Functors: <text:line-break/>- <text:span text:style-name="Emphasis"><text:a xlink:type="simple" xlink:href="https://csr.ufmg.br/dokuwiki/doku.php?id=calc_cost_map" text:style-name="Internet_20_link" text:visited-style-name="Visited_20_Internet_20_Link">Calc Cost Map</text:a></text:span><text:line-break/>- <text:span text:style-name="Emphasis"><text:a xlink:type="simple" xlink:href="https://csr.ufmg.br/dokuwiki/doku.php?id=calc_pathway_map" text:style-name="Internet_20_link" text:visited-style-name="Visited_20_Internet_20_Link">Calc Pathway Map</text:a></text:span></text:p>
        </text:list-item>
      </text:list>
      <text:p text:style-name="Text_20_body">This exercise requires the calculation of a friction surface, representing the relative cost of crossing a unit cell depending on the land use. We can express this surface both in terms of distance – no differential cost exits among types of land uses; hence the least-cost pathway will be the shortest route, i.e. the Euclidean distance – time, financial cost or some type of effort. Thus, this value is calculated in relation to some unit (time, transportation cost, etc). </text:p>
      <text:p text:style-name="Text_20_body">In this exercise, we explore the use of the functors <text:span text:style-name="Emphasis"><text:a xlink:type="simple" xlink:href="https://csr.ufmg.br/dokuwiki/doku.php?id=calc_cost_map" text:style-name="Internet_20_link" text:visited-style-name="Visited_20_Internet_20_Link">Calc Cost Map</text:a></text:span> and <text:span text:style-name="Emphasis"><text:a xlink:type="simple" xlink:href="https://csr.ufmg.br/dokuwiki/doku.php?id=calc_pathway_map" text:style-name="Internet_20_link" text:visited-style-name="Visited_20_Internet_20_Link">Calc Pathway Map</text:a></text:span>. To find an optimum solution for the accumulated cost surface, the functor <text:span text:style-name="Emphasis"><text:a xlink:type="simple" xlink:href="https://csr.ufmg.br/dokuwiki/doku.php?id=calc_cost_map" text:style-name="Internet_20_link" text:visited-style-name="Visited_20_Internet_20_Link">Calc Cost Map</text:a></text:span> uses a heuristic algorithm that recursively brushes a map until the best cost surface is obtained. As the number of passes increase so does an approximation of an optimum solution. Use “0” for an optimum solution, but in general, only two passes are sufficient to obtain a surface very close to the optimum solution.</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Question:</text:span>
We want to define the least-cost pathway for a railway that will connect an existing railroad to a town located in the region. From the engineers’ point of view, it must be the least expensive, i.e. the shortest, but some land use cannot be converted to open space for the rails, thus representing barriers, and others have a very high cost to cross.<text:line-break/>
 <text:span text:style-name="underline">Our task is to determine the least-pathway between the town and the existing railroad.</text:span></text:p></table:table-cell></table:table-row></table:table></draw:text-box></draw:frame>The dataset employed in this exercise comprises:</text:p>
      <text:p text:style-name="Preformatted_20_Text"> - A land use and cover map of Northern Mato Grosso region, Brazilian Amazon.(Fig.1) (landuse.tif)<text:line-break/> - A slope map. (slope.tif)<text:line-break/> - A map with the town to be connected. (town1.tif)<text:line-break/> - A map with the current railroad (railroad.tif)</text:p>
      <text:p text:style-name="Text_20_body">Open Dinamica EGO and load the aforementioned maps from  <text:span text:style-name="Source_20_Text">Guidebook_Dinamica_5\Database\accumulated_cost_surface _least_cost_pathway</text:span> on the Map Viewer. Open the slope map using “Pseudocolor” as the current color palette and in the Histogram click on Limits to Actual and Histogram Equalize. As a first step, you need to reclassify the land use map to depict the cost of crossing each one of its land uses. Also you need to reclassify the slope map and then combine it with the land use map. </text:p>
      <text:p text:style-name="Text_20_body">For the land use map use the following table:</text:p>
      <table:table table:style-name="Table">
        <table:table-column/>
        <table:table-column/>
        <table:table-column/>
        <table:table-column/>
        <table:table-row>
          <table:table-cell office:value-type="string" table:style-name="tableheader">
            <text:p text:style-name="Table_20_Heading"> Land use            </text:p>
          </table:table-cell>
          <table:table-cell office:value-type="string" table:style-name="tableheader">
            <text:p text:style-name="Table_20_Heading"> Attribute  </text:p>
          </table:table-cell>
          <table:table-cell office:value-type="string" table:style-name="tableheader">
            <text:p text:style-name="Table_20_Heading"> Friction </text:p>
          </table:table-cell>
          <table:table-cell office:value-type="string" table:style-name="tableheader">
            <text:p text:style-name="Table_20_Heading"> Explanation </text:p>
          </table:table-cell>
        </table:table-row>
        <table:table-row>
          <table:table-cell office:value-type="string" table:style-name="tablecell">
            <text:p text:style-name="tablealignleft"> Flooded plains     </text:p>
          </table:table-cell>
          <table:table-cell office:value-type="string" table:style-name="tablecell">
            <text:p text:style-name="tablealignleft"> 0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Small Rivers       </text:p>
          </table:table-cell>
          <table:table-cell office:value-type="string" table:style-name="tablecell">
            <text:p text:style-name="tablealignleft"> 1  </text:p>
          </table:table-cell>
          <table:table-cell office:value-type="string" table:style-name="tablecell">
            <text:p text:style-name="tablealignleft"> 50  </text:p>
          </table:table-cell>
          <table:table-cell office:value-type="string" table:style-name="tablecell">
            <text:p text:style-name="tablealignleft"> There is a need to build bridges  </text:p>
          </table:table-cell>
        </table:table-row>
        <table:table-row>
          <table:table-cell office:value-type="string" table:style-name="tablecell">
            <text:p text:style-name="tablealignleft"> Pasture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The basic cost  </text:p>
          </table:table-cell>
        </table:table-row>
        <table:table-row>
          <table:table-cell office:value-type="string" table:style-name="tablecell">
            <text:p text:style-name="tablealignleft"> Regrowth           </text:p>
          </table:table-cell>
          <table:table-cell office:value-type="string" table:style-name="tablecell">
            <text:p text:style-name="tablealignleft"> 3  </text:p>
          </table:table-cell>
          <table:table-cell office:value-type="string" table:style-name="tablecell">
            <text:p text:style-name="tablealignleft"> 10  </text:p>
          </table:table-cell>
          <table:table-cell office:value-type="string" table:style-name="tablecell">
            <text:p text:style-name="tablealignleft"> It is necessary to clear cut the bushes and small trees  </text:p>
          </table:table-cell>
        </table:table-row>
        <table:table-row>
          <table:table-cell office:value-type="string" table:style-name="tablecell">
            <text:p text:style-name="tablealignleft"> Forest Remnant     </text:p>
          </table:table-cell>
          <table:table-cell office:value-type="string" table:style-name="tablecell">
            <text:p text:style-name="tablealignleft"> 4  </text:p>
          </table:table-cell>
          <table:table-cell office:value-type="string" table:style-name="tablecell">
            <text:p text:style-name="tablealignleft"> 500  </text:p>
          </table:table-cell>
          <table:table-cell office:value-type="string" table:style-name="tablecell">
            <text:p text:style-name="tablealignleft"> It is necessary to obtain a license to suppress the native forest, which has an intrinsic conservation value  </text:p>
          </table:table-cell>
        </table:table-row>
        <table:table-row>
          <table:table-cell office:value-type="string" table:style-name="tablecell">
            <text:p text:style-name="tablealignleft"> Urban              </text:p>
          </table:table-cell>
          <table:table-cell office:value-type="string" table:style-name="tablecell">
            <text:p text:style-name="tablealignleft"> 5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Roads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It is necessary to build overpasses or install signs to halt the traffic  </text:p>
          </table:table-cell>
        </table:table-row>
      </table:table>
      <text:p text:style-name="Text_20_body">Friction increases as a function of slope ranges as follows:</text:p>
      <table:table table:style-name="Table">
        <table:table-column/>
        <table:table-column/>
        <table:table-row>
          <table:table-cell office:value-type="string" table:style-name="tableheader">
            <text:p text:style-name="Table_20_Heading"> Slope (degrees) </text:p>
          </table:table-cell>
          <table:table-cell office:value-type="string" table:style-name="tableheader">
            <text:p text:style-name="Table_20_Heading"> Friction </text:p>
          </table:table-cell>
        </table:table-row>
        <table:table-row>
          <table:table-cell office:value-type="string" table:style-name="tablecell">
            <text:p text:style-name="tablealignleft"> 0-1             </text:p>
          </table:table-cell>
          <table:table-cell office:value-type="string" table:style-name="tablecell">
            <text:p text:style-name="tablealignleft"> 1  </text:p>
          </table:table-cell>
        </table:table-row>
        <table:table-row>
          <table:table-cell office:value-type="string" table:style-name="tablecell">
            <text:p text:style-name="tablealignleft"> 2-5             </text:p>
          </table:table-cell>
          <table:table-cell office:value-type="string" table:style-name="tablecell">
            <text:p text:style-name="tablealignleft"> 1.3  </text:p>
          </table:table-cell>
        </table:table-row>
        <table:table-row>
          <table:table-cell office:value-type="string" table:style-name="tablecell">
            <text:p text:style-name="tablealignleft"> 5-10            </text:p>
          </table:table-cell>
          <table:table-cell office:value-type="string" table:style-name="tablecell">
            <text:p text:style-name="tablealignleft"> 1.5  </text:p>
          </table:table-cell>
        </table:table-row>
        <table:table-row>
          <table:table-cell office:value-type="string" table:style-name="tablecell">
            <text:p text:style-name="tablealignleft"> 10-15           </text:p>
          </table:table-cell>
          <table:table-cell office:value-type="string" table:style-name="tablecell">
            <text:p text:style-name="tablealignleft"> 1.9  </text:p>
          </table:table-cell>
        </table:table-row>
        <table:table-row>
          <table:table-cell office:value-type="string" table:style-name="tablecell">
            <text:p text:style-name="tablealignleft"> 15-20           </text:p>
          </table:table-cell>
          <table:table-cell office:value-type="string" table:style-name="tablecell">
            <text:p text:style-name="tablealignleft"> 2.5  </text:p>
          </table:table-cell>
        </table:table-row>
        <table:table-row>
          <table:table-cell office:value-type="string" table:style-name="tablecell">
            <text:p text:style-name="tablealignleft"> &gt; 20            </text:p>
          </table:table-cell>
          <table:table-cell office:value-type="string" table:style-name="tablecell">
            <text:p text:style-name="tablealignleft"> 5  </text:p>
          </table:table-cell>
        </table:table-row>
      </table:table>
      <text:p text:style-name="Text_20_body">Let’s begin the model by loading the maps <text:span text:style-name="Source_20_Text">landuse.tif</text:span> and <text:span text:style-name="Source_20_Text">slope.tif</text:span> using the functor <text:span text:style-name="Emphasis"><text:a xlink:type="simple" xlink:href="https://csr.ufmg.br/dokuwiki/doku.php?id=load_map" text:style-name="Internet_20_link" text:visited-style-name="Visited_20_Internet_20_Link">Load Map</text:a></text:span>. Then, let’s incorporate the two previous tables. Add a <text:a xlink:type="simple" xlink:href="https://csr.ufmg.br/dokuwiki/doku.php?id=lookup_table" text:style-name="Internet_20_link" text:visited-style-name="Visited_20_Internet_20_Link">Lookup Table</text:a> from Lookup Table tab.  </text:p>
      <text:p text:style-name="Text_20_body">You should have something like this:<text:line-break/>
<text:line-break/>
<draw:frame draw:style-name="mediacenter" draw:name="1" text:anchor-type="paragraph" draw:z-index="1" svg:width="10.95375cm" svg:height="9.1016666666667cm"><draw:image xlink:href="Pictures/d2ac5a57a77fe2131db93fbbc01ea059.jpg" xlink:type="simple" xlink:show="embed" xlink:actuate="onLoad"/></draw:frame><text:line-break/>
<text:line-break/>
<text:line-break/>
Now place three <text:span text:style-name="Emphasis"><text:a xlink:type="simple" xlink:href="https://csr.ufmg.br/dokuwiki/doku.php?id=calculate_map" text:style-name="Internet_20_link" text:visited-style-name="Visited_20_Internet_20_Link">Calculate Map</text:a></text:span> and four <text:span text:style-name="Emphasis"><text:a xlink:type="simple" xlink:href="https://csr.ufmg.br/dokuwiki/doku.php?id=number_map" text:style-name="Internet_20_link" text:visited-style-name="Visited_20_Internet_20_Link">Number Map</text:a></text:span> functors, one within each <text:span text:style-name="Emphasis"><text:a xlink:type="simple" xlink:href="https://csr.ufmg.br/dokuwiki/doku.php?id=calculate_map" text:style-name="Internet_20_link" text:visited-style-name="Visited_20_Internet_20_Link">Calculate Map</text:a></text:span> and two <text:span text:style-name="Emphasis"><text:a xlink:type="simple" xlink:href="https://csr.ufmg.br/dokuwiki/doku.php?id=number_map" text:style-name="Internet_20_link" text:visited-style-name="Visited_20_Internet_20_Link">Number Map</text:a></text:span> functors within the third, and one <text:span text:style-name="Emphasis"><text:a xlink:type="simple" xlink:href="https://csr.ufmg.br/dokuwiki/doku.php?id=number_table" text:style-name="Internet_20_link" text:visited-style-name="Visited_20_Internet_20_Link">Number Table</text:a></text:span> within one of the two first <text:span text:style-name="Emphasis"><text:a xlink:type="simple" xlink:href="https://csr.ufmg.br/dokuwiki/doku.php?id=calculate_map" text:style-name="Internet_20_link" text:visited-style-name="Visited_20_Internet_20_Link">Calculate Map</text:a></text:span> functors and <text:span text:style-name="Emphasis"><text:a xlink:type="simple" xlink:href="https://csr.ufmg.br/dokuwiki/doku.php?id=save_map" text:style-name="Internet_20_link" text:visited-style-name="Visited_20_Internet_20_Link">Save Map</text:a></text:span>. Open <text:span text:style-name="Emphasis"><text:a xlink:type="simple" xlink:href="https://csr.ufmg.br/dokuwiki/doku.php?id=number_map" text:style-name="Internet_20_link" text:visited-style-name="Visited_20_Internet_20_Link">Number Map</text:a></text:span>, assign a unique number (1 and 2) to each one and assign “1” to <text:span text:style-name="Emphasis"><text:a xlink:type="simple" xlink:href="https://csr.ufmg.br/dokuwiki/doku.php?id=number_table" text:style-name="Internet_20_link" text:visited-style-name="Visited_20_Internet_20_Link">Number Table</text:a></text:span>. Finally connect Map <text:span text:style-name="Source_20_Text">landuse.tif</text:span> and Map <text:span text:style-name="Source_20_Text">slope.tif</text:span> to <text:span text:style-name="Emphasis"><text:a xlink:type="simple" xlink:href="https://csr.ufmg.br/dokuwiki/doku.php?id=number_map" text:style-name="Internet_20_link" text:visited-style-name="Visited_20_Internet_20_Link">Number Map</text:a></text:span> 1 of the two first <text:span text:style-name="Emphasis"><text:a xlink:type="simple" xlink:href="https://csr.ufmg.br/dokuwiki/doku.php?id=calculate_map" text:style-name="Internet_20_link" text:visited-style-name="Visited_20_Internet_20_Link">Calculate Map</text:a></text:span>. Then, connect the two first to the third <text:span text:style-name="Emphasis"><text:a xlink:type="simple" xlink:href="https://csr.ufmg.br/dokuwiki/doku.php?id=calculate_map" text:style-name="Internet_20_link" text:visited-style-name="Visited_20_Internet_20_Link">Calculate Map</text:a></text:span> respectively and it to <text:span text:style-name="Emphasis"><text:a xlink:type="simple" xlink:href="https://csr.ufmg.br/dokuwiki/doku.php?id=save_map" text:style-name="Internet_20_link" text:visited-style-name="Visited_20_Internet_20_Link">Save Map</text:a></text:span>. Open <text:span text:style-name="Emphasis"><text:a xlink:type="simple" xlink:href="https://csr.ufmg.br/dokuwiki/doku.php?id=save_map" text:style-name="Internet_20_link" text:visited-style-name="Visited_20_Internet_20_Link">Save Map</text:a></text:span> and enter <text:span text:style-name="Source_20_Text">friction.tif</text:span>. This is what you get.</text:p>
      <text:p text:style-name="Text_20_body"><draw:frame draw:style-name="mediacenter" draw:name="2" text:anchor-type="paragraph" draw:z-index="2" svg:width="15.319375cm" svg:height="11.403541666667cm"><draw:image xlink:href="Pictures/7087c6b7a001715baf0dbf761c455f44.jpg" xlink:type="simple" xlink:show="embed" xlink:actuate="onLoad"/></draw:frame></text:p>
      <text:p text:style-name="Text_20_body">Now, you need to enter the land use table in the functor <text:span text:style-name="Emphasis"><text:a xlink:type="simple" xlink:href="https://csr.ufmg.br/dokuwiki/doku.php?id=lookup_table" text:style-name="Internet_20_link" text:visited-style-name="Visited_20_Internet_20_Link">Lookup Table</text:a></text:span>. Open it with Edit Functor and start adding <text:span text:style-name="Strong_20_Emphasis">keys</text:span> and <text:span text:style-name="Strong_20_Emphasis">values</text:span> (fill in the fields and press the plus button). Open the <text:span text:style-name="Emphasis"><text:a xlink:type="simple" xlink:href="https://csr.ufmg.br/dokuwiki/doku.php?id=calculate_map" text:style-name="Internet_20_link" text:visited-style-name="Visited_20_Internet_20_Link">Calculate Map</text:a></text:span> that contains the <text:span text:style-name="Emphasis"><text:a xlink:type="simple" xlink:href="https://csr.ufmg.br/dokuwiki/doku.php?id=number_table" text:style-name="Internet_20_link" text:visited-style-name="Visited_20_Internet_20_Link">Number Table</text:a></text:span> and write the following formula: <text:span text:style-name="Strong_20_Emphasis">t1[i1]</text:span><text:line-break/>
<text:line-break/>
<text:line-break/>
<draw:frame draw:style-name="media" draw:name="3" text:anchor-type="as-char" draw:z-index="3" svg:width="11.059583333333cm" svg:height="9.8425cm"><draw:image xlink:href="Pictures/7c6b82ed6447a677b93c8bfcc4b63f7e.jpg" xlink:type="simple" xlink:show="embed" xlink:actuate="onLoad"/></draw:frame><draw:frame draw:style-name="mediaright" draw:name="4" text:anchor-type="paragraph" draw:z-index="4" svg:width="10.00125cm" svg:height="13.440833333333cm"><draw:image xlink:href="Pictures/ac17485ec607d90ad613060c083f11af.jpg" xlink:type="simple" xlink:show="embed" xlink:actuate="onLoad"/></draw:frame></text:p>
      <text:p text:style-name="Text_20_body">This formula will get the value from the map and use it as a key to access the table, therefore reclassifying the map according to the cost values.<text:line-break/>
<text:line-break/>
Enter the following equation into the second <text:span text:style-name="Emphasis"><text:a xlink:type="simple" xlink:href="https://csr.ufmg.br/dokuwiki/doku.php?id=calculate_map" text:style-name="Internet_20_link" text:visited-style-name="Visited_20_Internet_20_Link">Calculate Map</text:a></text:span>:<text:line-break/>
<text:line-break/>
<text:span text:style-name="Strong_20_Emphasis">if i1 &lt; 1 then 1 else if i1 &lt; 5 then 1.3 else if i1 &lt; 10 then 1.5 else if i1 &lt; 15 then 1.9 else if i1 &lt; 20 then 2.5 else 5</text:span><text:line-break/>
This corresponds to the slope friction table.<text:line-break/>
<text:line-break/>
In the third <text:span text:style-name="Emphasis"><text:a xlink:type="simple" xlink:href="https://csr.ufmg.br/dokuwiki/doku.php?id=calculate_map" text:style-name="Internet_20_link" text:visited-style-name="Visited_20_Internet_20_Link">Calculate Map</text:a></text:span> enter:<text:line-break/></text:p>
      <text:p text:style-name="Text_20_body"><text:span text:style-name="Strong_20_Emphasis">i1*i2</text:span><text:line-break/>
<text:line-break/>
Save the model as <text:span text:style-name="Source_20_Text">my_friction</text:span>, and run it.<text:line-break/>
<text:line-break/>
Open on the Map Viewer <text:span text:style-name="Source_20_Text">friction.tif</text:span>, using “Pseudocolor” as Current Color Palette and in the Histogram click on Limits to Actual and Histogram Equalize. </text:p>
      <text:p text:style-name="Text_20_body">What do you see? Observe the red color representing the areas with high costs to cross. </text:p>
      <text:p text:style-name="Text_20_body"><draw:frame draw:style-name="mediacenter" draw:name="5" text:anchor-type="paragraph" draw:z-index="5" svg:width="17.859375cm" style:rel-width="100%" svg:height="13.573125cm" style:rel-height="scale"><draw:image xlink:href="Pictures/9dc892e0eeaacc2fbf6ff549ff28badf.jpg" xlink:type="simple" xlink:show="embed" xlink:actuate="onLoad"/></draw:frame></text:p>
      <table:table table:style-name="PluginODTAutoStyle_Table_5">
        <table:table-column table:style-name="odt_auto_style_table_column_4_1"/>
        <table:table-column table:style-name="odt_auto_style_table_column_4_2"/>
        <table:table-row>
          <table:table-cell office:value-type="string" table:style-name="PluginODTAutoStyle_TableCell_6">
            <text:p text:style-name="PluginODTAutoStyle_Paragraph_7"><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8">
            <text:p text:style-name="PluginODTAutoStyle_Paragraph_9">You may feel free to use other software to view the maps, but our viewer is the best.</text:p>
          </table:table-cell>
        </table:table-row>
      </table:table>
      <text:p text:style-name="Text_20_body">Let’s move on to the second part of this exercise. Load <text:span text:style-name="Source_20_Text">town1.tif</text:span> from <text:span text:style-name="Source_20_Text">\originals</text:span> using <text:span text:style-name="Emphasis"><text:a xlink:type="simple" xlink:href="https://csr.ufmg.br/dokuwiki/doku.php?id=load_map" text:style-name="Internet_20_link" text:visited-style-name="Visited_20_Internet_20_Link">Load Map</text:a></text:span> and <text:span text:style-name="Source_20_Text">railroad.tif</text:span> using <text:span text:style-name="Emphasis"><text:a xlink:type="simple" xlink:href="https://csr.ufmg.br/dokuwiki/doku.php?id=load_categorical_map" text:style-name="Internet_20_link" text:visited-style-name="Visited_20_Internet_20_Link">Load Categorical Map</text:a></text:span>. Remember that this functor categorizes a map.<text:line-break/>
Drag <text:span text:style-name="Emphasis"><text:a xlink:type="simple" xlink:href="https://csr.ufmg.br/dokuwiki/doku.php?id=calc_cost_map" text:style-name="Internet_20_link" text:visited-style-name="Visited_20_Internet_20_Link">Calc Cost Map</text:a></text:span> and <text:span text:style-name="Emphasis"><text:a xlink:type="simple" xlink:href="https://csr.ufmg.br/dokuwiki/doku.php?id=calc_pathway_map" text:style-name="Internet_20_link" text:visited-style-name="Visited_20_Internet_20_Link">Calc Pathway Map</text:a></text:span> from the Map Algebra tab and <text:span text:style-name="Emphasis"><text:a xlink:type="simple" xlink:href="https://csr.ufmg.br/dokuwiki/doku.php?id=save_map" text:style-name="Internet_20_link" text:visited-style-name="Visited_20_Internet_20_Link">Save Map</text:a></text:span>. </text:p>
      <text:p text:style-name="Text_20_body"><draw:frame draw:style-name="PluginODTAutoStyle_Frame_10_text_frame" draw:name="Frame2" text:anchor-type="paragraph" svg:width="289.134pt" draw:z-index="0" svg:min-height="1cm"><draw:text-box><table:table table:style-name="PluginODTAutoStyle_Table_11"><table:table-column table:style-name="odt_auto_style_table_column_5_1"/><table:table-row><table:table-cell office:value-type="string" table:style-name="PluginODTAutoStyle_TableCell_12"><text:p text:style-name="PluginODTAutoStyle_Paragraph_13">Here are some notes on this algorithm:<text:line-break/>
<text:line-break/>
The algorithm that calculates the cost map is a general type of “Pushbroom”. However, its spatial performance approximates the so called “Pushgrow” algorithm, especially when using two or more passes.<text:line-break/>
<text:line-break/>
By default, the cells dimensions (width and height) are not considered in the calculation of cost. To take this into consideration, turn on in Advanced options <text:span text:style-name="Strong_20_Emphasis">Friction is relative</text:span>.<text:line-break/>
<text:line-break/>
Penalization for diagonal movements is effective only when friction values are high or the cost map is represented using real numbers.<text:line-break/>
<text:line-break/>
Friction map with cells represented in real numbers requires cost map with cells represented in real numbers or an error will be reported.<text:line-break/>
<text:line-break/>
Each pass used to calculate the cost map corresponds to four map passes originating from opposite directions.<text:line-break/>
<text:line-break/>
Unreachable places on the friction map are excluded on the cost map and thus represented as null value cells. Cost are not accumulated across null value cells, thus regions surrounded by null value cells will not have their cell costs calculated, unless there is a source feature inside this region.</text:p></table:table-cell></table:table-row></table:table></draw:text-box></draw:frame><text:line-break/></text:p>
      <text:p text:style-name="Text_20_body">The <text:span text:style-name="Strong_20_Emphasis">Source</text:span> port of <text:a xlink:type="simple" xlink:href="https://csr.ufmg.br/dokuwiki/doku.php?id=calc_cost_map" text:style-name="Internet_20_link" text:visited-style-name="Visited_20_Internet_20_Link">Calc Cost Map</text:a> functor will receive the Map <text:span text:style-name="Source_20_Text">railroad.tif</text:span> and the <text:span text:style-name="Strong_20_Emphasis">Friction</text:span> port will receive the map output by the third <text:span text:style-name="Emphasis"><text:a xlink:type="simple" xlink:href="https://csr.ufmg.br/dokuwiki/doku.php?id=calculate_map" text:style-name="Internet_20_link" text:visited-style-name="Visited_20_Internet_20_Link">Calculate Map</text:a></text:span>. Turn on <text:span text:style-name="Strong_20_Emphasis">Diagonals Cost More</text:span>. This will penalize the movement across diagonal cells. Set <text:span text:style-name="Strong_20_Emphasis">Maximum Number of Passes</text:span> to “2”. Leave all other options untouched.</text:p>
      <text:p text:style-name="Text_20_body">Open <text:span text:style-name="Emphasis"><text:a xlink:type="simple" xlink:href="https://csr.ufmg.br/dokuwiki/doku.php?id=calc_pathway_map" text:style-name="Internet_20_link" text:visited-style-name="Visited_20_Internet_20_Link">Calc Pathway Map</text:a></text:span> now with the Edit Functor Ports. </text:p>
      <text:p text:style-name="Text_20_body">Link Map <text:span text:style-name="Source_20_Text">town1.tif</text:span> to the <text:span text:style-name="Strong_20_Emphasis">Source</text:span> port </text:p>
      <table:table table:style-name="PluginODTAutoStyle_Table_14">
        <table:table-column table:style-name="odt_auto_style_table_column_6_1"/>
        <table:table-column table:style-name="odt_auto_style_table_column_6_2"/>
        <table:table-row>
          <table:table-cell office:value-type="string" table:style-name="PluginODTAutoStyle_TableCell_15">
            <text:p text:style-name="PluginODTAutoStyle_Paragraph_16"><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7">
            <text:p text:style-name="PluginODTAutoStyle_Paragraph_18"><text:span text:style-name="Strong_20_Emphasis">TIP</text:span>: <text:span text:style-name="Strong_20_Emphasis">Source</text:span>, in this case, also represents the destiny since the cost map was built from the existing railroad. Thus, this algorithm will search for the least-cost pathway from the source to the existing feature, i.e. the railroad.</text:p>
          </table:table-cell>
        </table:table-row>
      </table:table>
      <text:p text:style-name="Text_20_body">Link the map output from <text:span text:style-name="Emphasis"><text:a xlink:type="simple" xlink:href="https://csr.ufmg.br/dokuwiki/doku.php?id=calc_cost_map" text:style-name="Internet_20_link" text:visited-style-name="Visited_20_Internet_20_Link">Calc Cost Map</text:a></text:span> to the port <text:span text:style-name="Strong_20_Emphasis">Cost</text:span> and Map <text:span text:style-name="Source_20_Text">railroad.tif</text:span> to <text:span text:style-name="Strong_20_Emphasis">Network</text:span> (because it represents a linear feature network) and the output <text:span text:style-name="Strong_20_Emphasis">Network</text:span> port to <text:span text:style-name="Emphasis"><text:a xlink:type="simple" xlink:href="https://csr.ufmg.br/dokuwiki/doku.php?id=save_map" text:style-name="Internet_20_link" text:visited-style-name="Visited_20_Internet_20_Link">Save Map</text:a></text:span>. <draw:frame draw:style-name="mediacenter" draw:name="8" text:anchor-type="paragraph" draw:z-index="8" svg:width="19.790833333333cm" style:rel-width="100%" svg:height="9.1545833333333cm" style:rel-height="scale"><draw:image xlink:href="Pictures/8244d91a2c5134871b3fb3e8880fbf9a.jpg" xlink:type="simple" xlink:show="embed" xlink:actuate="onLoad"/></draw:frame></text:p>
      <text:p text:style-name="Text_20_body">Activate the option <text:span text:style-name="Strong_20_Emphasis">Use Lottery</text:span> (this is an artifact that permits the model to solve the path when two or more local minima are found).<text:line-break/>
<text:line-break/></text:p>
      <text:p text:style-name="Text_20_body"><draw:frame draw:style-name="mediaright" draw:name="9" text:anchor-type="paragraph" draw:z-index="9" svg:width="7.9375cm" svg:height="3.9609220907298cm"><draw:image xlink:href="Pictures/46dd39e60058c1b5339cc59763095086.jpg" xlink:type="simple" xlink:show="embed" xlink:actuate="onLoad"/></draw:frame><text:span text:style-name="Emphasis"><text:a xlink:type="simple" xlink:href="https://csr.ufmg.br/dokuwiki/doku.php?id=calc_pathway_map" text:style-name="Internet_20_link" text:visited-style-name="Visited_20_Internet_20_Link">Calc Pathway Map</text:a></text:span> ignores cells with values equal or lesser than 0 or null cells. In turn <text:span text:style-name="Emphasis"><text:a xlink:type="simple" xlink:href="https://csr.ufmg.br/dokuwiki/doku.php?id=calc_cost_map" text:style-name="Internet_20_link" text:visited-style-name="Visited_20_Internet_20_Link">Calc Cost Map</text:a></text:span> needs a network map with null cells representing non-features. Go to <text:span text:style-name="Emphasis"><text:a xlink:type="simple" xlink:href="https://csr.ufmg.br/dokuwiki/doku.php?id=load_categorical_map" text:style-name="Internet_20_link" text:visited-style-name="Visited_20_Internet_20_Link">Load Categorical Map</text:a></text:span> and open it with the Edit Functor. Press the flag <text:span text:style-name="Strong_20_Emphasis">Null Value</text:span> and make sure <text:span text:style-name="Strong_20_Emphasis">Use specific value</text:span> is set to “0”.<text:line-break/>
<text:line-break/>
<text:line-break/>
<text:line-break/>
Click on <text:span text:style-name="Emphasis"><text:a xlink:type="simple" xlink:href="https://csr.ufmg.br/dokuwiki/doku.php?id=save_map" text:style-name="Internet_20_link" text:visited-style-name="Visited_20_Internet_20_Link">Save Map</text:a></text:span> with the Edit Functor, change the folder to an upper level, change the file format to “geotiff” and set <text:span text:style-name="Strong_20_Emphasis">Suffix to Digits</text:span> to “0”, finally enter <text:span text:style-name="Source_20_Text">railway.tif</text:span>. The final model will look as follows: <draw:frame draw:style-name="mediacenter" draw:name="10" text:anchor-type="paragraph" draw:z-index="10" svg:width="22.727708333333cm" style:rel-width="100%" svg:height="14.843125cm" style:rel-height="scale"><draw:image xlink:href="Pictures/9c6f80ad03aa49e79262a3458a99713f.jpg" xlink:type="simple" xlink:show="embed" xlink:actuate="onLoad"/></draw:frame></text:p>
      <text:p text:style-name="Text_20_body">Save the model to a new file <text:span text:style-name="Source_20_Text">my_pathway.egoml</text:span>, and run it. This is going to take only a little while. Dinamica EGO has superior performance in relation to most commercial GIS packages; you may want to try this model on other software just for performance comparison. Open on the Map viewer <text:span text:style-name="Source_20_Text">railway.tif</text:span>, using “PseudoColor” as <text:span text:style-name="Strong_20_Emphasis">Current Color Palette</text:span>. What do you see?<text:line-break/>
<text:line-break/>
<draw:frame draw:style-name="mediacenter" draw:name="11" text:anchor-type="paragraph" draw:z-index="11" svg:width="17.515416666667cm" style:rel-width="100%" svg:height="12.647083333333cm" style:rel-height="scale"><draw:image xlink:href="Pictures/e7345656bcbe0a78389388456bfd154b.jpg" xlink:type="simple" xlink:show="embed" xlink:actuate="onLoad"/></draw:frame><text:line-break/>
<text:line-break/>
<text:line-break/>
You may try to maximize the solution for the <text:span text:style-name="Emphasis"><text:a xlink:type="simple" xlink:href="https://csr.ufmg.br/dokuwiki/doku.php?id=calc_cost_map" text:style-name="Internet_20_link" text:visited-style-name="Visited_20_Internet_20_Link">Calc Cost Map</text:a></text:span> algorithm by setting the <text:span text:style-name="Strong_20_Emphasis">Maximum Number of Passes</text:span> to “0”. Compare the time spent by this run and its resulting path with that of previous model? Did it make a big difference?<text:line-break/>
<text:line-break/>
This type of model can also be modified to develop simultaneously multiple paths. Open the model <text:span text:style-name="Source_20_Text">join_towns.egoml</text:span> in lesson 4 folder.<draw:frame draw:style-name="mediacenter" draw:name="12" text:anchor-type="paragraph" draw:z-index="12" svg:width="12.567708333333cm" svg:height="12.250208333333cm"><draw:image xlink:href="Pictures/ea025cb74d23d6e5d165426748134daf.jpg" xlink:type="simple" xlink:show="embed" xlink:actuate="onLoad"/></draw:frame></text:p>
      <text:p text:style-name="Text_20_body">This model shows how you can use <text:span text:style-name="Emphasis"><text:a xlink:type="simple" xlink:href="https://csr.ufmg.br/dokuwiki/doku.php?id=calculate_map" text:style-name="Internet_20_link" text:visited-style-name="Visited_20_Internet_20_Link">Calculate Map</text:a></text:span> to merge information from several maps into a single one. The product will be a map depicting the center cells for four towns. TIP: use always a sole cell to represent a location to be reached by <text:span text:style-name="Emphasis"><text:a xlink:type="simple" xlink:href="https://csr.ufmg.br/dokuwiki/doku.php?id=calc_pathway_map" text:style-name="Internet_20_link" text:visited-style-name="Visited_20_Internet_20_Link">Calc Pathway Map</text:a></text:span>.<text:line-break/></text:p>
      <text:p text:style-name="Text_20_body">Now replace, into model my_pathway.egoml, the input in Map <text:span text:style-name="Source_20_Text">town1.tif</text:span> with the file <text:span text:style-name="Source_20_Text">multiple_towns.tif</text:span> and change the file in Map <text:span text:style-name="Source_20_Text">railway.tif</text:span> to <text:span text:style-name="Source_20_Text">xrailways.tif</text:span>.<text:line-break/></text:p>
      <text:p text:style-name="Text_20_body">Did you get something like this?<text:line-break/></text:p>
      <text:p text:style-name="Text_20_body"><draw:frame draw:style-name="mediacenter" draw:name="13" text:anchor-type="paragraph" draw:z-index="13" svg:width="17.885833333333cm" style:rel-width="100%" svg:height="13.678958333333cm" style:rel-height="scale"><draw:image xlink:href="Pictures/ed13a4388927c4385b7f6c1c044513d3.jpg" xlink:type="simple" xlink:show="embed" xlink:actuate="onLoad"/></draw:frame><text:line-break/>
<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csr.ufmg.br/dokuwiki/doku.php?id=lesson_18" text:style-name="Internet_20_link" text:visited-style-name="Visited_20_Internet_20_Link">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Table_14"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5" style:family="table-cell">
      <style:paragraph-properties fo:text-align="center"/>
      <style:table-cell-properties fo:padding="0.1cm" fo:border="0.002cm solid #000000"/>
    </style:style>
    <style:style style:name="PluginODTAutoStyle_Paragraph_16" style:family="paragraph">
      <style:paragraph-properties fo:text-align="center" fo:padding="0.1cm"/>
    </style:style>
    <style:style style:name="PluginODTAutoStyle_TableCell_17" style:family="table-cell">
      <style:table-cell-properties fo:padding="0.3cm" fo:border="0.002cm solid #000000"/>
    </style:style>
    <style:style style:name="PluginODTAutoStyle_Paragraph_1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7</dc:title>
  </office:meta>
</office:document-meta>
</file>