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bf5699ad1628d283d541ce471ebb8f3d.png"/>
  <manifest:file-entry manifest:media-type="image/png" manifest:full-path="Pictures/ea072a62eddf6f790739f0200dcbf38f.png"/>
  <manifest:file-entry manifest:media-type="image/png" manifest:full-path="Pictures/8b73e2d74dde9d734ad0fd38ea88f1ea.png"/>
  <manifest:file-entry manifest:media-type="image/png" manifest:full-path="Pictures/86ef137a314e341dedacd265fb12fee2.png"/>
  <manifest:file-entry manifest:media-type="image/png" manifest:full-path="Pictures/0c8339e9336334f2e07aad6822d648f9.png"/>
  <manifest:file-entry manifest:media-type="image/png" manifest:full-path="Pictures/8f8e984962af4b7ffcaf7914bab53481.png"/>
  <manifest:file-entry manifest:media-type="image/png" manifest:full-path="Pictures/e1bb09665752f886981442ff22572c26.png"/>
  <manifest:file-entry manifest:media-type="image/png" manifest:full-path="Pictures/447ccac98955802ecb27f96ff171bcad.png"/>
  <manifest:file-entry manifest:media-type="image/png" manifest:full-path="Pictures/aed87d38c3cd28d0ab0e6d65a2234244.png"/>
  <manifest:file-entry manifest:media-type="image/png" manifest:full-path="Pictures/75be1bb55ef5e8379fddfb419db7813a.png"/>
  <manifest:file-entry manifest:media-type="image/png" manifest:full-path="Pictures/1f5562161b6528b9c36e63c000414d45.png"/>
  <manifest:file-entry manifest:media-type="image/png" manifest:full-path="Pictures/f6258a8f76eeed472be20ae8e178c687.png"/>
  <manifest:file-entry manifest:media-type="image/png" manifest:full-path="Pictures/553719f0ab10fe7d2f896fc12b43bbbb.png"/>
  <manifest:file-entry manifest:media-type="image/png" manifest:full-path="Pictures/ea3f33b1032f946b14ee34f08a397eb3.png"/>
  <manifest:file-entry manifest:media-type="image/png" manifest:full-path="Pictures/d45e675861f9d46308a4c91d263c33ec.png"/>
  <manifest:file-entry manifest:media-type="image/png" manifest:full-path="Pictures/56392d407416bb1a42373059fb531918.png"/>
  <manifest:file-entry manifest:media-type="image/png" manifest:full-path="Pictures/5a5640cce23b496b7c5f09fd7cd98ac2.png"/>
  <manifest:file-entry manifest:media-type="image/png" manifest:full-path="Pictures/e833949cd265beb2321247de7f33f7d1.png"/>
  <manifest:file-entry manifest:media-type="image/png" manifest:full-path="Pictures/93bce94fb3377ec3a1a8b28911ce99b8.png"/>
  <manifest:file-entry manifest:media-type="image/png" manifest:full-path="Pictures/ed3f31b5289aac2b4cdc7b790ac221de.png"/>
  <manifest:file-entry manifest:media-type="image/png" manifest:full-path="Pictures/8bad158dbb2d43062768d24dbc7c2cc2.png"/>
  <manifest:file-entry manifest:media-type="image/png" manifest:full-path="Pictures/7af5b741e435f3f96fb788d53af80bb7.png"/>
  <manifest:file-entry manifest:media-type="image/png" manifest:full-path="Pictures/1d8026faaccfd135aee7f3d21382c269.png"/>
  <manifest:file-entry manifest:media-type="image/png" manifest:full-path="Pictures/886c701fc1a6edc1265514a84a65af85.png"/>
  <manifest:file-entry manifest:media-type="image/png" manifest:full-path="Pictures/663467938034dd1d9798446f1eca64f0.png"/>
  <manifest:file-entry manifest:media-type="image/png" manifest:full-path="Pictures/997f8df80d1f9723227c0fe1c413f7b9.png"/>
  <manifest:file-entry manifest:media-type="image/png" manifest:full-path="Pictures/ca7fcefb347d294dab8a590d6aa0ed3d.png"/>
  <manifest:file-entry manifest:media-type="image/png" manifest:full-path="Pictures/40eb2862c691cc8353bad4e7ddaa34f2.png"/>
  <manifest:file-entry manifest:media-type="image/png" manifest:full-path="Pictures/d018cacd28dbef1d53f10a940c6b9611.png"/>
  <manifest:file-entry manifest:media-type="image/png" manifest:full-path="Pictures/c25b3598e4b3570e6345156167622814.png"/>
  <manifest:file-entry manifest:media-type="image/png" manifest:full-path="Pictures/f33c71d8495d2bc6f20be7af5c33088e.png"/>
  <manifest:file-entry manifest:media-type="image/png" manifest:full-path="Pictures/d5e1f555967542eae946947e52dffa29.png"/>
  <manifest:file-entry manifest:media-type="image/png" manifest:full-path="Pictures/c7656da76a2b4b4ef35fa67d80cc6a4f.png"/>
  <manifest:file-entry manifest:media-type="image/png" manifest:full-path="Pictures/e1a101ae0aedf4bf3e78ced36f209e08.png"/>
  <manifest:file-entry manifest:media-type="image/png" manifest:full-path="Pictures/e7d2e49650c70b9df6370f9d81407e7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9"/><text:bookmark-start text:name="__RefHeading___the_wizard_editor_in_dinamica_ego_1"/><text:bookmark-start text:name="the_wizard_editor_in_dinamica_ego"/>The wizard editor in Dinamica EGO<text:bookmark-end text:name="__RefHeading___the_wizard_editor_in_dinamica_ego_1"/><text:bookmark-end text:name="the_wizard_editor_in_dinamica_ego"/></text:h>
      <text:p text:style-name="Text_20_body"><text:line-break/>
<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ist_20_1_Content_First"> Dinamica EGO wizard tools</text:p>
        </text:list-item>
        <text:list-item>
          <text:p text:style-name="List_20_1_Content"> Creating Wizards</text:p>
        </text:list-item>
        <text:list-item>
          <text:p text:style-name="List_20_1_Content_Last"> Formatting Wizards </text:p>
        </text:list-item>
      </text:list>
      <text:p text:style-name="Text_20_body"><text:line-break/></text:p>
      <text:h text:style-name="Heading_20_3" text:outline-level="3"><text:bookmark-start text:name="__RefHeading___wizards_3"/><text:bookmark-start text:name="wizards"/>Wizards<text:bookmark-end text:name="__RefHeading___wizards_3"/><text:bookmark-end text:name="wizards"/></text:h>
      <text:p text:style-name="Text_20_body"><text:line-break/>
A Wizard is an easy way to create a presentation for a model developed in Dinamica EGO with formatted text, images and other graphical features. In a Wizard it is also possible alter the models' inputs to run an easy simulation without an advanced understanding of the Dinamica GUI and its functors. 
<text:line-break/>
A Wizard Tutorial is a sequence of pages containing formatted text, tables, images, diagrams, animations, embedded videos or any other internet browser compatible technology inserted by the author. Each page can contain general information about the model and the simulation inputs. Simulation inputs can be directly linked to script inputs, making it a fast and easy way to set parameters and run a simulation.
<text:line-break/>
<text:line-break/>
<draw:frame draw:style-name="mediacenter" draw:name="Wizard overview Legend" text:anchor-type="paragraph" draw:z-index="0" svg:width="23.8125cm" style:rel-width="100%"><draw:text-box><text:p text:style-name="legendcenter"><draw:frame draw:style-name="mediacenter" draw:name="Wizard overview" text:anchor-type="paragraph" draw:z-index="1" svg:width="23.8125cm" style:rel-width="100%" svg:height="15.224714949324cm" style:rel-height="scale"><draw:image xlink:href="Pictures/bf5699ad1628d283d541ce471ebb8f3d.png" xlink:type="simple" xlink:show="embed" xlink:actuate="onLoad"/></draw:frame>Wizard overview</text:p></draw:text-box></draw:frame>
<text:line-break/>
<draw:frame draw:style-name="mediacenter" draw:name="Model-wizard correspondence Legend" text:anchor-type="paragraph" draw:z-index="0" svg:width="21.166666666667cm" style:rel-width="100%"><draw:text-box><text:p text:style-name="legendcenter"><draw:frame draw:style-name="mediacenter" draw:name="Model-wizard correspondence" text:anchor-type="paragraph" draw:z-index="2" svg:width="21.166666666667cm" style:rel-width="100%" svg:height="15.80846605197cm" style:rel-height="scale"><draw:image xlink:href="Pictures/ea072a62eddf6f790739f0200dcbf38f.png" xlink:type="simple" xlink:show="embed" xlink:actuate="onLoad"/></draw:frame>Model-wizard correspondence</text:p></draw:text-box></draw:frame>
<text:line-break/>
An author can create his own Wizard Tutorial to present and explain its concepts and ideas. The Wizard Editor is a powerful tool to create text, format information and illustrations visually, include tables, and set inputs/outputs. The author selects model script functors to include in the Wizard so not all functors are visible to Wizard users. 
<text:line-break/>
<text:line-break/>
<draw:frame draw:style-name="mediacenter" draw:name="Wizard editor in use Legend" text:anchor-type="paragraph" draw:z-index="0" svg:width="18.520833333333cm" style:rel-width="100%"><draw:text-box><text:p text:style-name="legendcenter"><draw:frame draw:style-name="mediacenter" draw:name="Wizard editor in use" text:anchor-type="paragraph" draw:z-index="3" svg:width="18.520833333333cm" style:rel-width="100%" svg:height="12.013513513514cm" style:rel-height="scale"><draw:image xlink:href="Pictures/8b73e2d74dde9d734ad0fd38ea88f1ea.png" xlink:type="simple" xlink:show="embed" xlink:actuate="onLoad"/></draw:frame>Wizard editor in use</text:p></draw:text-box></draw:frame>
<text:line-break/>
<text:line-break/></text:p>
      <text:h text:style-name="Heading_20_3" text:outline-level="3"><text:bookmark-start text:name="__RefHeading___the_tool_4"/><text:bookmark-start text:name="the_tool"/>The Tool<text:bookmark-end text:name="__RefHeading___the_tool_4"/><text:bookmark-end text:name="the_tool"/></text:h>
      <text:p text:style-name="Text_20_body"><text:line-break/>
The Wizard should be a logical sequence of pages, each using a graphical area to convey information and possibly ports linked to the model. This is a very clear idea that can be seen in the wizard editor. The following videos provide directions on using the wizard tool:
<text:line-break/></text:p>
      <text:p text:style-name="Text_20_body"><text:line-break/>
Here is how to run a Wizard in the current interface:
<text:line-break/></text:p>
      <text:p text:style-name="Text_20_body"><text:line-break/>
To open the Wizard tool click on the edit bar in the menu:
<text:line-break/>
<draw:frame draw:style-name="media" draw:name="Editor button in menu Legend" text:anchor-type="as-char" draw:z-index="0" svg:width="10.31875cm"><draw:text-box><text:p text:style-name="legendcenter"><draw:frame draw:style-name="media" draw:name="Editor button in menu" text:anchor-type="as-char" draw:z-index="4" svg:width="10.31875cm" svg:height="7.62cm"><draw:image xlink:href="Pictures/86ef137a314e341dedacd265fb12fee2.png" xlink:type="simple" xlink:show="embed" xlink:actuate="onLoad"/></draw:frame>Editor button in menu</text:p></draw:text-box></draw:frame>
<text:line-break/>
It has an intuitive interface that we are going to learn how to use through the following examples.
<text:line-break/>
<draw:frame draw:style-name="media" draw:name="Wizard editor intuitive interface Legend" text:anchor-type="as-char" draw:z-index="0" svg:width="3.9158333333333cm"><draw:text-box><text:p text:style-name="legendcenter"><draw:frame draw:style-name="media" draw:name="Wizard editor intuitive interface" text:anchor-type="as-char" draw:z-index="5" svg:width="3.9158333333333cm" svg:height="5.1858333333333cm"><draw:image xlink:href="Pictures/0c8339e9336334f2e07aad6822d648f9.png" xlink:type="simple" xlink:show="embed" xlink:actuate="onLoad"/></draw:frame>Wizard editor intuitive interface</text:p></draw:text-box></draw:frame>
<text:line-break/></text:p>
      <text:h text:style-name="Heading_20_4" text:outline-level="4"><text:bookmark-start text:name="__RefHeading___simple_wizard_5"/><text:bookmark-start text:name="simple_wizard"/>Simple Wizard<text:bookmark-end text:name="__RefHeading___simple_wizard_5"/><text:bookmark-end text:name="simple_wizard"/></text:h>
      <text:p text:style-name="Text_20_body"><text:line-break/>
Lets start with a quick example where we create a wizard for a script that performs only a simple map algebra operation.
<text:line-break/>
We are going to need the functors:</text:p>
      <text:list text:style-name="List_20_1" text:continue-numbering="false">
        <text:list-item>
          <text:p text:style-name="List_20_1_Content_First"> <text:a xlink:type="simple" xlink:href="https://csr.ufmg.br/dokuwiki/doku.php?id=load_map" text:style-name="Internet_20_link" text:visited-style-name="Visited_20_Internet_20_Link">Load Map</text:a></text:p>
        </text:list-item>
        <text:list-item>
          <text:p text:style-name="List_20_1_Content"> <text:a xlink:type="simple" xlink:href="https://csr.ufmg.br/dokuwiki/doku.php?id=calculate_map" text:style-name="Internet_20_link" text:visited-style-name="Visited_20_Internet_20_Link">Calculate Map</text:a></text:p>
        </text:list-item>
        <text:list-item>
          <text:p text:style-name="List_20_1_Content"> <text:a xlink:type="simple" xlink:href="https://csr.ufmg.br/dokuwiki/doku.php?id=number_map" text:style-name="Internet_20_link" text:visited-style-name="Visited_20_Internet_20_Link">Number Map</text:a></text:p>
        </text:list-item>
        <text:list-item>
          <text:p text:style-name="List_20_1_Content_Last"> <text:a xlink:type="simple" xlink:href="https://csr.ufmg.br/dokuwiki/doku.php?id=save_map" text:style-name="Internet_20_link" text:visited-style-name="Visited_20_Internet_20_Link">Save Map</text:a></text:p>
        </text:list-item>
      </text:list>
      <text:p text:style-name="Text_20_body"><text:line-break/></text:p>
      <text:h text:style-name="Heading_20_4" text:outline-level="4"><text:bookmark-start text:name="__RefHeading___building_the_model_6"/><text:bookmark-start text:name="building_the_model"/>Building the model<text:bookmark-end text:name="__RefHeading___building_the_model_6"/><text:bookmark-end text:name="building_the_model"/></text:h>
      <text:p text:style-name="Text_20_body"><text:line-break/>
Assemble the functors according to the following picture.
<text:line-break/>
<text:line-break/>
<draw:frame draw:style-name="media" draw:name="Simple model Legend" text:anchor-type="as-char" draw:z-index="0" svg:width="10.107083333333cm"><draw:text-box><text:p text:style-name="legendcenter"><draw:frame draw:style-name="media" draw:name="Simple model" text:anchor-type="as-char" draw:z-index="6" svg:width="10.107083333333cm" svg:height="4.3127083333333cm"><draw:image xlink:href="Pictures/8f8e984962af4b7ffcaf7914bab53481.png" xlink:type="simple" xlink:show="embed" xlink:actuate="onLoad"/></draw:frame>Simple model</text:p></draw:text-box></draw:frame>
<text:line-break/>
<text:line-break/>
In the <text:a xlink:type="simple" xlink:href="https://csr.ufmg.br/dokuwiki/doku.php?id=calculate_map" text:style-name="Internet_20_link" text:visited-style-name="Visited_20_Internet_20_Link">Calculate Map</text:a> we are going to perform a simple operation with the input that, for values equals to <text:span text:style-name="Strong_20_Emphasis">null</text:span>, set them to <text:span text:style-name="Strong_20_Emphasis">1</text:span> , <text:span text:style-name="Strong_20_Emphasis">0</text:span> to the others.
<text:line-break/>
<text:line-break/>
<draw:frame draw:style-name="media" draw:name="Expression used to filter the input map null values Legend" text:anchor-type="as-char" draw:z-index="0" svg:width="10.080625cm"><draw:text-box><text:p text:style-name="legendcenter"><draw:frame draw:style-name="media" draw:name="Expression used to filter the input map null values" text:anchor-type="as-char" draw:z-index="7" svg:width="10.080625cm" svg:height="13.520208333333cm"><draw:image xlink:href="Pictures/e1bb09665752f886981442ff22572c26.png" xlink:type="simple" xlink:show="embed" xlink:actuate="onLoad"/></draw:frame>Expression used to filter the input map null values</text:p></draw:text-box></draw:frame>
<text:line-break/>
<text:line-break/></text:p>
      <text:h text:style-name="Heading_20_4" text:outline-level="4"><text:bookmark-start text:name="__RefHeading___creating_the_wizard_7"/><text:bookmark-start text:name="creating_the_wizard"/>Creating the Wizard<text:bookmark-end text:name="__RefHeading___creating_the_wizard_7"/><text:bookmark-end text:name="creating_the_wizard"/></text:h>
      <text:p text:style-name="Text_20_body"><text:line-break/>
To create a wizard o need first to save your model. Save it with XML extension and open the wizard
editor. </text:p>
      <text:h text:style-name="Heading_20_5" text:outline-level="5"><text:bookmark-start text:name="__RefHeading___wizard_pages_8"/><text:bookmark-start text:name="wizard_pages"/>Wizard Pages<text:bookmark-end text:name="__RefHeading___wizard_pages_8"/><text:bookmark-end text:name="wizard_pages"/></text:h>
      <text:p text:style-name="Text_20_body">In the Dinamica Wizard Editor toolbar click in the wizard icon to input ports.</text:p>
      <text:p text:style-name="Text_20_body"><draw:frame draw:style-name="media" draw:name="Create new wizard page icon Legend" text:anchor-type="as-char" draw:z-index="0" svg:width="15.636875cm"><draw:text-box><text:p text:style-name="legendcenter"><draw:frame draw:style-name="media" draw:name="Create new wizard page icon" text:anchor-type="as-char" draw:z-index="8" svg:width="15.636875cm" svg:height="8.2814583333333cm"><draw:image xlink:href="Pictures/447ccac98955802ecb27f96ff171bcad.png" xlink:type="simple" xlink:show="embed" xlink:actuate="onLoad"/></draw:frame>Create new wizard page icon</text:p></draw:text-box></draw:frame></text:p>
      <text:p text:style-name="Text_20_body">It is necessary to give a page a name, but it is only for identification. The tutorial user will not
see this name:</text:p>
      <text:p text:style-name="Text_20_body"><draw:frame draw:style-name="media" draw:name="Wizard page valid name Legend" text:anchor-type="as-char" draw:z-index="0" svg:width="23.891875cm" style:rel-width="100%"><draw:text-box><text:p text:style-name="legendcenter"><draw:frame draw:style-name="media" draw:name="Wizard page valid name" text:anchor-type="as-char" draw:z-index="9" svg:width="23.891875cm" style:rel-width="100%" svg:height="10.715625cm" style:rel-height="scale"><draw:image xlink:href="Pictures/aed87d38c3cd28d0ab0e6d65a2234244.png" xlink:type="simple" xlink:show="embed" xlink:actuate="onLoad"/></draw:frame>Wizard page valid name</text:p></draw:text-box></draw:frame></text:p>
      <text:p text:style-name="Text_20_body">Now lets edit this page and add some text. To edit a page can just click on edit wizard at the 
icon wizard:</text:p>
      <text:p text:style-name="Text_20_body"><draw:frame draw:style-name="media" draw:name="10" text:anchor-type="as-char" draw:z-index="10" svg:width="5.5827083333333cm" svg:height="4.9477083333333cm"><draw:image xlink:href="Pictures/75be1bb55ef5e8379fddfb419db7813a.png" xlink:type="simple" xlink:show="embed" xlink:actuate="onLoad"/></draw:frame></text:p>
      <text:p text:style-name="Text_20_body">The page editor will be showed up:</text:p>
      <text:p text:style-name="Text_20_body"><draw:frame draw:style-name="media" draw:name="Page Editor Legend" text:anchor-type="as-char" draw:z-index="0" svg:width="15.875cm"><draw:text-box><text:p text:style-name="legendcenter"><draw:frame draw:style-name="media" draw:name="Page Editor" text:anchor-type="as-char" draw:z-index="11" svg:width="15.875cm" svg:height="11.123623623624cm"><draw:image xlink:href="Pictures/1f5562161b6528b9c36e63c000414d45.png" xlink:type="simple" xlink:show="embed" xlink:actuate="onLoad"/></draw:frame>Page Editor</text:p></draw:text-box></draw:frame></text:p>
      <text:p text:style-name="Text_20_body">Indeed, it is a visual text editor, “what you see is what you get” style. Lets add some text about
our model.</text:p>
      <text:p text:style-name="Text_20_body"><draw:frame draw:style-name="media" draw:name="Page text example Legend" text:anchor-type="as-char" draw:z-index="0" svg:width="26.431875cm" style:rel-width="100%"><draw:text-box><text:p text:style-name="legendcenter"><draw:frame draw:style-name="media" draw:name="Page text example" text:anchor-type="as-char" draw:z-index="12" svg:width="26.431875cm" style:rel-width="100%" svg:height="10.00125cm" style:rel-height="scale"><draw:image xlink:href="Pictures/f6258a8f76eeed472be20ae8e178c687.png" xlink:type="simple" xlink:show="embed" xlink:actuate="onLoad"/></draw:frame>Page text example</text:p></draw:text-box></draw:frame></text:p>
      <text:h text:style-name="Heading_20_5" text:outline-level="5"><text:bookmark-start text:name="__RefHeading___formatting_9"/><text:bookmark-start text:name="formatting"/>Formatting<text:bookmark-end text:name="__RefHeading___formatting_9"/><text:bookmark-end text:name="formatting"/></text:h>
      <text:p text:style-name="Text_20_body">We can use the editor features to add some formatting:</text:p>
      <text:p text:style-name="Text_20_body"><draw:frame draw:style-name="media" draw:name="Page text example formatted Legend" text:anchor-type="as-char" draw:z-index="0" svg:width="26.458333333333cm" style:rel-width="100%"><draw:text-box><text:p text:style-name="legendcenter"><draw:frame draw:style-name="media" draw:name="Page text example formatted" text:anchor-type="as-char" draw:z-index="13" svg:width="26.458333333333cm" style:rel-width="100%" svg:height="9.9747916666667cm" style:rel-height="scale"><draw:image xlink:href="Pictures/553719f0ab10fe7d2f896fc12b43bbbb.png" xlink:type="simple" xlink:show="embed" xlink:actuate="onLoad"/></draw:frame>Page text example formatted</text:p></draw:text-box></draw:frame></text:p>
      <text:p text:style-name="Text_20_body">By clicking ok the page will be visualized in the Wizard Editor:</text:p>
      <text:p text:style-name="Text_20_body"><draw:frame draw:style-name="media" draw:name="14" text:anchor-type="as-char" draw:z-index="14" svg:width="23.8125cm" style:rel-width="100%" svg:height="14.130709876543cm" style:rel-height="scale"><draw:image xlink:href="Pictures/ea3f33b1032f946b14ee34f08a397eb3.png" xlink:type="simple" xlink:show="embed" xlink:actuate="onLoad"/></draw:frame></text:p>
      <text:h text:style-name="Heading_20_5" text:outline-level="5"><text:bookmark-start text:name="__RefHeading___another_page_10"/><text:bookmark-start text:name="another_page"/>Another Page<text:bookmark-end text:name="__RefHeading___another_page_10"/><text:bookmark-end text:name="another_page"/></text:h>
      <text:p text:style-name="Text_20_body">Now lets add another page. You already know how to proceed.</text:p>
      <text:p text:style-name="Text_20_body"><draw:frame draw:style-name="media" draw:name="Second page created Legend" text:anchor-type="as-char" draw:z-index="0" svg:width="28.389791666667cm" style:rel-width="100%"><draw:text-box><text:p text:style-name="legendcenter"><draw:frame draw:style-name="media" draw:name="Second page created" text:anchor-type="as-char" draw:z-index="15" svg:width="28.389791666667cm" style:rel-width="100%" svg:height="10.821458333333cm" style:rel-height="scale"><draw:image xlink:href="Pictures/d45e675861f9d46308a4c91d263c33ec.png" xlink:type="simple" xlink:show="embed" xlink:actuate="onLoad"/></draw:frame>Second page created</text:p></draw:text-box></draw:frame></text:p>
      <text:p text:style-name="Text_20_body">In this second page we are going to allow the user to set the input map file path for the filtering.
For now, lets add a text about it and soon we will add the input in the wizard.</text:p>
      <text:p text:style-name="Text_20_body"><draw:frame draw:style-name="media" draw:name="16" text:anchor-type="as-char" draw:z-index="16" svg:width="23.8125cm" style:rel-width="100%" svg:height="8.4311058174524cm" style:rel-height="scale"><draw:image xlink:href="Pictures/56392d407416bb1a42373059fb531918.png" xlink:type="simple" xlink:show="embed" xlink:actuate="onLoad"/></draw:frame> <draw:frame draw:style-name="media" draw:name="17" text:anchor-type="as-char" draw:z-index="17" svg:width="23.8125cm" style:rel-width="100%" svg:height="10.601455479452cm" style:rel-height="scale"><draw:image xlink:href="Pictures/5a5640cce23b496b7c5f09fd7cd98ac2.png" xlink:type="simple" xlink:show="embed" xlink:actuate="onLoad"/></draw:frame></text:p>
      <text:h text:style-name="Heading_20_5" text:outline-level="5"><text:bookmark-start text:name="__RefHeading___adding_inputs_11"/><text:bookmark-start text:name="adding_inputs"/>Adding Inputs<text:bookmark-end text:name="__RefHeading___adding_inputs_11"/><text:bookmark-end text:name="adding_inputs"/></text:h>
      <text:p text:style-name="Text_20_body">Now, lets add one input to our wizard. To do this, double click the second page to edit it. In the 
page inputs area, click in the <text:span text:style-name="Strong_20_Emphasis">Add input</text:span> button to add a new input.</text:p>
      <text:p text:style-name="Text_20_body"><draw:frame draw:style-name="media" draw:name="Add input button Legend" text:anchor-type="as-char" draw:z-index="0" svg:width="13.996458333333cm"><draw:text-box><text:p text:style-name="legendcenter"><draw:frame draw:style-name="media" draw:name="Add input button" text:anchor-type="as-char" draw:z-index="18" svg:width="13.996458333333cm" svg:height="11.932708333333cm"><draw:image xlink:href="Pictures/e833949cd265beb2321247de7f33f7d1.png" xlink:type="simple" xlink:show="embed" xlink:actuate="onLoad"/></draw:frame>Add input button</text:p></draw:text-box></draw:frame></text:p>
      <text:p text:style-name="Text_20_body">The <text:span text:style-name="Strong_20_Emphasis">Select functor port</text:span> window will open up. In this window, the <text:a xlink:type="simple" xlink:href="https://csr.ufmg.br/dokuwiki/doku.php?id=load_map" text:style-name="Internet_20_link" text:visited-style-name="Visited_20_Internet_20_Link">Load Map</text:a> functor present in our model can be
seen. Select page 00 and press ok.</text:p>
      <text:p text:style-name="Text_20_body"><draw:frame draw:style-name="media" draw:name="Functor selector window where we select functors whose inputs will be exported to the wizard Legend" text:anchor-type="as-char" draw:z-index="0" svg:width="17.171458333333cm" style:rel-width="100%"><draw:text-box><text:p text:style-name="legendcenter"><draw:frame draw:style-name="media" draw:name="Functor selector window where we select functors whose inputs will be exported to the wizard" text:anchor-type="as-char" draw:z-index="19" svg:width="17.171458333333cm" style:rel-width="100%" svg:height="10.583333333333cm" style:rel-height="scale"><draw:image xlink:href="Pictures/93bce94fb3377ec3a1a8b28911ce99b8.png" xlink:type="simple" xlink:show="embed" xlink:actuate="onLoad"/></draw:frame>Functor selector window where we select functors whose inputs will be exported to the wizard</text:p></draw:text-box></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0" text:anchor-type="as-char" draw:z-index="20"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ip: Assign meaningful alias to each of the functors. It is easier to identify them while selecting functors and ports.</text:p>
          </table:table-cell>
        </table:table-row>
      </table:table>
      <text:p text:style-name="Text_20_body">Now, you can edit the port title and description. This is an important feature because ports for a functor
have all the same title and description. With the wizard you can specify this information with an intuitive
text, something that explain better what is this input for your simulation.</text:p>
      <text:p text:style-name="Text_20_body"><draw:frame draw:style-name="media" draw:name="Input title and description editor Legend" text:anchor-type="as-char" draw:z-index="0" svg:width="10.530416666667cm"><draw:text-box><text:p text:style-name="legendcenter"><draw:frame draw:style-name="media" draw:name="Input title and description editor" text:anchor-type="as-char" draw:z-index="21" svg:width="10.530416666667cm" svg:height="7.9375cm"><draw:image xlink:href="Pictures/8bad158dbb2d43062768d24dbc7c2cc2.png" xlink:type="simple" xlink:show="embed" xlink:actuate="onLoad"/></draw:frame>Input title and description editor</text:p></draw:text-box></draw:frame></text:p>
      <text:p text:style-name="Text_20_body">Lets add a new title and description that explains better this input:</text:p>
      <text:p text:style-name="Text_20_body"><draw:frame draw:style-name="media" draw:name="Input title and description edited Legend" text:anchor-type="as-char" draw:z-index="0" svg:width="10.530416666667cm"><draw:text-box><text:p text:style-name="legendcenter"><draw:frame draw:style-name="media" draw:name="Input title and description edited" text:anchor-type="as-char" draw:z-index="22" svg:width="10.530416666667cm" svg:height="7.9110416666667cm"><draw:image xlink:href="Pictures/7af5b741e435f3f96fb788d53af80bb7.png" xlink:type="simple" xlink:show="embed" xlink:actuate="onLoad"/></draw:frame>Input title and description edited</text:p></draw:text-box></draw:frame></text:p>
      <text:p text:style-name="Text_20_body">After clicking ok the input will appear in the page inputs area:</text:p>
      <text:p text:style-name="Text_20_body"><draw:frame draw:style-name="media" draw:name="Input added to the page Legend" text:anchor-type="as-char" draw:z-index="0" svg:width="26.458333333333cm" style:rel-width="100%"><draw:text-box><text:p text:style-name="legendcenter"><draw:frame draw:style-name="media" draw:name="Input added to the page" text:anchor-type="as-char" draw:z-index="23" svg:width="26.458333333333cm" style:rel-width="100%" svg:height="6.4558333333333cm" style:rel-height="scale"><draw:image xlink:href="Pictures/1d8026faaccfd135aee7f3d21382c269.png" xlink:type="simple" xlink:show="embed" xlink:actuate="onLoad"/></draw:frame>Input added to the page</text:p></draw:text-box></draw:frame></text:p>
      <text:p text:style-name="Text_20_body">If you select an input from this area the buttons will be available. Through this you can remove the selected
input, edit its information again (modify title and description) or change the inputs order (move it up or down)
when there are more than one input.</text:p>
      <text:p text:style-name="Text_20_body"><draw:frame draw:style-name="media" draw:name="Page input buttons Legend" text:anchor-type="as-char" draw:z-index="0" svg:width="8.2814583333333cm"><draw:text-box><text:p text:style-name="legendcenter"><draw:frame draw:style-name="media" draw:name="Page input buttons" text:anchor-type="as-char" draw:z-index="24" svg:width="8.2814583333333cm" svg:height="5.7679166666667cm"><draw:image xlink:href="Pictures/886c701fc1a6edc1265514a84a65af85.png" xlink:type="simple" xlink:show="embed" xlink:actuate="onLoad"/></draw:frame>Page input buttons</text:p></draw:text-box></draw:frame></text:p>
      <text:h text:style-name="Heading_20_5" text:outline-level="5"><text:bookmark-start text:name="__RefHeading___testing_the_wizard_12"/><text:bookmark-start text:name="testing_the_wizard"/>Testing the Wizard<text:bookmark-end text:name="__RefHeading___testing_the_wizard_12"/><text:bookmark-end text:name="testing_the_wizard"/></text:h>
      <text:p text:style-name="Text_20_body">To test the wizard you have made you can click the button <text:span text:style-name="Strong_20_Emphasis">Run Wizard</text:span> in the tool bar:</text:p>
      <text:p text:style-name="Text_20_body"><draw:frame draw:style-name="media" draw:name="Test wizard button Legend" text:anchor-type="as-char" draw:z-index="0" svg:width="5.6620833333333cm"><draw:text-box><text:p text:style-name="legendcenter"><draw:frame draw:style-name="media" draw:name="Test wizard button" text:anchor-type="as-char" draw:z-index="25" svg:width="5.6620833333333cm" svg:height="10.00125cm"><draw:image xlink:href="Pictures/663467938034dd1d9798446f1eca64f0.png" xlink:type="simple" xlink:show="embed" xlink:actuate="onLoad"/></draw:frame>Test wizard button</text:p></draw:text-box></draw:frame></text:p>
      <text:p text:style-name="Text_20_body">After clicking Run Wizard you must select the model that will contain the wizard and run the model.</text:p>
      <text:p text:style-name="Text_20_body"><draw:frame draw:style-name="media" draw:name="26" text:anchor-type="as-char" draw:z-index="26" svg:width="26.51125cm" style:rel-width="100%" svg:height="17.171458333333cm" style:rel-height="scale"><draw:image xlink:href="Pictures/997f8df80d1f9723227c0fe1c413f7b9.png" xlink:type="simple" xlink:show="embed" xlink:actuate="onLoad"/></draw:frame></text:p>
      <text:p text:style-name="Text_20_body">Clicking <text:span text:style-name="Strong_20_Emphasis">Cancel</text:span> you can keep editing the Wizard.</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7" text:anchor-type="as-char" draw:z-index="27" svg:width="1.27cm" svg:height="1.27cm"><draw:image xlink:href="Pictures/ca7fcefb347d294dab8a590d6aa0ed3d.png" xlink:type="simple" xlink:show="embed" xlink:actuate="onLoad"/></draw:frame></text:p>
          </table:table-cell>
          <table:table-cell office:value-type="string" table:style-name="PluginODTAutoStyle_TableCell_9">
            <text:p text:style-name="PluginODTAutoStyle_Paragraph_10">Remember to save the wizard every time you close the Wizard Editor. Once finished the Wizard it
is also important to save your model.</text:p>
          </table:table-cell>
        </table:table-row>
      </table:table>
      <text:h text:style-name="Heading_20_5" text:outline-level="5"><text:bookmark-start text:name="__RefHeading___a_third_page_13"/><text:bookmark-start text:name="a_third_page"/>A third page<text:bookmark-end text:name="__RefHeading___a_third_page_13"/><text:bookmark-end text:name="a_third_page"/></text:h>
      <text:p text:style-name="Text_20_body">Now you know the process to create a page and add an input. Lets do it faster. In the third page we are going
to add some information about the output map and after export the <text:a xlink:type="simple" xlink:href="https://csr.ufmg.br/dokuwiki/doku.php?id=save_map" text:style-name="Internet_20_link" text:visited-style-name="Visited_20_Internet_20_Link">Save Map</text:a> <text:span text:style-name="Strong_20_Emphasis">Filename</text:span> port we are going
to add it as an input to the third page.</text:p>
      <text:p text:style-name="Text_20_body">We create the page and add information.</text:p>
      <text:p text:style-name="Text_20_body"><draw:frame draw:style-name="media" draw:name="Editing third page text Legend" text:anchor-type="as-char" draw:z-index="0" svg:width="15.372291666667cm"><draw:text-box><text:p text:style-name="legendcenter"><draw:frame draw:style-name="media" draw:name="Editing third page text" text:anchor-type="as-char" draw:z-index="28" svg:width="15.372291666667cm" svg:height="7.62cm"><draw:image xlink:href="Pictures/40eb2862c691cc8353bad4e7ddaa34f2.png" xlink:type="simple" xlink:show="embed" xlink:actuate="onLoad"/></draw:frame>Editing third page text</text:p></draw:text-box></draw:frame>
<draw:frame draw:style-name="media" draw:name="Third page created Legend" text:anchor-type="as-char" draw:z-index="0" svg:width="17.991666666667cm" style:rel-width="100%"><draw:text-box><text:p text:style-name="legendcenter"><draw:frame draw:style-name="media" draw:name="Third page created" text:anchor-type="as-char" draw:z-index="29" svg:width="17.991666666667cm" style:rel-width="100%" svg:height="11.033125cm" style:rel-height="scale"><draw:image xlink:href="Pictures/d018cacd28dbef1d53f10a940c6b9611.png" xlink:type="simple" xlink:show="embed" xlink:actuate="onLoad"/></draw:frame>Third page created</text:p></draw:text-box></draw:frame></text:p>
      <text:p text:style-name="Text_20_body">Now add an input, choose the <text:a xlink:type="simple" xlink:href="https://csr.ufmg.br/dokuwiki/doku.php?id=save_map" text:style-name="Internet_20_link" text:visited-style-name="Visited_20_Internet_20_Link">Save Map</text:a> functor (you need to click in the wizard tool on the save map) and then his input port named “Filename”.</text:p>
      <text:p text:style-name="Text_20_body"><draw:frame draw:style-name="media" draw:name="30" text:anchor-type="as-char" draw:z-index="30" svg:width="14.525625cm" svg:height="3.4660416666667cm"><draw:image xlink:href="Pictures/c25b3598e4b3570e6345156167622814.png" xlink:type="simple" xlink:show="embed" xlink:actuate="onLoad"/></draw:frame> <draw:frame draw:style-name="media" draw:name="31" text:anchor-type="as-char" draw:z-index="31" svg:width="23.918333333333cm" style:rel-width="100%" svg:height="10.63625cm" style:rel-height="scale"><draw:image xlink:href="Pictures/f33c71d8495d2bc6f20be7af5c33088e.png" xlink:type="simple" xlink:show="embed" xlink:actuate="onLoad"/></draw:frame></text:p>
      <text:p text:style-name="Text_20_body">After that you have to click in Edit Wizard.</text:p>
      <text:p text:style-name="Text_20_body"><draw:frame draw:style-name="media" draw:name="32" text:anchor-type="as-char" draw:z-index="32" svg:width="5.5827083333333cm" svg:height="4.9477083333333cm"><draw:image xlink:href="Pictures/75be1bb55ef5e8379fddfb419db7813a.png" xlink:type="simple" xlink:show="embed" xlink:actuate="onLoad"/></draw:frame></text:p>
      <text:p text:style-name="Text_20_body">Choose a name for the input and set a meaningful title and description.</text:p>
      <text:p text:style-name="Text_20_body"><draw:frame draw:style-name="media" draw:name="New description to Save Map Filename port Legend" text:anchor-type="as-char" draw:z-index="0" svg:width="17.197916666667cm" style:rel-width="100%"><draw:text-box><text:p text:style-name="legendcenter"><draw:frame draw:style-name="media" draw:name="New description to Save Map Filename port" text:anchor-type="as-char" draw:z-index="33" svg:width="17.197916666667cm" style:rel-width="100%" svg:height="10.583333333333cm" style:rel-height="scale"><draw:image xlink:href="Pictures/d5e1f555967542eae946947e52dffa29.png" xlink:type="simple" xlink:show="embed" xlink:actuate="onLoad"/></draw:frame>New description to Save Map Filename port</text:p></draw:text-box></draw:frame>
<draw:frame draw:style-name="media" draw:name="Third page inputs Legend" text:anchor-type="as-char" draw:z-index="0" svg:width="26.326041666667cm" style:rel-width="100%"><draw:text-box><text:p text:style-name="legendcenter"><draw:frame draw:style-name="media" draw:name="Third page inputs" text:anchor-type="as-char" draw:z-index="34" svg:width="26.326041666667cm" style:rel-width="100%" svg:height="8.4402083333333cm" style:rel-height="scale"><draw:image xlink:href="Pictures/c7656da76a2b4b4ef35fa67d80cc6a4f.png" xlink:type="simple" xlink:show="embed" xlink:actuate="onLoad"/></draw:frame>Third page inputs</text:p></draw:text-box></draw:frame></text:p>
      <text:h text:style-name="Heading_20_5" text:outline-level="5"><text:bookmark-start text:name="__RefHeading___finishing_the_simple_wizard_14"/><text:bookmark-start text:name="finishing_the_simple_wizard"/>Finishing the Simple Wizard<text:bookmark-end text:name="__RefHeading___finishing_the_simple_wizard_14"/><text:bookmark-end text:name="finishing_the_simple_wizard"/></text:h>
      <text:p text:style-name="Text_20_body">You have just created a complete wizard tutorial for your model! Save the wizard and close the editor. It is also 
important to save your model again.</text:p>
      <text:p text:style-name="Text_20_body">Now, every time an user opens your model, he will be prompted about running the wizard tutorial you have created.</text:p>
      <text:p text:style-name="Text_20_body"><draw:frame draw:style-name="media" draw:name="Prompt for running a wizard Legend" text:anchor-type="as-char" draw:z-index="0" svg:width="7.1702083333333cm"><draw:text-box><text:p text:style-name="legendcenter"><draw:frame draw:style-name="media" draw:name="Prompt for running a wizard" text:anchor-type="as-char" draw:z-index="35" svg:width="7.1702083333333cm" svg:height="3.175cm"><draw:image xlink:href="Pictures/e1a101ae0aedf4bf3e78ced36f209e08.png" xlink:type="simple" xlink:show="embed" xlink:actuate="onLoad"/></draw:frame>Prompt for running a wizard</text:p></draw:text-box></draw:frame></text:p>
      <text:p text:style-name="Text_20_body">It is also possible to run the wizard tutorial through the <text:span text:style-name="Strong_20_Emphasis">Run Wizard</text:span> button in the tool bar.</text:p>
      <text:p text:style-name="Text_20_body"><draw:frame draw:style-name="media" draw:name="Run wizard button in tool bar Legend" text:anchor-type="as-char" draw:z-index="0" svg:width="5.5297916666667cm"><draw:text-box><text:p text:style-name="legendcenter"><draw:frame draw:style-name="media" draw:name="Run wizard button in tool bar" text:anchor-type="as-char" draw:z-index="36" svg:width="5.5297916666667cm" svg:height="5.0535416666667cm"><draw:image xlink:href="Pictures/e7d2e49650c70b9df6370f9d81407e76.png" xlink:type="simple" xlink:show="embed" xlink:actuate="onLoad"/></draw:frame>Run wizard button in tool bar</text:p></draw:text-box></draw:frame>
<text:line-break/>
<text:line-break/>
<text:line-break/>
☞<text:a xlink:type="simple" xlink:href="https://csr.ufmg.br/dokuwiki/doku.php?id=lesson_20" text:style-name="Internet_20_link" text:visited-style-name="Visited_20_Internet_20_Link">Next: R Coupling</text:a>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9</dc:title>
  </office:meta>
</office:document-meta>
</file>