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5cb818b228228a5e0716fbcbd59ff6e.png"/>
  <manifest:file-entry manifest:media-type="image/png" manifest:full-path="Pictures/feb6b2d595effad4458ae41e50d7d0e8.png"/>
  <manifest:file-entry manifest:media-type="image/png" manifest:full-path="Pictures/ca7fcefb347d294dab8a590d6aa0ed3d.png"/>
  <manifest:file-entry manifest:media-type="image/png" manifest:full-path="Pictures/17bf922107958a72d4c89371f3f66bc9.png"/>
  <manifest:file-entry manifest:media-type="image/png" manifest:full-path="Pictures/f8d21c684994fce096929353f01ecfd5.png"/>
  <manifest:file-entry manifest:media-type="image/png" manifest:full-path="Pictures/61574c66e4b9b785bbd1cefadad1204c.png"/>
  <manifest:file-entry manifest:media-type="image/png" manifest:full-path="Pictures/4a575c7396d50c47287a5ad0c76fea9a.png"/>
  <manifest:file-entry manifest:media-type="image/png" manifest:full-path="Pictures/a526c7b514f261b9b26a512e7996dd6c.png"/>
  <manifest:file-entry manifest:media-type="image/png" manifest:full-path="Pictures/e00d7b6e0088a18b3308a0c31d52ea97.png"/>
  <manifest:file-entry manifest:media-type="image/png" manifest:full-path="Pictures/b00cfff9731ccef9f57d48fddb1cebc7.png"/>
  <manifest:file-entry manifest:media-type="image/png" manifest:full-path="Pictures/d0125fb475a14d0273d39cdeb50588cb.png"/>
  <manifest:file-entry manifest:media-type="image/png" manifest:full-path="Pictures/88f019582476973e28caf1cfe8bdc1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0.583333333333cm" svg:height="3.912801273306cm"><draw:image xlink:href="Pictures/45cb818b228228a5e0716fbcbd59ff6e.png" xlink:type="simple" xlink:show="embed" xlink:actuate="onLoad"/></draw:frame>
<text:line-break/>
<text:line-break/></text:p>
      <text:h text:style-name="Heading_20_3" text:outline-level="3"><text:bookmark text:name="lesson_7"/><text:bookmark-start text:name="__RefHeading___lesson_7creating_a_new_column_and_retrieving_a_data_column_from_tables_1"/><text:bookmark-start text:name="lesson_7creating_a_new_column_and_retrieving_a_data_column_from_tables"/>LESSON 7: Creating a new column and retrieving a data column from tables<text:bookmark-end text:name="__RefHeading___lesson_7creating_a_new_column_and_retrieving_a_data_column_from_tables_1"/><text:bookmark-end text:name="lesson_7creating_a_new_column_and_retrieving_a_data_column_from_tables"/></text:h>
      <text:p text:style-name="Text_20_body"><text:line-break/></text:p>
      <text:list text:style-name="List_20_1" text:continue-numbering="false">
        <text:list-item>
          <text:p text:style-name="LastListParagraph_List_20_1_Content_First"> To create a new column in a given table we must open all the files that will be used to retrieve data from. Click on the Input/Output tab from the library window and grab three <text:a xlink:type="simple" xlink:href="https://csr.ufmg.br/dokuwiki/doku.php?id=load_lookup_table" text:style-name="Internet_20_link" text:visited-style-name="Visited_20_Internet_20_Link">Load Lookup Table</text:a> Functors and one <text:a xlink:type="simple" xlink:href="https://csr.ufmg.br/dokuwiki/doku.php?id=load_table" text:style-name="Internet_20_link" text:visited-style-name="Visited_20_Internet_20_Link">Load Table</text:a> placing them on the sketch. Open the <text:a xlink:type="simple" xlink:href="https://csr.ufmg.br/dokuwiki/doku.php?id=load_lookup_table" text:style-name="Internet_20_link" text:visited-style-name="Visited_20_Internet_20_Link">Load Lookup Table</text:a> functors and load the files <text:span text:style-name="Source_20_Text">1999_production_value.csv</text:span>, <text:span text:style-name="Source_20_Text">1999_harvested_area.csv</text:span> and <text:span text:style-name="Source_20_Text">1999_production.csv</text:span> from the folder <text:span text:style-name="Source_20_Text">Guidebook_Dinamica_5\Database\Tables\</text:span>. Next, open <text:a xlink:type="simple" xlink:href="https://csr.ufmg.br/dokuwiki/doku.php?id=load_table" text:style-name="Internet_20_link" text:visited-style-name="Visited_20_Internet_20_Link">Load Table</text:a> and load <text:span text:style-name="Source_20_Text">IBGE_crop_information_uptated.csv</text:span>.</text:p>
        </text:list-item>
      </text:list>
      <text:p text:style-name="Text_20_body"><text:line-break/>
<text:line-break/>
<draw:frame draw:style-name="mediacenter" draw:name="1" text:anchor-type="paragraph" draw:z-index="1" svg:width="5.2916666666667cm" svg:height="7.4744791666667cm"><draw:image xlink:href="Pictures/feb6b2d595effad4458ae41e50d7d0e8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Now we can create a new column merge between the <text:span text:style-name="Source_20_Text">1999_harvested_area.csv</text:span> and <text:span text:style-name="Source_20_Text">1999_production.csv</text:span> files. On the Input/Output tab, grab an <text:a xlink:type="simple" xlink:href="https://csr.ufmg.br/dokuwiki/doku.php?id=add_table_column" text:style-name="Internet_20_link" text:visited-style-name="Visited_20_Internet_20_Link">Add Table Column</text:a> and place it on the sketch. Connect the <text:a xlink:type="simple" xlink:href="https://csr.ufmg.br/dokuwiki/doku.php?id=load_lookup_table" text:style-name="Internet_20_link" text:visited-style-name="Visited_20_Internet_20_Link">Load Lookup Table</text:a> which contains the file <text:span text:style-name="Source_20_Text">1999_harvested_area.csv</text:span> to <text:a xlink:type="simple" xlink:href="https://csr.ufmg.br/dokuwiki/doku.php?id=add_table_column" text:style-name="Internet_20_link" text:visited-style-name="Visited_20_Internet_20_Link">Add Table Column</text:a>, selecting <text:span text:style-name="underline">Table</text:span> as an input port. On the Functor Editor window, write a name for the created column (e.g. “production_value”). </text:p>
        </text:list-item>
      </text:list>
      <text:p text:style-name="Text_20_body"><text:line-break/>
<text:line-break/>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2" text:anchor-type="as-char" draw:z-index="2" svg:width="1.27cm" svg:height="1.27cm"><draw:image xlink:href="Pictures/ca7fcefb347d294dab8a590d6aa0ed3d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The position where the new column is inserted determines whether the new column is a key or data column.
</text:p>
          </table:table-cell>
        </table:table-row>
      </table:table>
      <text:p text:style-name="Text_20_body"><text:line-break/>
<text:line-break/>
<draw:frame draw:style-name="mediacenter" draw:name="3" text:anchor-type="paragraph" draw:z-index="3" svg:width="13.229166666667cm" svg:height="9.793625146886cm"><draw:image xlink:href="Pictures/17bf922107958a72d4c89371f3f66bc9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Connect the <text:a xlink:type="simple" xlink:href="https://csr.ufmg.br/dokuwiki/doku.php?id=load_lookup_table" text:style-name="Internet_20_link" text:visited-style-name="Visited_20_Internet_20_Link">Load Lookup Table</text:a> which contains the file <text:span text:style-name="Source_20_Text">1999_production.csv</text:span> to <text:a xlink:type="simple" xlink:href="https://csr.ufmg.br/dokuwiki/doku.php?id=add_table_column" text:style-name="Internet_20_link" text:visited-style-name="Visited_20_Internet_20_Link">Add Table Column</text:a>, the <text:span text:style-name="underline">Column Values</text:span> port will be automatically assigned as an input port.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Add another <text:a xlink:type="simple" xlink:href="https://csr.ufmg.br/dokuwiki/doku.php?id=add_table_column" text:style-name="Internet_20_link" text:visited-style-name="Visited_20_Internet_20_Link">Add Table Column</text:a> to the sketch, assign the output of the previous <text:a xlink:type="simple" xlink:href="https://csr.ufmg.br/dokuwiki/doku.php?id=add_table_column" text:style-name="Internet_20_link" text:visited-style-name="Visited_20_Internet_20_Link">Add Table Column</text:a> to the <text:span text:style-name="underline">Table</text:span> input port of the recently added functor. Connect the <text:a xlink:type="simple" xlink:href="https://csr.ufmg.br/dokuwiki/doku.php?id=load_lookup_table" text:style-name="Internet_20_link" text:visited-style-name="Visited_20_Internet_20_Link">Load Lookup Table</text:a> with <text:span text:style-name="Source_20_Text">1999_production_value.csv</text:span> to the new <text:a xlink:type="simple" xlink:href="https://csr.ufmg.br/dokuwiki/doku.php?id=add_table_column" text:style-name="Internet_20_link" text:visited-style-name="Visited_20_Internet_20_Link">Add Table Column</text:a>. In the Functor Editor window, choose a name for the created column (e.g. “production”). 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Add a <text:a xlink:type="simple" xlink:href="https://csr.ufmg.br/dokuwiki/doku.php?id=set_table_by_key" text:style-name="Internet_20_link" text:visited-style-name="Visited_20_Internet_20_Link">Set Table By Key</text:a> to the sketch, assign the output of <text:a xlink:type="simple" xlink:href="https://csr.ufmg.br/dokuwiki/doku.php?id=add_table_column" text:style-name="Internet_20_link" text:visited-style-name="Visited_20_Internet_20_Link">Add Table Column</text:a> to the <text:span text:style-name="underline">Subtable</text:span> input port of <text:a xlink:type="simple" xlink:href="https://csr.ufmg.br/dokuwiki/doku.php?id=set_table_by_key" text:style-name="Internet_20_link" text:visited-style-name="Visited_20_Internet_20_Link">Set Table By Key</text:a> and the <text:a xlink:type="simple" xlink:href="https://csr.ufmg.br/dokuwiki/doku.php?id=load_table" text:style-name="Internet_20_link" text:visited-style-name="Visited_20_Internet_20_Link">Load Table</text:a> with <text:span text:style-name="Source_20_Text">IBGE_crop_information_uptated.csv</text:span> to the <text:span text:style-name="underline">Table</text:span> port. In the Functor Editor window, enter <text:span text:style-name="Source_20_Text">1999</text:span> as the key identifying the sub-table that will be updated or inserted. Additionally, toggle the <text:span text:style-name="underline">Ignore Column Names</text:span> flag in the Functor Editor Window.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To save the result to a file, place a <text:a xlink:type="simple" xlink:href="https://csr.ufmg.br/dokuwiki/doku.php?id=save_table" text:style-name="Internet_20_link" text:visited-style-name="Visited_20_Internet_20_Link">Save Table</text:a> on the sketch, browse to <text:span text:style-name="Source_20_Text">\Guidebook_Dinamica_5\Models\add_table_column_set_table_by_key</text:span> and write the file name (e.g. <text:span text:style-name="Source_20_Text">IBGE_crop_information_complete</text:span>). </text:p>
        </text:list-item>
      </text:list>
      <text:p text:style-name="Text_20_body"><text:line-break/></text:p>
      <text:list text:style-name="List_20_1" text:continue-numbering="false">
        <text:list-item>
          <text:p text:style-name="LastListParagraph_List_20_1_Content_First"> Click on the layout tool Execute Layout. Your final model should be similar to the one below: </text:p>
        </text:list-item>
      </text:list>
      <text:p text:style-name="Text_20_body"><text:line-break/>
<text:line-break/>
<draw:frame draw:style-name="mediacenter" draw:name="4" text:anchor-type="paragraph" draw:z-index="4" svg:width="13.229166666667cm" svg:height="5.0707847097546cm"><draw:image xlink:href="Pictures/f8d21c684994fce096929353f01ecfd5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Save and run the model. Select the <text:a xlink:type="simple" xlink:href="https://csr.ufmg.br/dokuwiki/doku.php?id=save_table" text:style-name="Internet_20_link" text:visited-style-name="Visited_20_Internet_20_Link">Save Table</text:a> functor and click on the eye button to open the resulting table.</text:p>
        </text:list-item>
      </text:list>
      <text:p text:style-name="Text_20_body"><text:line-break/>
<text:line-break/>
<draw:frame draw:style-name="mediacenter" draw:name="5" text:anchor-type="paragraph" draw:z-index="5" svg:width="13.229166666667cm" svg:height="10.730150531287cm"><draw:image xlink:href="Pictures/61574c66e4b9b785bbd1cefadad1204c.png" xlink:type="simple" xlink:show="embed" xlink:actuate="onLoad"/></draw:frame>
<text:line-break/>
<text:line-break/></text:p>
      <text:p text:style-name="Horizontal_20_Line"/>
      <text:p text:style-name="Text_20_body">Using the table generated previously, we would like to demonstrate how to retrieve a data column from it.
<text:line-break/>
<text:line-break/></text:p>
      <text:list text:style-name="List_20_1" text:continue-numbering="false">
        <text:list-item>
          <text:p text:style-name="LastListParagraph_List_20_1_Content_First"> Grab a <text:a xlink:type="simple" xlink:href="https://csr.ufmg.br/dokuwiki/doku.php?id=load_table" text:style-name="Internet_20_link" text:visited-style-name="Visited_20_Internet_20_Link">Load Table</text:a>, placing it on the sketch. Double click it and open the file generated in last step (e.g. <text:span text:style-name="Source_20_Text">IBGE_crop_information_complete.csv</text:span>).</text:p>
        </text:list-item>
      </text:list>
      <text:p text:style-name="Text_20_body"><text:line-break/>
<text:line-break/>
<draw:frame draw:style-name="mediacenter" draw:name="6" text:anchor-type="paragraph" draw:z-index="6" svg:width="13.229166666667cm" svg:height="5.5328931500241cm"><draw:image xlink:href="Pictures/4a575c7396d50c47287a5ad0c76fea9a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To retrieve a data column corresponding to the harvested area, we will use <text:a xlink:type="simple" xlink:href="https://csr.ufmg.br/dokuwiki/doku.php?id=get_table_column" text:style-name="Internet_20_link" text:visited-style-name="Visited_20_Internet_20_Link">Get Table Column</text:a>. Connect the <text:a xlink:type="simple" xlink:href="https://csr.ufmg.br/dokuwiki/doku.php?id=load_table" text:style-name="Internet_20_link" text:visited-style-name="Visited_20_Internet_20_Link">Load Table</text:a> to <text:a xlink:type="simple" xlink:href="https://csr.ufmg.br/dokuwiki/doku.php?id=get_table_column" text:style-name="Internet_20_link" text:visited-style-name="Visited_20_Internet_20_Link">Get Table Column</text:a>. In the input <text:span text:style-name="underline">Column Index or Name</text:span> of the Functor Editor window, insert the index of the column to be retrieved (“3” or “harvested area”).</text:p>
        </text:list-item>
      </text:list>
      <text:p text:style-name="Text_20_body"><text:line-break/>
<text:line-break/>
<draw:frame draw:style-name="mediacenter" draw:name="7" text:anchor-type="paragraph" draw:z-index="7" svg:width="13.229166666667cm" svg:height="4.606720122184cm"><draw:image xlink:href="Pictures/a526c7b514f261b9b26a512e7996dd6c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Now, we can retrieve the harvested area per crop corresponding to the year of 2004.  For this, grab a <text:a xlink:type="simple" xlink:href="https://csr.ufmg.br/dokuwiki/doku.php?id=get_table_from_key" text:style-name="Internet_20_link" text:visited-style-name="Visited_20_Internet_20_Link">Get Table from Key</text:a> and place it on the sketch. Connect <text:a xlink:type="simple" xlink:href="https://csr.ufmg.br/dokuwiki/doku.php?id=get_table_column" text:style-name="Internet_20_link" text:visited-style-name="Visited_20_Internet_20_Link">Get Table Column</text:a> to <text:a xlink:type="simple" xlink:href="https://csr.ufmg.br/dokuwiki/doku.php?id=get_table_from_key" text:style-name="Internet_20_link" text:visited-style-name="Visited_20_Internet_20_Link">Get Table from Key</text:a>. In the input <text:span text:style-name="underline">Keys</text:span> of the Functor Editor window, insert the year you want to retrieve the harvested area per crop (in this example, “2004”).</text:p>
        </text:list-item>
      </text:list>
      <text:p text:style-name="Text_20_body"><text:line-break/>
<text:line-break/>
<draw:frame draw:style-name="mediacenter" draw:name="8" text:anchor-type="paragraph" draw:z-index="8" svg:width="13.229166666667cm" svg:height="5.5056295200526cm"><draw:image xlink:href="Pictures/e00d7b6e0088a18b3308a0c31d52ea97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Grab a <text:a xlink:type="simple" xlink:href="https://csr.ufmg.br/dokuwiki/doku.php?id=save_table" text:style-name="Internet_20_link" text:visited-style-name="Visited_20_Internet_20_Link">Save Table</text:a> and place it on the sketch. Connect <text:a xlink:type="simple" xlink:href="https://csr.ufmg.br/dokuwiki/doku.php?id=get_table_from_key" text:style-name="Internet_20_link" text:visited-style-name="Visited_20_Internet_20_Link">Get Table From Key</text:a> and <text:a xlink:type="simple" xlink:href="https://csr.ufmg.br/dokuwiki/doku.php?id=save_table" text:style-name="Internet_20_link" text:visited-style-name="Visited_20_Internet_20_Link">Save Table</text:a>. The final model should have the following structure: </text:p>
        </text:list-item>
      </text:list>
      <text:p text:style-name="Text_20_body"><text:line-break/>
<text:line-break/>
<draw:frame draw:style-name="mediacenter" draw:name="9" text:anchor-type="paragraph" draw:z-index="9" svg:width="13.229166666667cm" svg:height="2.2462158604804cm"><draw:image xlink:href="Pictures/b00cfff9731ccef9f57d48fddb1cebc7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To save the result to a file, edit <text:a xlink:type="simple" xlink:href="https://csr.ufmg.br/dokuwiki/doku.php?id=save_table" text:style-name="Internet_20_link" text:visited-style-name="Visited_20_Internet_20_Link">Save Table</text:a>, browse to <text:span text:style-name="Source_20_Text">\Guidebook_Dinamica_5\Models\add_table_column_set_table_by_key</text:span> and write the file name (e.g. IBGE_crop_information_update).</text:p>
        </text:list-item>
      </text:list>
      <text:p text:style-name="Text_20_body"><text:line-break/>
<text:line-break/>
<draw:frame draw:style-name="mediacenter" draw:name="10" text:anchor-type="paragraph" draw:z-index="10" svg:width="13.229166666667cm" svg:height="5.7283851375491cm"><draw:image xlink:href="Pictures/d0125fb475a14d0273d39cdeb50588cb.png" xlink:type="simple" xlink:show="embed" xlink:actuate="onLoad"/></draw:frame>
<text:line-break/>
<text:line-break/></text:p>
      <text:list text:style-name="List_20_1" text:continue-numbering="false">
        <text:list-item>
          <text:p text:style-name="LastListParagraph_List_20_1_Content_First"> Save and run the model. To see the resulting table, click on eye button of <text:a xlink:type="simple" xlink:href="https://csr.ufmg.br/dokuwiki/doku.php?id=save_table" text:style-name="Internet_20_link" text:visited-style-name="Visited_20_Internet_20_Link">Save Table</text:a>. This functor output is a table that looks like this:</text:p>
        </text:list-item>
      </text:list>
      <text:p text:style-name="Text_20_body"><text:line-break/>
<text:line-break/>
<draw:frame draw:style-name="mediacenter" draw:name="11" text:anchor-type="paragraph" draw:z-index="11" svg:width="7.9375cm" svg:height="6.5391839378238cm"><draw:image xlink:href="Pictures/88f019582476973e28caf1cfe8bdc1af.png" xlink:type="simple" xlink:show="embed" xlink:actuate="onLoad"/></draw:frame>
<text:line-break/>
<text:line-break/></text:p>
      <text:h text:style-name="Heading_20_3" text:outline-level="3"><text:bookmark-start text:name="__RefHeading___congratulations_you_have_successfully_completed_this_lesson_2"/><text:bookmark-start text:name="congratulations_you_have_successfully_completed_this_lesson"/>Congratulations, you have successfully completed this lesson!<text:bookmark-end text:name="__RefHeading___congratulations_you_have_successfully_completed_this_lesson_2"/><text:bookmark-end text:name="congratulations_you_have_successfully_completed_this_lesson"/></text:h>
      <text:p text:style-name="Text_20_body"><text:line-break/>
☞<text:a xlink:type="simple" xlink:href="https://csr.ufmg.br/dokuwiki/doku.php?id=lesson_8" text:style-name="Internet_20_link" text:visited-style-name="Visited_20_Internet_20_Link"> Next Lesson</text:a>
<text:line-break/>
☞<text:a xlink:type="simple" xlink:href="https://csr.ufmg.br/dokuwiki/doku.php?id=guidebook_start" text:style-name="Internet_20_link" text:visited-style-name="Visited_20_Internet_20_Link"> Back to Guidebook Star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lesson_7</dc:title>
  </office:meta>
</office:document-meta>
</file>