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5c24c216ff283e470216642b1b90da20.png"/>
  <manifest:file-entry manifest:media-type="image/png" manifest:full-path="Pictures/ca7fcefb347d294dab8a590d6aa0ed3d.png"/>
  <manifest:file-entry manifest:media-type="image/png" manifest:full-path="Pictures/58f4e348c8deb93da61c59a798cdf4af.png"/>
  <manifest:file-entry manifest:media-type="image/png" manifest:full-path="Pictures/cc19e22d8a30aeb80740bb089bb40104.png"/>
  <manifest:file-entry manifest:media-type="image/png" manifest:full-path="Pictures/be61df42f74f2dbf18ecbea4f5e71ca9.png"/>
  <manifest:file-entry manifest:media-type="image/png" manifest:full-path="Pictures/940b03142c9e8c9ffc8c914ba5979070.png"/>
  <manifest:file-entry manifest:media-type="image/png" manifest:full-path="Pictures/5fd04fae292ab6b366295f3c8fc8a722.png"/>
  <manifest:file-entry manifest:media-type="image/png" manifest:full-path="Pictures/682e03a6f6d9562015f22050daac6406.png"/>
  <manifest:file-entry manifest:media-type="image/png" manifest:full-path="Pictures/073677cbbc28dd0189ca2f05cce40fdb.png"/>
  <manifest:file-entry manifest:media-type="image/png" manifest:full-path="Pictures/af954257100d8428568c1a278c70399a.png"/>
  <manifest:file-entry manifest:media-type="image/png" manifest:full-path="Pictures/49bde2fef929a208c707e6ae70eb0366.png"/>
  <manifest:file-entry manifest:media-type="image/png" manifest:full-path="Pictures/a763a5cedc65b3b64e0fb5c456f9acaf.png"/>
  <manifest:file-entry manifest:media-type="image/png" manifest:full-path="Pictures/26a0e6bfc0f90c926ebecfbd37ad7c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8"/><text:bookmark-start text:name="__RefHeading___lesson_8inserting_and_getting_a_specific_value_into_a_table_1"/><text:bookmark-start text:name="lesson_8inserting_and_getting_a_specific_value_into_a_table"/>LESSON 8: Inserting and getting a specific value into a table<text:bookmark-end text:name="__RefHeading___lesson_8inserting_and_getting_a_specific_value_into_a_table_1"/><text:bookmark-end text:name="lesson_8inserting_and_getting_a_specific_value_into_a_table"/></text:h>
      <text:p text:style-name="Text_20_body"><text:line-break/>
The aim of this lesson is getting and inserting specifics values from and into a table on Dinamica. We will use the <text:a xlink:type="simple" xlink:href="https://csr.ufmg.br/dokuwiki/doku.php?id=get_table_value" text:style-name="Internet_20_link" text:visited-style-name="Visited_20_Internet_20_Link">Get Table Value</text:a>, <text:a xlink:type="simple" xlink:href="https://csr.ufmg.br/dokuwiki/doku.php?id=set_table_cell_value" text:style-name="Internet_20_link" text:visited-style-name="Visited_20_Internet_20_Link">Set Table Cell Value</text:a>, <text:a xlink:type="simple" xlink:href="https://csr.ufmg.br/dokuwiki/doku.php?id=add_table_column" text:style-name="Internet_20_link" text:visited-style-name="Visited_20_Internet_20_Link">Add Table Column</text:a>, <text:a xlink:type="simple" xlink:href="https://csr.ufmg.br/dokuwiki/doku.php?id=set_table_by_key" text:style-name="Internet_20_link" text:visited-style-name="Visited_20_Internet_20_Link">Set Table By Key</text:a> and <text:a xlink:type="simple" xlink:href="https://csr.ufmg.br/dokuwiki/doku.php?id=get_table_from_key" text:style-name="Internet_20_link" text:visited-style-name="Visited_20_Internet_20_Link">Get Table From Key</text:a> functors and the following files:
<text:line-break/>
<text:line-break/></text:p>
      <text:list text:style-name="List_20_1" text:continue-numbering="false">
        <text:list-item>
          <text:p text:style-name="List_20_1_Content_First"> The IBGE crop information Table (<text:span text:style-name="Source_20_Text">Guidebook_Dinamica_5\Database\Tables\IBGE_crop_information.csv</text:span>)</text:p>
        </text:list-item>
        <text:list-item>
          <text:p text:style-name="List_20_1_Content"> The 1999_production_value Table (<text:span text:style-name="Source_20_Text">Guidebook_Dinamica_5\Database\Tables\1999_production_value.csv</text:span>)</text:p>
        </text:list-item>
        <text:list-item>
          <text:p text:style-name="List_20_1_Content"> The 1999_harvested_area Table (<text:span text:style-name="Source_20_Text">Guidebook_Dinamica_5\Database\Tables\1999_harvested_area.csv.csv</text:span>)</text:p>
        </text:list-item>
        <text:list-item>
          <text:p text:style-name="List_20_1_Content_Last"> The 1999_production Table (<text:span text:style-name="Source_20_Text">Guidebook_Dinamica_5\Database\Tables\1999_production.csv</text:span>)</text:p>
        </text:list-item>
      </text:list>
      <text:p text:style-name="Text_20_body"><text:line-break/>
<text:span text:style-name="Strong_20_Emphasis">Let's go!</text:span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csr.ufmg.br/dokuwiki/doku.php?id=load_table" text:style-name="Internet_20_link" text:visited-style-name="Visited_20_Internet_20_Link">Load Table</text:a> and place it on the sketch. Double click it, browse to the folder <text:span text:style-name="Source_20_Text">Guidebook_Dinamica_5\Database\Tables</text:span> and open the <text:span text:style-name="Source_20_Text">IBGE_crop_information.csv</text:span> file.</text:p>
        </text:list-item>
      </text:list>
      <text:p text:style-name="Text_20_body"><text:line-break/>
<text:line-break/>
<draw:frame draw:style-name="mediacenter" draw:name="1" text:anchor-type="paragraph" draw:z-index="1" svg:width="21.166666666667cm" style:rel-width="100%" svg:height="6.4038787878788cm" style:rel-height="scale"><draw:image xlink:href="Pictures/5c24c216ff283e470216642b1b90da20.png" xlink:type="simple" xlink:show="embed" xlink:actuate="onLoad"/></draw:frame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Only multi-column CSV - comma separated value format is accepted
</text:p>
          </table:table-cell>
        </table:table-row>
      </table:table>
      <text:p text:style-name="Text_20_body"><text:line-break/></text:p>
      <text:list text:style-name="List_20_1" text:continue-numbering="false">
        <text:list-item>
          <text:p text:style-name="LastListParagraph_List_20_1_Content_First"> The first two columns are considered the keys of the file, being used to access a certain data in the table. Click on eye button of <text:a xlink:type="simple" xlink:href="https://csr.ufmg.br/dokuwiki/doku.php?id=load_table" text:style-name="Internet_20_link" text:visited-style-name="Visited_20_Internet_20_Link">Load Table</text:a> to see the table. </text:p>
        </text:list-item>
      </text:list>
      <text:p text:style-name="Text_20_body"><text:line-break/>
<text:line-break/>
<draw:frame draw:style-name="mediacenter" draw:name="3" text:anchor-type="paragraph" draw:z-index="3" svg:width="15.875cm" svg:height="9.9491260923845cm"><draw:image xlink:href="Pictures/58f4e348c8deb93da61c59a798cdf4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csr.ufmg.br/dokuwiki/doku.php?id=get_table_value" text:style-name="Internet_20_link" text:visited-style-name="Visited_20_Internet_20_Link">Get Table Value</text:a> and place it on the sketch. Connect <text:a xlink:type="simple" xlink:href="https://csr.ufmg.br/dokuwiki/doku.php?id=load_table" text:style-name="Internet_20_link" text:visited-style-name="Visited_20_Internet_20_Link">Load Table</text:a> to <text:a xlink:type="simple" xlink:href="https://csr.ufmg.br/dokuwiki/doku.php?id=get_table_value" text:style-name="Internet_20_link" text:visited-style-name="Visited_20_Internet_20_Link">Get Table Value</text:a>. </text:p>
        </text:list-item>
      </text:list>
      <text:p text:style-name="Text_20_body"><text:line-break/>
<text:line-break/>
<draw:frame draw:style-name="mediacenter" draw:name="4" text:anchor-type="paragraph" draw:z-index="4" svg:width="7.9375cm" svg:height="2.7203638497653cm"><draw:image xlink:href="Pictures/cc19e22d8a30aeb80740bb089bb40104.png" xlink:type="simple" xlink:show="embed" xlink:actuate="onLoad"/></draw:frame>
<text:line-break/></text:p>
      <text:list text:style-name="List_20_1" text:continue-numbering="false">
        <text:list-item>
          <text:p text:style-name="LastListParagraph_List_20_1_Content_First"> Double click the Get Table Value to enter the keys corresponding to the sought-after values and the column name (highlighted by an asterisk). In the box Keys, enter <text:span text:style-name="Source_20_Text">2001</text:span>. Next, enter <text:span text:style-name="Source_20_Text">1</text:span> (The Key to identify the wanted value on the table). Also, in the Column tab, add <text:span text:style-name="Source_20_Text">4</text:span>, i.e., the column name or index where the value is located.</text:p>
        </text:list-item>
      </text:list>
      <text:p text:style-name="Text_20_body"><text:line-break/>
<text:line-break/>
<draw:frame draw:style-name="mediacenter" draw:name="5" text:anchor-type="paragraph" draw:z-index="5" svg:width="7.9375cm" svg:height="11.570271164021cm"><draw:image xlink:href="Pictures/be61df42f74f2dbf18ecbea4f5e71ca9.png" xlink:type="simple" xlink:show="embed" xlink:actuate="onLoad"/></draw:frame>
<text:line-break/>
<text:line-break/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f the given keys are not found in the input table and the <text:span text:style-name="underline">Value If Not Found</text:span> parameter, in the Advanced Tab, is not provided, an error will be reported.
</text:p>
          </table:table-cell>
        </table:table-row>
      </table:table>
      <text:p text:style-name="Text_20_body"><text:line-break/>
<text:line-break/></text:p>
      <text:list text:style-name="List_20_1" text:continue-numbering="false">
        <text:list-item>
          <text:p text:style-name="LastListParagraph_List_20_1_Content_First"> From the Table tab, grab a <text:a xlink:type="simple" xlink:href="https://csr.ufmg.br/dokuwiki/doku.php?id=calculate_value" text:style-name="Internet_20_link" text:visited-style-name="Visited_20_Internet_20_Link">Calculate Value</text:a> and place it on the sketch. Assign a number to <text:a xlink:type="simple" xlink:href="https://csr.ufmg.br/dokuwiki/doku.php?id=number_value" text:style-name="Internet_20_link" text:visited-style-name="Visited_20_Internet_20_Link">Number Value</text:a> and connect the <text:a xlink:type="simple" xlink:href="https://csr.ufmg.br/dokuwiki/doku.php?id=get_table_value" text:style-name="Internet_20_link" text:visited-style-name="Visited_20_Internet_20_Link">Get Table Value</text:a> to <text:a xlink:type="simple" xlink:href="https://csr.ufmg.br/dokuwiki/doku.php?id=number_value" text:style-name="Internet_20_link" text:visited-style-name="Visited_20_Internet_20_Link">Number Value</text:a>. In the Connect ports window, select <text:span text:style-name="underline">Value</text:span>. </text:p>
        </text:list-item>
      </text:list>
      <text:p text:style-name="Text_20_body"><text:line-break/>
<text:line-break/>
<draw:frame draw:style-name="mediacenter" draw:name="7" text:anchor-type="paragraph" draw:z-index="7" svg:width="15.875cm" svg:height="4.522347740668cm"><draw:image xlink:href="Pictures/5fd04fae292ab6b366295f3c8fc8a722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on <text:a xlink:type="simple" xlink:href="https://csr.ufmg.br/dokuwiki/doku.php?id=calculate_value" text:style-name="Internet_20_link" text:visited-style-name="Visited_20_Internet_20_Link">Calculate Value</text:a> to add a logic or an algebraic expression. We divide v1 (the selected value) by 1000, <text:span text:style-name="Source_20_Text">v1/1000</text:span>, and click OK.</text:p>
        </text:list-item>
      </text:list>
      <text:p text:style-name="Text_20_body"><text:line-break/>
<text:line-break/>
<draw:frame draw:style-name="mediacenter" draw:name="8" text:anchor-type="paragraph" draw:z-index="8" svg:width="7.9375cm" svg:height="9.2007625994695cm"><draw:image xlink:href="Pictures/682e03a6f6d9562015f22050daac6406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Table tab grab a <text:a xlink:type="simple" xlink:href="https://csr.ufmg.br/dokuwiki/doku.php?id=set_table_cell_value" text:style-name="Internet_20_link" text:visited-style-name="Visited_20_Internet_20_Link">Set Table Cell Value</text:a> and place it on the sketch. Connect <text:a xlink:type="simple" xlink:href="https://csr.ufmg.br/dokuwiki/doku.php?id=calculate_value" text:style-name="Internet_20_link" text:visited-style-name="Visited_20_Internet_20_Link">Calculate Value</text:a> and <text:a xlink:type="simple" xlink:href="https://csr.ufmg.br/dokuwiki/doku.php?id=load_table" text:style-name="Internet_20_link" text:visited-style-name="Visited_20_Internet_20_Link">Load Table</text:a> to <text:a xlink:type="simple" xlink:href="https://csr.ufmg.br/dokuwiki/doku.php?id=set_table_cell_value" text:style-name="Internet_20_link" text:visited-style-name="Visited_20_Internet_20_Link">Set Table Cell Value</text:a>.  In the Connect Ports window, select <text:span text:style-name="underline">Value</text:span> input port for the output of <text:a xlink:type="simple" xlink:href="https://csr.ufmg.br/dokuwiki/doku.php?id=calculate_value" text:style-name="Internet_20_link" text:visited-style-name="Visited_20_Internet_20_Link">Calculate Value</text:a>.</text:p>
        </text:list-item>
      </text:list>
      <text:p text:style-name="Text_20_body"><text:line-break/>
<text:line-break/>
<draw:frame draw:style-name="mediacenter" draw:name="9" text:anchor-type="paragraph" draw:z-index="9" svg:width="15.875cm" svg:height="5.2453066332916cm"><draw:image xlink:href="Pictures/073677cbbc28dd0189ca2f05cce40fd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Double-click <text:a xlink:type="simple" xlink:href="https://csr.ufmg.br/dokuwiki/doku.php?id=set_table_cell_value" text:style-name="Internet_20_link" text:visited-style-name="Visited_20_Internet_20_Link">Set Table Cell Value</text:a>. To identify where the sought-after value is located, on the <text:span text:style-name="underline">Keys</text:span> input enter <text:span text:style-name="Source_20_Text">2001</text:span>, <text:span text:style-name="Source_20_Text">1</text:span> (corresponding to Year 2001 and Crop 1) and add the Index <text:span text:style-name="Source_20_Text">4</text:span> on the <text:span text:style-name="underline">Column</text:span> input.</text:p>
        </text:list-item>
      </text:list>
      <text:p text:style-name="Text_20_body"><text:line-break/>
<text:line-break/>
<draw:frame draw:style-name="mediacenter" draw:name="10" text:anchor-type="paragraph" draw:z-index="10" svg:width="15.875cm" svg:height="8.472913153457cm"><draw:image xlink:href="Pictures/af954257100d8428568c1a278c7039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From the Input/Output tab, grab a <text:a xlink:type="simple" xlink:href="https://csr.ufmg.br/dokuwiki/doku.php?id=save_table" text:style-name="Internet_20_link" text:visited-style-name="Visited_20_Internet_20_Link">Save Table</text:a> and place it on the sketch. Connect <text:a xlink:type="simple" xlink:href="https://csr.ufmg.br/dokuwiki/doku.php?id=set_table_cell_value" text:style-name="Internet_20_link" text:visited-style-name="Visited_20_Internet_20_Link">Set Table Cell Value</text:a> to <text:a xlink:type="simple" xlink:href="https://csr.ufmg.br/dokuwiki/doku.php?id=save_table" text:style-name="Internet_20_link" text:visited-style-name="Visited_20_Internet_20_Link">Save Table</text:a>, select a folder and chose a file name (e.g.  IBGE_crop_information_update.csv). The final model will look like this:</text:p>
        </text:list-item>
      </text:list>
      <text:p text:style-name="Text_20_body"><text:line-break/>
<text:line-break/>
<draw:frame draw:style-name="mediacenter" draw:name="11" text:anchor-type="paragraph" draw:z-index="11" svg:width="15.875cm" svg:height="5.9268534863195cm"><draw:image xlink:href="Pictures/49bde2fef929a208c707e6ae70eb0366.png" xlink:type="simple" xlink:show="embed" xlink:actuate="onLoad"/></draw:frame>
<text:line-break/>
<text:line-break/>
<draw:frame draw:style-name="mediacenter" draw:name="12" text:anchor-type="paragraph" draw:z-index="12" svg:width="15.875cm" svg:height="3.1924131627057cm"><draw:image xlink:href="Pictures/a763a5cedc65b3b64e0fb5c456f9acaf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your model. Select the <text:a xlink:type="simple" xlink:href="https://csr.ufmg.br/dokuwiki/doku.php?id=save_table" text:style-name="Internet_20_link" text:visited-style-name="Visited_20_Internet_20_Link">Save Table</text:a> functor and click on the eye button to see the result.</text:p>
        </text:list-item>
      </text:list>
      <text:p text:style-name="Text_20_body"><text:line-break/>
<text:line-break/>
<draw:frame draw:style-name="mediacenter" draw:name="13" text:anchor-type="paragraph" draw:z-index="13" svg:width="15.875cm" svg:height="7.7410632447296cm"><draw:image xlink:href="Pictures/26a0e6bfc0f90c926ebecfbd37ad7cc5.png" xlink:type="simple" xlink:show="embed" xlink:actuate="onLoad"/></draw:frame>
<text:line-break/>
<text:line-break/></text:p>
      <text:h text:style-name="Heading_20_4" text:outline-level="4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csr.ufmg.br/dokuwiki/doku.php?id=lesson_9" text:style-name="Internet_20_link" text:visited-style-name="Visited_20_Internet_20_Link"> Next Lesson</text:a>
<text:line-break/>
☞<text:a xlink:type="simple" xlink:href="https://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8</dc:title>
  </office:meta>
</office:document-meta>
</file>