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ad_categorical_map"/><text:bookmark-start text:name="__RefHeading___load_categorical_map_1"/><text:bookmark-start text:name="load_categorical_map"/>Load Categorical Map<text:bookmark-end text:name="__RefHeading___load_categorical_map_1"/><text:bookmark-end text:name="load_categorica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Loads a categorical map — a map whose cells represent classes or categories — from a file. The file format is determined automatically from the filename's extension. If the loaded file does not already carry a categorization, one is determined automatically from the map's cell values. See <text:a xlink:type="simple" xlink:href="https://csr.ufmg.br/dokuwiki/doku.php?id=load_map" text:style-name="Internet_20_link" text:visited-style-name="Visited_20_Internet_20_Link">Load Map</text:a> for loading maps whose cells do not represent categori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csr.ufmg.br/dokuwiki/doku.php?id=map_filename_type" text:style-name="Internet_20_link" text:visited-style-name="Visited_20_Internet_20_Link">Map Filename Type</text:a>  </text:p>
          </table:table-cell>
          <table:table-cell office:value-type="string" table:style-name="tablecell">
            <text:p text:style-name="tablealignleft"> Name and path of the file to load. If no path is given, the file is located relative to the model scrip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csr.ufmg.br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Additional value to treat as null, alongside the file's own null value if it has one. Useful for assigning a null value to files that do not define one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Storage Mode  </text:p>
          </table:table-cell>
          <table:table-cell office:value-type="string" table:style-name="tablecell">
            <text:p text:style-name="tablealignleft"> <text:a xlink:type="simple" xlink:href="https://csr.ufmg.br/dokuwiki/doku.php?id=enum_type" text:style-name="Internet_20_link" text:visited-style-name="Visited_20_Internet_20_Link">Enum Type</text:a>  </text:p>
          </table:table-cell>
          <table:table-cell office:value-type="string" table:style-name="tablecell">
            <text:p text:style-name="tablealignleft"> Hint for how the map should be handled: Default follows the memory allocation policy in the application settings; Prefer Memory suggests loading the whole map into memory; Prefer Disk suggests keeping it on disk and loading it on demand, piece by piece; Load As Sparse suggests storing only non-null cells, minimizing storage at the expense of access time. This is only a hint and may be ignored. This is an advanced port.  </text:p>
          </table:table-cell>
          <table:table-cell office:value-type="string" table:style-name="tablecell">
            <text:p text:style-name="tablealignleft"> Default  </text:p>
          </table:table-cell>
        </table:table-row>
        <table:table-row>
          <table:table-cell office:value-type="string" table:style-name="tablecell">
            <text:p text:style-name="tablealignleft"> Suffix Digits  </text:p>
          </table:table-cell>
          <table:table-cell office:value-type="string" table:style-name="tablecell">
            <text:p text:style-name="tablealignleft"> <text:a xlink:type="simple" xlink:href="https://csr.ufmg.br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umber of digits used to render Step as a filename suffix. If Step needs more digits than this, it is used unmodified. If zero, no suffix is added. This is an advanced port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First Window Coordinate X 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X coordinate of one corner of a crop window, in the map's projection units. Must lie within the file's extent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First Window Coordinate Y 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Y coordinate of one corner of a crop window, in the map's projection units. Must lie within the file's extent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Second Window Coordinate X 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X coordinate of the opposite corner of the crop window, in the map's projection units. Must lie within the file's extent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Second Window Coordinate Y 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Y coordinate of the opposite corner of the crop window, in the map's projection units. Must lie within the file's extent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Recreate Categories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the categorization is recreated from the loaded image's values, while preserving any categories already stored in the file. This is an advanced port.  </text:p>
          </table:table-cell>
          <table:table-cell office:value-type="string" table:style-name="tablecell">
            <text:p text:style-name="tablealignleft"> No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csr.ufmg.br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Current step or model iteration, appended to Filename as a numeric suffix; automatically bound to the innermost compatible container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Workdir  </text:p>
          </table:table-cell>
          <table:table-cell office:value-type="string" table:style-name="tablecell">
            <text:p text:style-name="tablealignleft"> <text:a xlink:type="simple" xlink:href="https://csr.ufmg.br/dokuwiki/doku.php?id=workdir_type" text:style-name="Internet_20_link" text:visited-style-name="Visited_20_Internet_20_Link">Workdir Type</text:a>  </text:p>
          </table:table-cell>
          <table:table-cell office:value-type="string" table:style-name="tablecell">
            <text:p text:style-name="tablealignleft"> Work directory Filename is relative to; may be a folder or a Zip archive. When not bound, the directory containing the script is us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Loaded categorical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input_output" text:style-name="Internet_20_link" text:visited-style-name="Visited_20_Internet_20_Link"> Input / Output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When Null Value is given, any cell already equal to the file's own null value (if it defines one) is converted to Null Value, and any non-null cell that happens to equal Null Value is likewise promoted to null — so a value that meant “no data” before loading still means “no data” after, regardless of how the null definition changed.</text:p>
      <text:p text:style-name="Text_20_body">The crop window (First/Second Window Coordinate X/Y) must either be left entirely at .none, loading the map in full, or have all four coordinates defined together; a partially defined window is not accepted.</text:p>
      <text:p text:style-name="Text_20_body">If Step is .none, the loaded filename has no numeric suffix.</text:p>
      <text:p text:style-name="Text_20_body">For a list of file formats that Load Categorical Map can load, the supported <text:a xlink:type="simple" xlink:href="https://en.wikipedia.org/wiki/Map_projection" text:style-name="Internet_20_link" text:visited-style-name="Visited_20_Internet_20_Link">projections</text:a> and <text:a xlink:type="simple" xlink:href="https://en.wikipedia.org/wiki/Datum_(geodesy)" text:style-name="Internet_20_link" text:visited-style-name="Visited_20_Internet_20_Link">datums</text:a>, check the <text:a xlink:type="simple" xlink:href="https://csr.ufmg.br/dokuwiki/doku.php?id=supported_map_formats#map_formats_supported_for_reading" text:style-name="Internet_20_link" text:visited-style-name="Visited_20_Internet_20_Link">supported map formats</text:a>.</text:p>
      <text:p text:style-name="Text_20_body">It is possible to load maps from <text:a xlink:type="simple" xlink:href="https://en.wikipedia.org/wiki/zip_(file_format)" text:style-name="Internet_20_link" text:visited-style-name="Visited_20_Internet_20_Link">Zip</text:a> archives; Workdir may point directly to a Zip archive rather than a folder. See <text:a xlink:type="simple" xlink:href="https://csr.ufmg.br/dokuwiki/doku.php?id=useful_tips#loading_files_from_zip_files" text:style-name="Internet_20_link" text:visited-style-name="Visited_20_Internet_20_Link">this useful tip</text:a> to know how to do it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LoadCategoric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ad_categorical_map</dc:title>
  </office:meta>
</office:document-meta>
</file>